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56A0000030D46B622B7.png"/>
  <manifest:file-entry manifest:media-type="image/png" manifest:full-path="Pictures/10000201000006400000041C528BD5A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T1" style:family="text">
      <style:text-properties fo:color="#000000" fo:font-size="10pt" fo:language="en" fo:country="US" style:font-size-asian="10pt" style:font-size-complex="10pt"/>
    </style:style>
    <style:style style:name="T2" style:family="text">
      <style:text-properties fo:color="#000000" style:text-position="super 58%" fo:font-size="10pt" fo:language="en" fo:country="US" style:font-size-asian="10pt" style:font-size-complex="10pt"/>
    </style:style>
    <style:style style:name="fr1" style:family="graphic" style:parent-style-name="Graphics">
      <style:graphic-properties style:vertical-pos="top" style:vertical-rel="baseline" fo:padding="0in" fo:border="none" style:mirror="none" fo:clip="rect(4.4535in, 3.5228in, 3.8035in, 3.5602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1" text:anchor-type="as-char" svg:width="6.061in" svg:height="1.978in" draw:z-index="0"><draw:image xlink:href="Pictures/10000201000006400000041C528BD5AA.png" xlink:type="simple" xlink:show="embed" xlink:actuate="onLoad"/></draw:frame></text:p>
      <text:p text:style-name="Standard"/>
      <text:p text:style-name="Standard"/>
      <text:p text:style-name="P1"><text:span text:style-name="T1">Supplementary Figure 1. Sensitivity analysis assessing the influence of each study on the overall effect size. Sequential omission of individual trials did not materially alter the pooled estimate (MD range: –0.86 to –1.55), confirming the robustness of the results. Heterogeneity values (I</text:span><text:span text:style-name="T2">2</text:span><text:span text:style-name="T1"> = 14.5–51.5%) and p-values remained stable across iterations, indicating no single study had a disproportionate impact on the overall meta-analytic model.</text:span></text:p>
      <text:p text:style-name="P1"><text:span text:style-name="T1"/></text:p>
      <text:p text:style-name="P1"><text:span text:style-name="T1"/></text:p>
      <text:p text:style-name="P1"><text:span text:style-name="T1"><draw:frame draw:style-name="fr2" text:anchor-type="as-char" svg:width="6.2984in" svg:height="3.552in" draw:z-index="1"><draw:image xlink:href="Pictures/100002010000056A0000030D46B622B7.png" xlink:type="simple" xlink:show="embed" xlink:actuate="onLoad"/></draw:frame></text:span></text:p>
      <text:p text:style-name="P1"><text:span text:style-name="T1">Supplementary Figure 2. Risk of bias assessment across the five Cochrane RoB 2.0 domains for the included randomized controlled trials. Domains: D1 – bias arising from the randomization process; D2 – bias due to deviations from intended intervention; D3 – bias due to missing outcome data; D4 – bias in measurement of the outcome; D5 – bias in selection of the reported result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6-10T09:20:19.98</meta:creation-date>
    <dc:date>2026-06-10T09:37:39.74</dc:date>
    <meta:editing-duration>PT55S</meta:editing-duration>
    <meta:editing-cycles>2</meta:editing-cycles>
    <meta:generator>OpenOffice/4.1.14$Win32 OpenOffice.org_project/4114m1$Build-9811</meta:generator>
    <meta:document-statistic meta:table-count="0" meta:image-count="2" meta:object-count="0" meta:page-count="1" meta:paragraph-count="4" meta:word-count="126" meta:character-count="825"/>
  </office:meta>
</office:document-meta>
</file>