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style:style>
    <style:style style:name="T2" style:parent-style-name="DefaultParagraphFont" style:family="text">
      <style:text-properties fo:background-color="#FFFF00"/>
    </style:style>
  </office:automatic-styles>
  <office:body>
    <office:text text:use-soft-page-breaks="true">
      <text:p text:style-name="P1">11 Jun 2025</text:p>
      <text:p text:style-name="Normal">To:<text:tab/>"Meir Israelowitz" meir@biomimeticstechnologies.com</text:p>
      <text:p text:style-name="Normal">From:<text:tab/>"Journal of Bionic Engineering - Editorial Office" shaina.sunga@springer.com</text:p>
      <text:p text:style-name="Normal">Subject:<text:tab/>Your Submission<text:s/>JBEN-D-24-00420R1</text:p>
      <text:p text:style-name="Normal">No.: JBEN-D-24-00420R1</text:p>
      <text:p text:style-name="Normal"/>
      <text:p text:style-name="Normal">Manuscript: Biomimetic Optics in the Infrared and Terahertz Wavelengths for Clinical Applications</text:p>
      <text:p text:style-name="Normal"/>
      <text:p text:style-name="Normal"/>
      <text:p text:style-name="Normal"/>
      <text:p text:style-name="Normal"/>
      <text:p text:style-name="Normal"/>
      <text:p text:style-name="Normal">Dear authors,</text:p>
      <text:p text:style-name="Normal"/>
      <text:p text:style-name="Normal">The above manuscript is further reviewed by the reviewers and Dr Yun Ding, the duty editor of the manuscript, see attached comments. I am pleased to inform you that with minor revision this manuscript will be accepted.</text:p>
      <text:p text:style-name="Normal"/>
      <text:p text:style-name="Normal"/>
      <text:p text:style-name="Normal"/>
      <text:p text:style-name="Normal">For your convenience, I attach an Instruction for authors. Please carefully check the formats and styles of your manuscript in accordance with the the Instruction.</text:p>
      <text:p text:style-name="Normal"/>
      <text:p text:style-name="Normal"/>
      <text:p text:style-name="Normal">The revised manuscript should be submitted within two weeks. For latter submission, could you please notify the editorial office in advance to avoid the delay of handling the manuscript?</text:p>
      <text:p text:style-name="Normal"/>
      <text:p text:style-name="Normal"/>
      <text:p text:style-name="Normal">Thank you for your<text:s/>consideration.</text:p>
      <text:p text:style-name="Normal"/>
      <text:p text:style-name="Normal"/>
      <text:p text:style-name="Normal">Best regards,</text:p>
      <text:p text:style-name="Normal"/>
      <text:p text:style-name="Normal"/>
      <text:p text:style-name="Normal"/>
      <text:p text:style-name="Normal">Dr Da He</text:p>
      <text:p text:style-name="Normal"/>
      <text:p text:style-name="Normal">Exec Assoc Editor-in-Chief</text:p>
      <text:p text:style-name="Normal"/>
      <text:p text:style-name="Normal">Journal of Bionic Engineering</text:p>
      <text:p text:style-name="Normal"/>
      <text:p text:style-name="Normal"/>
      <text:p text:style-name="Normal"/>
      <text:p text:style-name="Normal">***************************************************************</text:p>
      <text:p text:style-name="Normal"/>
      <text:p text:style-name="Normal">Reviewer #1’s comments: Minor Revisions</text:p>
      <text:p text:style-name="Normal"/>
      <text:p text:style-name="Normal"/>
      <text:p text:style-name="Normal"/>
      <text:p text:style-name="Normal">The authors' names, journal names, and titles of references [12] and [13] need to be revised.</text:p>
      <text:p text:style-name="Normal"><text:span text:style-name="T2">Revise</text:span>s</text:p>
      <text:p text:style-name="Normal"/>
      <text:soft-page-break/>
      <text:p text:style-name="Normal">***************************************************************</text:p>
      <text:p text:style-name="Normal"/>
      <text:p text:style-name="Normal">Reviewer #2’s comments: Accept</text:p>
      <text:p text:style-name="Normal"/>
      <text:p text:style-name="Normal"/>
      <text:p text:style-name="Normal"/>
      <text:p text:style-name="Normal">Accept</text:p>
      <text:p text:style-name="Normal"/>
      <text:p text:style-name="Normal"/>
      <text:p text:style-name="Normal"/>
      <text:p text:style-name="Normal">*******************************************************************************</text:p>
      <text:p text:style-name="Normal"/>
      <text:p text:style-name="Normal">Dr<text:s/>Ding’s comments:</text:p>
      <text:p text:style-name="Normal"/>
      <text:p text:style-name="Normal"/>
      <text:p text:style-name="Normal"/>
      <text:p text:style-name="Normal">(1) The equations should be mentioned in the form of Eq. (1), Eq. (2), …etc.</text:p>
      <text:p text:style-name="Normal"/>
      <text:p text:style-name="Normal"/>
      <text:p text:style-name="Normal"/>
      <text:p text:style-name="Normal">(2) The figures should be checked and revised again according to Instruction for authors in the attachment. All lines should be at least 0.1 mm (0.3 pt) wide. In figures, all words except some symbols should be in Times New Roman font and the word size should be not less than 7.5 pt. The first letters and only the first letters of phrases or sentences should be capitalized. For example, the words in Fig. 1 should be revised to Times New Roman font and the word size should be not less than 7.5 pt. “Double Prism” in Fig. 1 should be revised to “Double prism”.</text:p>
      <text:p text:style-name="Normal">Change made</text:p>
      <text:p text:style-name="Normal"/>
      <text:p text:style-name="Normal"/>
      <text:p text:style-name="Normal">(3) Please carefully check and revise the references list again according to the Instructions for Authors of this journal and the authors have the responsibility to ensure all the information in the reference list are correct.</text:p>
      <text:p text:style-name="Normal"/>
      <text:p text:style-name="Normal"/>
      <text:p text:style-name="Normal"/>
      <text:p text:style-name="Normal">Papers in periodicals should be referred in the order: name of authors (All authors should be given instead of et al. The author name should be given as the order of: the last name, the first name and middle name (the first letter)), year, title of paper (Only the first letter of article name should be capitalized.), name of periodical (The full name of journal should be given and be in italic, the first letters of each content words in the name should be capitalized), volume (in italic), and pages. Doi number.</text:p>
      <text:p text:style-name="Normal"/>
      <text:p text:style-name="Normal"/>
      <text:p text:style-name="Normal"/>
      <text:p text:style-name="Normal">For example, Ref. [4] should be revised as:</text:p>
      <text:p text:style-name="Normal"/>
      <text:p text:style-name="Normal"/>
      <text:p text:style-name="Normal"/>
      <text:p text:style-name="Normal">[4] Jin, Q., Williams, K., Dai, J., Zhang, X. C. (2017)<text:s/>Observation of broadband terahertz wave generation from liquid water. Nonlinear Optics, https://doi.org/10.1364/NLO.2017.NW3A.1</text:p>
      <text:p text:style-name="Normal"/>
      <text:p text:style-name="Normal"/>
      <text:p text:style-name="Normal"/>
      <text:p text:style-name="Normal">Conference papers should be listed as: authors. title of reference. Proceedings of conference names ..., location, country, year, page numbers.</text:p>
      <text:p text:style-name="Normal"/>
      <text:p text:style-name="Normal"/>
      <text:p text:style-name="Normal"/>
      <text:p text:style-name="Normal">Books should be listed as: authors. title of books (in italic). Publishing house, city, country, year, and page.</text:p>
      <text:p text:style-name="Normal"/>
      <text:p text:style-name="Normal"/>
      <text:p text:style-name="Normal"/>
      <text:p text:style-name="Normal">The above just presents some examples. Please check the full paper carefully according to the requirement.</text:p>
      <text:p text:style-name="Normal"/>
      <text:p text:style-name="Normal">In compliance with data protection regulations, you may request that we remove your personal registration details at any time. (Use the following URL: https://www.editorialmanager.com/jben/login.asp?a=r). Please contact the publication office if you have any question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Meir Israelowitz</meta:initial-creator>
    <dc:creator>Meir Israelowitz</dc:creator>
    <meta:creation-date>2025-06-11T12:22:00Z</meta:creation-date>
    <dc:date>2025-06-11T12:22:00Z</dc:date>
    <meta:template xlink:href="Normal.dotm" xlink:type="simple"/>
    <meta:editing-cycles>2</meta:editing-cycles>
    <meta:editing-duration>PT0S</meta:editing-duration>
    <meta:document-statistic meta:page-count="5" meta:paragraph-count="7" meta:word-count="558" meta:character-count="3737" meta:row-count="26" meta:non-whitespace-character-count="3186"/>
  </office:meta>
</office:document-meta>
</file>