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umberland AMT" svg:font-family="'Cumberland AMT', Cumberland, 'Courier New', 'Liberation Mono', 'Nimbus Mono L', 'DejaVu Sans Mono', Courier, 'Lucida Sans Typewriter', 'Lucida Typewriter', Monaco, Monospaced" style:font-family-generic="modern" style:font-pitch="fixed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178in"/>
    </style:style>
    <style:style style:name="co2" style:family="table-column">
      <style:table-column-properties fo:break-before="auto" style:column-width="1.3543in"/>
    </style:style>
    <style:style style:name="co3" style:family="table-column">
      <style:table-column-properties fo:break-before="auto" style:column-width="1.4638in"/>
    </style:style>
    <style:style style:name="co4" style:family="table-column">
      <style:table-column-properties fo:break-before="auto" style:column-width="1.5492in"/>
    </style:style>
    <style:style style:name="co5" style:family="table-column">
      <style:table-column-properties fo:break-before="auto" style:column-width="0.8925in"/>
    </style:style>
    <style:style style:name="co6" style:family="table-column">
      <style:table-column-properties fo:break-before="auto" style:column-width="2.1736in"/>
    </style:style>
    <style:style style:name="co7" style:family="table-column">
      <style:table-column-properties fo:break-before="auto" style:column-width="2.4102in"/>
    </style:style>
    <style:style style:name="co8" style:family="table-column">
      <style:table-column-properties fo:break-before="auto" style:column-width="1.6252in"/>
    </style:style>
    <style:style style:name="co9" style:family="table-column">
      <style:table-column-properties fo:break-before="auto" style:column-width="1.7756in"/>
    </style:style>
    <style:style style:name="co10" style:family="table-column">
      <style:table-column-properties fo:break-before="auto" style:column-width="1.2693in"/>
    </style:style>
    <style:style style:name="co11" style:family="table-column">
      <style:table-column-properties fo:break-before="auto" style:column-width="2.9807in"/>
    </style:style>
    <style:style style:name="ro1" style:family="table-row">
      <style:table-row-properties style:row-height="0.163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style:font-name="Arial" fo:font-weight="bold" style:font-weight-asian="bold" style:font-weight-complex="bold"/>
    </style:style>
    <style:style style:name="ce10" style:family="table-cell" style:parent-style-name="Default">
      <style:table-cell-properties style:text-align-source="fix" style:repeat-content="false"/>
      <style:paragraph-properties fo:text-align="start" fo:margin-left="0in"/>
    </style:style>
    <style:style style:name="ce11" style:family="table-cell" style:parent-style-name="Default">
      <style:table-cell-properties style:shrink-to-fit="true"/>
      <style:text-properties style:font-name="Arial" fo:font-weight="bold" style:font-weight-asian="bold" style:font-weight-complex="bold"/>
    </style:style>
    <style:style style:name="ce12" style:family="table-cell" style:parent-style-name="Default">
      <style:table-cell-properties style:shrink-to-fit="true"/>
      <style:text-properties style:font-name="Arial"/>
    </style:style>
    <style:style style:name="ce13" style:family="table-cell" style:parent-style-name="Default">
      <style:table-cell-properties style:shrink-to-fit="true"/>
    </style:style>
    <style:style style:name="ce14" style:family="table-cell" style:parent-style-name="Default">
      <style:table-cell-properties fo:wrap-option="no-wrap"/>
      <style:text-properties style:use-window-font-color="true" style:text-outline="false" style:text-line-through-style="none" style:font-name="Cumberland AMT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" style:family="table-cell" style:parent-style-name="Default">
      <style:table-cell-properties fo:wrap-option="no-wrap"/>
      <style:text-properties fo:color="#2e3436" style:text-outline="false" style:text-line-through-styl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wrap-option="no-wrap"/>
    </style:style>
    <style:style style:name="ce17" style:family="table-cell" style:parent-style-name="Default">
      <style:table-cell-properties fo:wrap-option="no-wrap"/>
      <style:text-properties style:use-window-font-color="true" style:font-name="Liberation Sans" fo:font-size="10pt" fo:language="en" fo:country="IN" style:font-name-asian="DejaVu Sans" style:font-size-asian="10pt" style:language-asian="zh" style:country-asian="CN" style:font-name-complex="DejaVu Sans" style:font-size-complex="10pt" style:language-complex="hi" style:country-complex="IN"/>
    </style:style>
    <style:style style:name="ce18" style:family="table-cell" style:parent-style-name="Default">
      <style:table-cell-properties fo:wrap-option="no-wrap"/>
      <style:text-properties style:font-name="Liberation Sans" fo:language="en" fo:country="IN" style:font-name-asian="DejaVu Sans" style:font-name-complex="DejaVu Sans"/>
    </style:style>
    <style:style style:name="ce19" style:family="table-cell" style:parent-style-name="Default">
      <style:table-cell-properties fo:background-color="transparent" fo:wrap-option="no-wrap"/>
    </style:style>
    <style:style style:name="ce2" style:family="table-cell" style:parent-style-name="Default">
      <style:text-properties style:font-name="Arial"/>
    </style:style>
    <style:style style:name="ce3" style:family="table-cell" style:parent-style-name="Default">
      <style:table-cell-properties fo:wrap-option="no-wrap"/>
      <style:text-properties style:use-window-font-color="true" style:text-outline="false" style:text-line-through-styl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fo:wrap-option="no-wrap"/>
      <style:text-properties style:font-name="Arial"/>
    </style:style>
    <style:style style:name="ce5" style:family="table-cell" style:parent-style-name="Default">
      <style:table-cell-properties style:text-align-source="fix" style:repeat-content="false"/>
      <style:paragraph-properties fo:text-align="start" fo:margin-left="0in"/>
      <style:text-properties style:font-name="Arial" fo:font-weight="bold" style:font-weight-asian="bold" style:font-weight-complex="bold"/>
    </style:style>
    <style:style style:name="ce6" style:family="table-cell" style:parent-style-name="Default">
      <style:table-cell-properties style:text-align-source="fix" style:repeat-content="false" fo:wrap-option="no-wrap"/>
      <style:paragraph-properties fo:text-align="start" fo:margin-left="0in"/>
      <style:text-properties style:use-window-font-color="true" style:text-outline="false" style:text-line-through-styl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 fo:background-color="transparent" fo:wrap-option="no-wrap"/>
      <style:paragraph-properties fo:text-align="start" fo:margin-left="0in"/>
      <style:text-properties style:font-name="Arial"/>
    </style:style>
    <style:style style:name="ce8" style:family="table-cell" style:parent-style-name="Default">
      <style:table-cell-properties style:text-align-source="fix" style:repeat-content="false" fo:background-color="transparent" fo:wrap-option="no-wrap"/>
      <style:paragraph-properties fo:text-align="start" fo:margin-left="0in"/>
      <style:text-properties style:use-window-font-color="true" style:text-outline="false" style:text-line-through-styl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text-align-source="fix" style:repeat-content="false"/>
      <style:paragraph-properties fo:text-align="start" fo:margin-left="0in"/>
      <style:text-properties style:font-name="Arial"/>
    </style:style>
    <style:style style:name="ce28" style:family="table-cell" style:parent-style-name="Default">
      <style:table-cell-properties style:text-align-source="fix" style:repeat-content="false"/>
      <style:paragraph-properties fo:text-align="start" fo:margin-left="0in"/>
      <style:text-properties fo:font-weight="bold" style:font-weight-asian="bold" style:font-weight-complex="bold"/>
    </style:style>
    <style:style style:name="ce29" style:family="table-cell" style:parent-style-name="Default">
      <style:table-cell-properties style:text-align-source="fix" style:repeat-content="false"/>
      <style:paragraph-properties fo:text-align="center" fo:margin-left="0in"/>
      <style:text-properties fo:font-weight="bold" style:font-weight-asian="bold" style:font-weight-complex="bold"/>
    </style:style>
    <style:style style:name="ce30" style:family="table-cell" style:parent-style-name="Default">
      <style:table-cell-properties style:text-align-source="fix" style:repeat-content="false" style:shrink-to-fit="true"/>
      <style:paragraph-properties fo:text-align="center" fo:margin-left="0in"/>
      <style:text-properties fo:font-weight="bold" style:font-weight-asian="bold" style:font-weight-complex="bold"/>
    </style:style>
    <style:style style:name="ce31" style:family="table-cell" style:parent-style-name="Default">
      <style:text-properties fo:font-weight="bold" style:font-weight-asian="bold" style:font-weight-complex="bold"/>
    </style:style>
  </office:automatic-styles>
  <office:body>
    <office:spreadsheet>
      <table:table table:name="Fig2a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ce10"/>
        <table:table-column table:style-name="co4" table:default-cell-style-name="ce13"/>
        <table:table-column table:style-name="co5" table:default-cell-style-name="Default"/>
        <table:table-column table:style-name="co6" table:default-cell-style-name="Default"/>
        <table:table-column table:style-name="co5" table:number-columns-repeated="2" table:default-cell-style-name="Default"/>
        <table:table-row table:style-name="ro1">
          <table:table-cell table:style-name="ce1" office:value-type="string">
            <text:p>Species</text:p>
          </table:table-cell>
          <table:table-cell table:style-name="ce1" office:value-type="string">
            <text:p>rbcL_Accesion</text:p>
          </table:table-cell>
          <table:table-cell table:style-name="ce5" office:value-type="string">
            <text:p>rbcS_Accession</text:p>
          </table:table-cell>
          <table:table-cell table:style-name="ce11" office:value-type="string">
            <text:p>Sequence</text:p>
          </table:table-cell>
          <table:table-cell table:number-columns-repeated="4"/>
        </table:table-row>
        <table:table-row table:style-name="ro1">
          <table:table-cell table:style-name="ce2" office:value-type="string">
            <text:p>Arabidopsis thaliana</text:p>
          </table:table-cell>
          <table:table-cell table:style-name="ce3" office:value-type="string">
            <text:p>NC_000932</text:p>
          </table:table-cell>
          <table:table-cell table:style-name="ce6" office:value-type="string">
            <text:p>NM_123203</text:p>
          </table:table-cell>
          <table:table-cell table:style-name="ce12" office:value-type="string">
            <text:p>ATGTCACCACAAACAGAGACTAAAGCAAGTGTTGGGTTCAAAGCTGGTGTTAAAGAGTATAAATTGACTTACTATACTCCTGAATATGAAACCAAGGATACTGATATCTTGGCAGCATTCCGAGTAACTCCTCAACCTGGAGTTCCACCTGAAGAAGCAGGGGCTGCGGTAGCTGCTGAATCTTCTACTGGTACATGGACAACTGTGTGGACCGATGGGCTTACCAGCCTTGATCGTTACAAAGGACGATGCTACCACATCGAGCCCGTTCCAGGAGAAGAAACTCAATTTATTGCGTATGTAGCTTATCCCTTAGACCTTTTTGAAGAAGGTTCGGTTACTAACATGTTTACCTCGATTGTGGGTAATGTATTTGGGTTCAAAGCCCTGGCTGCTCTACGTCTAGAGGATCTGCGAATCCCTCCTGCTTATACTAAAACTTTCCAAGGACCACCTCATGGTATCCAAGTTGAAAGAGATAAATTGAACAAGTATGGACGTCCCCTATTAGGATGTACTATTAAACCAAAATTGGGGTTATCCGCGAAAAACTATGGTAGAGCAGTTTATGAATGTCTACGTGGTGGACTTGATTTTACCAAAGATGATGAGAATGTGAACTCCCAACCATTTATGCGTTGGAGAGACCGTTTCTTATTTTGTGCCGAAGCTATTTATAAATCACAGGCTGAAACAGGTGAAATCAAAGGGCATTATTTGAATGCTACTGCGGGTACATGCGAAGAAATGATCAAAAGAGCTGTATTTGCCAGAGAATTGGGAGTTCCTATCGTAATGCATGACTACTTAACAGGGGGATTCACCGCAAATACTAGTTTGTCTCATTATTGCCGAGATAATGGCCTACTTCTTCACATCCACCGTGCAATGCACGCTGTTATTGATAGACAGAAGAATCATGGTATGCACTTCCGTGTACTAGCTAAAGCTTTACGTCTATCTGGTGGAGATCATATTCACGCGGGTACAGTAGTAGGTAAACTTGAAGGAGACAGGGAGTCAACTTTGGGCTTTGTTGATTTACTGCGCGATGATTATGTTGAAAAAGATCGAAGCCGCGGTATCTTTTTCACTCAAGATTGGGTCTCACTACCTGGTGTTCTGCCTGTGGCTTCAGGGGGTATTCACGTTTGGCATATGCCTGCTTTGACCGAGATCTTTGGAGATGATTCTGTACTACAATTCGGTGGAGGAACTTTAGGCCACCCTTGGGGAAATGCACCGGGTGCCGTAGCCAACCGAGTAGCTCTGGAAGCATGTGTACAAGCTCGTAATGAGGGACGTGATCTTGCAGTCGAGGGTAATGAAATTATCCGTGAAGCTTGCAAATGGAGTCCTGAACTAGCTGCTGCTTGTGAAGTATGGAAAGAGATCACATTTAACTTCCCAACCATCGATAAATTAGAT---ATGGCTTCCTCTATGTTCTCCTCCACCGCTGTGGTTACCTCCCCGGCTCAAGCCACCATGGTCGCTCCATTCACCGGCTTGAAGTCATCCGCTTCTTTCCCGGTCACCCGCAAGGCCAACAACGACATTACTTCCATCACAAGCAACGGAGGAAGAGTTAGCTGCATGAAGGTGTGGCCACCAATCGGAAAGAAGAAGTTTGAGACTCTATCTTACCTCCCTGACCTTAGTGACGTTGAATTGGCTAAGGAAGTTGACTACCTTCTCCGCAACAAGTGGATTCCTTGTGTTGAATTCGAGTTGGAGCACGGATTTGTGTACCGTGAGCACGGAAACACTCCCGGATACTATGATGGACGATACTGGACAATGTGGAAGCTTCCATTGTTCGGATGCACCGACTCCGCTCAAGTGTTGAAGGAAGTTGAAGAATGCAAGAAGGAGTACCCTGGCGCCTTCATTAGGATCATCGGATTCGACAACACCCGTCAAGTCCAATGCATCAGTTTCATTGCCTACAAGCCCCCAAGCTTCACCGAAGCTTAA</text:p>
          </table:table-cell>
          <table:table-cell/>
          <table:table-cell table:style-name="ce14"/>
          <table:table-cell/>
          <table:table-cell table:style-name="ce15"/>
        </table:table-row>
        <table:table-row table:style-name="ro1">
          <table:table-cell table:style-name="ce2" office:value-type="string">
            <text:p>Oryza sativa Japonica Group cultivar Nipponbare</text:p>
          </table:table-cell>
          <table:table-cell table:style-name="ce4" office:value-type="string">
            <text:p>AY522330</text:p>
          </table:table-cell>
          <table:table-cell table:style-name="ce6" office:value-type="string">
            <text:p>X07515</text:p>
          </table:table-cell>
          <table:table-cell table:style-name="ce12" office:value-type="string">
            <text:p>ATGTCACCACAAACAGAAACTAAAGCAAGTGTTGGATTTAAAGCTGGTGTTAAGGATTATAAATTGACTTACTACACCCCGGAGTACGAAACCAAGGACACTGATATCTTGGCAGCATTCCGAGTAACTCCTCAGCCGGGGGTTCCGCCCGAAGAAGCAGGGGCTGCAGTAGCTGCCGAATCTTCTACTGGTACATGGACAACTGTTTGGACTGATGGACTTACCAGTCTTGATCGTTACAAAGGCCGATGCTATCACATCGAGCCCGTTGTTGGGGAGGATAATCAATATATCGCTTATGTAGCTTATCCATTAGACCTATTTGAAGAGGGTTCTGTTACTAACATGTTTACTTCCATTGTGGGTAACGTATTTGGTTTCAAAGCCCTACGCGCTCTACGTCTGGAGGATCTGCGAATTCCCCCTACTTATTCAAAAACTTTCCAAGGTCCGCCTCATGGTATCCAAGTTGAAAGGGATAAGTTGAACAAATACGGTCGTCCTTTATTGGGATGTACTATTAAACCAAAATTGGGATTATCTGCAAAAAATTATGGTAGAGCATGTTATGAGTGTCTACGCGGTGGACTTGATTTTACCAAAGATGATGAAAACGTAAACTCACAACCATTTATGCGTTGGAGGGACCGTTTTGTCTTTTGTGCCGAAGCTATTTATAAATCACAGGCCGAAACCGGTGAAATTAAGGGGCATTACTTGAATGCGACTGCAGGTACATGCGAAGAAATGATTAAAAGAGCTGTATTTGCGAGGGAATTAGGGGTTCCTATTGTAATGCATGACTACTTAACCGGGGGGTTCACCGCAAATACTAGTTTGGCTCATTATTGCCGCGACAACGGCCTACTTCTTCACATTCACCGAGCAATGCATGCAGTTATTGATAGACAGAAAAATCATGGTATGCATTTCCGTGTATTAGCTAAAGCATTGCGTATGTCTGGGGGAGATCATATCCACGCTGGTACAGTAGTAGGTAAGTTAGAAGGGGAACGCGAAATGACTTTAGGTTTTGTTGATTTATTGCGCGATGATTTTATTGAAAAAGATCGTGCTCGCGGTATCTTTTTCACTCAGGACTGGGTATCCATGCCAGGTGTTATACCGGTGGCTTCAGGGGGTATTCATGTTTGGCATATGCCAGCTCTGACCGAAATCTTTGGAGATGATTCTGTATTGCAATTTGGTGGAGGAACTTTAGGACATCCTTGGGGTAATGCACCTGGTGCAGCAGCTAATCGGGTGGCTTTAGAAGCCTGTGTACAAGCTCGTAACGAAGGGCGCGATCTTGCTCGTGAAGGTAATGAAATTATCCGATCAGCTTGCAAATGGAGTCCTGAACTAGCCGCAGCTTGTGAAATATGGAAAGCGATCAAATTCGAGTTCGAGCCGGTAGATAAACTAGAT---ATGGCCCCCTCCGTGATGGCGTCGTCGGCCACCACCGTCGCTCCCTTCCAGGGCTCAAGTCCACCGCCGGCATGCCGTCGCCCGCCGTCCGAACTCCAGCTTCGGCAACGTCAGCATGGCGGCAGGATCAGGTGCATGCAGGTGTGGCCGATTGAGGGCATCAAGAAGTTCGAGACCCTCTCCTACCTGCCACCGCTCACCGTGGAGGACCTCCTGAAGCAGATCGAGTACCTAGCTCCGTTCCAAGTGGTGCCCTGCCTCGAGTTCAGCAAGGTCGGATTTGTCTACCGTGAGAACCACAAGTCCCCTGGATACTACGACGGCAGGTACTGGACCATGTGGAAGCTGCCCATGTTCGGGTGCACCGACGCCACCCAGGTCGTCAAGGAGCTCGAGGAGGCCAAGAAGGCGTACCCTGATGCATTCGTCCGTATCATCGGCTTCGACAACGTTAGGCAGGTGCAGCTCATCAGCTTCATCGCCTACAACCCGGGCTGCGAGGAGTCTGGTGGCAACTAA</text:p>
          </table:table-cell>
          <table:table-cell/>
          <table:table-cell table:style-name="ce15"/>
          <table:table-cell/>
          <table:table-cell table:style-name="ce16"/>
        </table:table-row>
        <table:table-row table:style-name="ro1">
          <table:table-cell table:style-name="ce2" office:value-type="string">
            <text:p>Chlamydomonas reinhardtii</text:p>
          </table:table-cell>
          <table:table-cell table:style-name="ce4" office:value-type="string">
            <text:p>NC_005353</text:p>
          </table:table-cell>
          <table:table-cell table:style-name="ce6" office:value-type="string">
            <text:p>X04472</text:p>
          </table:table-cell>
          <table:table-cell table:style-name="ce12" office:value-type="string">
            <text:p>ATGGTTCCACAAACAGAAACTAAAGCAGGTGCTGGATTCAAAGCCGGTGTAAAAGACTACCGTTTAACATACTACACACCTGATTACGTAGTAAGAGATACTGATATTTTAGCTGCATTCCGTATGACTCCACAACTAGGTGTTCCACCTGAAGAATGTGGTGCTGCTGTAGCTGCTGAATCTTCAACAGGTACATGGACTACAGTATGGACTGACGGTTTAACAAGTCTTGACCGTTACAAAGGTCGTTGTTACGATATCGAACCAGTTCCGGGTGAAGACAACCAATACATTGCTTACGTAGCTTACCCAATCGACTTATTCGAAGAAGGTTCAGTAACTAACATGTTCACTTCTATTGTAGGTAACGTATTCGGTTTCAAAGCTTTACGTGCTCTACGTCTTGAAGACCTTCGTATTCCACCTGCTTACGTTAAAACATTCGTAGGTCCTCCACACGGTATTCAGGTAGAACGTGACAAATTAAACAAATATGGTCGTGGTCTTTTAGGTTGTACAATCAAACCTAAATTAGGTCTTTCAGCTAAAAACTACGGTCGTGCAGTTTATGAATGTTTACGTGGTGGTCTTGACTTTACTAAAGACGACGAAAACGTAAACTCACAACCATTCATGCGTTGGCGTGACCGTTTCCTTTTCGTTGCTGAAGCTATTTACAAAGCTCAAGCAGAAACAGGTGAAGTTAAAGGTCACTACTTAAACGCTACTGCTGGTACTTGTGAAGAAATGATGAAACGTGCAGTATGTGCTAAAGAATTAGGTGTACCTATTATTATGCACGACTACTTAACAGGTGGTTTCACAGCTAACACTTCATTAGCTATCTACTGTCGTGACAACGGTCTTCTTCTACACATCCACCGTGCTATGCACGCGGTTATTGACCGTCAACGTAACCACGGTATTCACTTCCGTGTTCTTGCTAAAGCTCTTCGTATGTCTGGTGGTGACCACCTTCACTCTGGTACTGTTGTAGGTAAACTAGAAGGTGAACGTGAAGTTACTCTAGGTTTCGTAGACTTAATGCGTGATGACTACGTTGAAAAAGACCGTAGCCGTGGTATTTACTTCACTCAAGACTGGTGTTCAATGCCAGGTGTTATGCCAGTTGCTTCAGGCGGTATTCACGTATGGCACATGCCAGCTTTAGTTGAAATCTTCGGTGATGACGCATGTCTTCAGTTCGGTGGTGGTACTCTAGGTCACCCTTGGGGTAACGCTCCAGGTGCTGCAGCTAACCGTGTAGCTCTTGAAGCTTGTACTCAAGCTCGTAACGAAGGTCGTGACCTTGCTCGTGAAGGTGGCGACGTAATTCGTTCAGCTTGTAAATGGTCTCCAGAACTTGCTGCTGCATGTGAAGTTTGGAAAGAAATTAAATTCGAATTTGATACTATTGACAAACTTTAA---ATGGCCGCCGTCATTGCCAAGTCCTCCGTCTCCGCGGCCGTGGCCCGCCCGGCCCGCTCCAGCGTGCGCCCCATGGCCGCGCTGAAGCCCGCCGTCAAGGCCGCCCCCGTGGCTGCCCCGGCTCAGGCCAACCAGATGATGGTCTGGACCCCGGTCAACAACAAGATGTTCGAGACCTTCTCCTACCTGCCCCCCCTGAGCGACGAGCAGATCGCCGCCCAGGTCGACTACATTGTCGCCAACGGCTGGATCCCCTGCCTGGAGTTCGCTGAGTCGGACAAGGCCTACGTGTCCAACGAGTCGGCCATCCGCTTCGGCAGCGTGTCTTGCCTGTACTACGACAACCGCTACTGGACCATGTGGAAGCTGCCCATGTTCGGCTGCCGCGACCCCATGCAGGTGCTGCGCGAGATCGTCGCCTGCACCAAGGCCTTCCCCGATGCCTACGTGCGCCTGGTGGCCTTCGACAACCAGAAGCAGGTGCAGATCATGGGCTTCCTGGTCCAGCGCCCCAAGTCTGCCCGCGACTGGCAGCCCGCCAACAAGCGCTCCGT</text:p>
          </table:table-cell>
          <table:table-cell/>
          <table:table-cell table:style-name="ce15"/>
          <table:table-cell/>
          <table:table-cell table:style-name="ce17"/>
        </table:table-row>
        <table:table-row table:style-name="ro1">
          <table:table-cell table:style-name="ce2" office:value-type="string">
            <text:p>Sorghum bicolor cultivar BTx623</text:p>
          </table:table-cell>
          <table:table-cell table:style-name="ce4" office:value-type="string">
            <text:p>EF115542</text:p>
          </table:table-cell>
          <table:table-cell table:style-name="ce6" office:value-type="string">
            <text:p>AB564718</text:p>
          </table:table-cell>
          <table:table-cell table:style-name="ce12" office:value-type="string">
            <text:p>ATGTCACCACAAACAGAAACTAAAGCAAGTGTTGGATTTAAAGCTGGTGTTAAGGATTATAAATTGACTTACTACACCCCGGAGTACGAAACCAAGGATACTGATATCTTGGCAGCATTCCGAGTAACTCCTCAGCTCGGGGTTCCGCCTGAAGAAGCAGGAGCTGCAGTAGCTGCGGAATCTTCTACTGGTACATGGACAACTGTTTGGACTGATGGACTTACCAGTCTTGATCGTTACAAAGGACGATGCTATCACATCGAGCCCGTTCCTGGGGACCCAGATCAATATATCTGTTATGTAGCTTATCCATTAGACCTATTTGAAGAGGGTTCTGTTACTAACATGTTTACTTCCATTGTGGGTAACGTATTTGGTTTCAAAGCCTTACGCGCTCTACGTTTGGAGGATCTACGAATTCCCCCTGCTTATGTAAAAACTTTCCAAGGTCCGCCTCACGGTATCCAAGTTGAAAGGGATAAGTTGAACAAGTACGGTCGTCCTTTATTGGGATGTACTATTAAACCAAAATTGGGATTATCCGCAAAAAATTACGGTAGAGCGTGTTATGAGTGTCTACGCGGTGGACTTGATTTTACCAAAGATGATGAAAACGTAAACTCACAACCATTTATGCGCTGGAGAGACCGTTTTGTCTTTTGTGCCGAAGCAATTTATAAAGCACAAGCCGAAACCGGTGAAATCAAGGGGCATTACTTGAATGCGACTGCAGGTACATGCGAAGAAATGATTAAGAGAGCTGTATTTGCAAAGGAATTAGGGGTTCCTATTGTAATGCATGACTACTTAACAGGAGGATTCACCGCAAATACTACTTTGTCTCATTATTGCCGCGACAACGGCCTACTTCTTCACATTCACCGAGCAATGCATGCAGTTATTGATAGACAGAAAAATCATGGTATGCATTTCCGTGTATTAGCTAAAGCATTGCGTATGTCGGGGGGAGATCATATCCACTCCGGTACAGTAGTAGGTAAGTTAGAAGGGGAACGCGAAATAACTTTAGGTTTTGTTGATTTATTGCGCGATGATTTTATTGAAAAAGATCGTTCTCGCGGTATCTTTTTCACTCAGGACTGGGTATCCATGCCAGGTGTTATACCGGTGGCTTCAGGGGGTATTCATGTTTGGCATATGCCAGCTCTGACCGAAATCTTTGGAGATGATTCCGTATTACAATTTGGTGGAGGAACTTTAGGACATCCTTGGGGAAATGCACCTGGTGCAGCAGCTAATCGTGTGGCTTTAGAAGCCTGTGTACAAGCTCGTAACGAAGGGCGCGATCTTGCTCGTGAAGGTAATGAAATTATCAAAGCAGCTTGTAAATGGAGTGCTGAACTAGCCGCAGCTTGTGAAATATGGAAGGAGATCAAATTTGATACTTTCAAAGCGATGGATACCTTAT---ATGGCGCCCACCGTGATGGCCTCGTCCGCCACCGCCGTCGCTCCGTTCCAGGGTCTCAAGTCCACCGCCACCCTCCCCGTCGCCCGCCGTTCCACCACTAGCTTCGCCAAAGTCAGCAACGGCGGCAGGATCCGGTGCATGCAGGTGTGGCCGGCGTACGGGAACAAGAAGTTCGAGACGCTGTCGTACCTGCCGCCGCTGACGGAGGAGCAGCTGCTGAAGCAGGTGGACTACCTGCTGCGCAACAACTGGGTGCCCTGCCTCGAGTTCAGCAAGGAAGGCTTCGTGTACCGCGAGAACTCCACCTCGCCGTGCTACTACGACGGCCGCTACTGGACCATGTGGAAGCTGCCCATGTTCGGCTGCACCGACGCGTCGCAGGTCTACAAGGAGCTGCAGGAGGCCATCGCCTCCTACCCGGACGCCTACGTCCGGATCCTCGGCTTCGACAACATCAAGCAGACGCAGTGCGTCAGCTTCATCGCCTACAAGCCCGCGGGCAGCGAGTGA</text:p>
          </table:table-cell>
          <table:table-cell/>
          <table:table-cell table:style-name="ce16"/>
          <table:table-cell/>
          <table:table-cell table:style-name="ce18"/>
        </table:table-row>
        <table:table-row table:style-name="ro1">
          <table:table-cell table:style-name="ce2" office:value-type="string">
            <text:p>Ricinus communis cultivar Hale</text:p>
          </table:table-cell>
          <table:table-cell table:style-name="ce4" office:value-type="string">
            <text:p>JF937588</text:p>
          </table:table-cell>
          <table:table-cell table:style-name="ce6" office:value-type="string">
            <text:p>XM_002531578</text:p>
          </table:table-cell>
          <table:table-cell table:style-name="ce12" office:value-type="string">
            <text:p>ATGTCACCACAAACAGAGACTAAAGCAAGTGTTGGGTTCAAGGCTGGTGTTAAAGATTATAAATTGACTTATTATACTCCTGAATATGAAACCAAAGATACTGATATCTTGGCAGCATTCCGAGTAACTCCTCAACCTGGAGTTCCGCCTGAGGAAGCAGGAGCTGCAGTAGCTGCTGAATCTTCTACTGGTACATGGACAACTGTGTGGACCGATGGGCTTACCAGTCTTGATCGTTATAAAGGACGATGCTACCACATTGAGCCCGTTGCCGGAGAAGAAAATCAATTTATTGCTTATGTAGCTTACCCCTTAGACCTTTTTGAAGAAGGTTCTGTTACTAACATGTTTACTTCCATTGTGGGTAATGTATTTGGGTTCAAAGCCCTACGCGCCCTACGTCTGGAGGATTTGCGAATCCCTCCTGCTTATACAAAAACTTTCCAAGGGCCGCCTCATGGCATCCAAGTTGAGAGAGATAAATTGAACAAGTATGGTCGCCCTCTATTGGGTTGTACTATTAAACCTAAATTGGGGCTATCCGCTAAGAATTACGGTAGAGCAGTTTATGAATGTCTACGCGGTGGACTTGATTTTACCAAAGATGATGAGAACGTGAACTCCCAACCATTTATGCGTTGGAGAGACCGTTTCTTATTTTGTGCCGAAGCAATTTATAAAGCACAGGCTGAAACAGGTGAAATCAAAGGACATTATTTGAATGCTACTGCAGGTACATGCGAAGAAATGATCAAAAGGGCTGTATTTGCCAGAGAATTAGGAGTTCCTATCGTAATGCATGACTACTTAACAGGGGGATTCACTGCAAATACTACCTTGGCTCATTATTGCCGAGATAATGGTTTACTTCTTCACATTCACCGCGCAATGCATGCAGTTATTGATAGACAGAAGAATCATGGTATGCATTTTCGTGTACTAGCTAAGGCGTTACGTATGTCTGGTGGAGATCATATTCACGCTGGTACCGTAGTAGGTAAACTTGAAGGGGAAAGAGACATCACTCTGGGCTTTGTTGATTTATTGCGTGATGATTTTATTGAAAAAGATCGAAGCCGCGGTATTTATTTCACTCAAGATTGGGTCTCTCTACCTGGTGTTCTGCCTGTAGCTTCAGGGGGTATTCACGTTTGGCATATGCCTGCTCTGACCGAGATCTTTGGAGATGATTCCGTACTACAATTCGGTGGAGGAACTTTAGGGCACCCTTGGGGAAATGCACCCGGTGCCGTAGCTAATCGAGTAGCTCTAGAAGCATGTGTACAAGCTCGTAATGAGGGACGTGATCTTGCTCGCGAGGGTAATGAAATTATCCGCGAAGCTGGCAAATGGAGTCCTGAATTAGCTGCTGCTTGTGAAGTATGGAAGGAGATTAAATTTGAATTCCCAGCAATGGATACTTTGTAA---ATGGCTTCCTCTATAGTCCCATCAACAATGGCCTCCCTTAACCGTGCAGCCCCTCAAGCTAGCATGGTCGCACCATTCACTGGCCTGAAATCTTCCTCTGTATTCCCCGTCACCCGCAAGCAAAACAATGACATTACAACATTGGCTAGCAATGGTGGCAAGGTCCACTGCATGCAGGTGTGGCCTCCCGTTGGGAAGAAGAAGTTTGAGACTCTTTCTTATCTCCCACCTCTGTCAGAAGAGTCCTTAGCTAAGGAAGTTGACTACCTTCTCCGCATGGGATGGGTTCCTTGCTTGGAATTTGAGTTGGAGCACGGATTCGTGTACCGTGAGAACCACAGATCACCAGGGTACTACGATGGACGCTGCTGGACAATGTGGAAGCTGCCCATGTTTGGGTGCACAGATTCATCGCAGGTTTTGAAGGAGCTGGAAGAGGCCAAGAAGGCGTACCCTAATTCATTTATCAGAATTATTGGATTTGACAACAAGCGCCAAGTTCAATGCATCAGTTTCATTGCTTACAAGCCTTCAGGCTTCTAA</text:p>
          </table:table-cell>
          <table:table-cell/>
          <table:table-cell table:style-name="ce16"/>
          <table:table-cell/>
          <table:table-cell table:style-name="ce18"/>
        </table:table-row>
        <table:table-row table:style-name="ro1">
          <table:table-cell table:style-name="ce2" office:value-type="string">
            <text:p>Vitis vinifera</text:p>
          </table:table-cell>
          <table:table-cell table:style-name="ce3" office:value-type="string">
            <text:p>NC_007957</text:p>
          </table:table-cell>
          <table:table-cell table:style-name="ce7" office:value-type="string">
            <text:p>TA36076_29760</text:p>
          </table:table-cell>
          <table:table-cell table:style-name="ce12" office:value-type="string">
            <text:p>ATGTCACCACAAACAGAGACTAAAGCAAGTGTTGGATTCAAAGCCGGTGTTAAAGATTACAAATTGACTTATTATACTCCTGAATATGAGACCAAACCTACTGATATCTTGGCAGCATTCCGAGTAACTCCTCAACCTGGAGTTCCACCCGAAGAAGCAGGGGCCGCGGTAGCTGCTGAATCTTCTACTGGTACATGGACAACTGTGTGGACTGATGGACTTACCAGCCTTGATCGTTACAAAGGACGATGCTACCACATCGAGCCCGTTGCTGGAGAAGAAAGTCAATTTATTGCTTATGTAGCTTACCCTTTAGACCTTTTTGAAGAAGGCTCTGTTACTAACATGTTTACTTCCATTGTGGGTAATGTGTTTGGGTTCAAAGCTCTGCGCGCTCTACGTCTAGAGGATCTGCGAATCCCCCCTGCTTATTCTAAAACTTTCCAAGGCCCGCCTCATGGCATCCAAGTTGAGAGAGATAAATTGAACAAGTATGGTCGTCCCCTATTGGGATGTACTATTAAACCTAAATTGGGGTTATCCGCTAAGAACTATGGTAGAGCAGTTTATGAATGTCTCCGCGGTGGACTTGATTTTACTAAAGATGATGAGAACGTGAACTCCCAACCATTTATGCGTTGGAGAGACCGTTTCTTATTTTGTGCCGAAGCCATTTTTAAATCACAGGCTGAAACAGGTGAAATCAAAGGGCATTACTTGAATGCTACTGCAGGTACATGCGAAGAAATGATCAAAAGGGCTGTATTTGCCAGAGAATTGGGAGTTCCTATCGTAATGCATGACTACTTAACAGGGGGATTCACCGCAAATACTAGCTTGGCTCATTATTGCCGAGATAATGGCCTACTTCTTCACATCCATCGTGCAATGCATGCAGTTATTGATAGACAGAAGAATCATGGTATGCACTTTCGTGTACTAGCTAAAGCCTTACGTCTGTCTGGAGGAGATCATATTCACGCCGGTACCGTAGTAGGTAAACTTGAAGGAGAAAGAGAGATCACTTTGGGCTTTGTTGATTTATTACGTGATGATTTTGTTGAAAAAGACCGAAGTCGCGGTATTTATTTCACTCAAGATTGGGTCTCTCTACCAGGTGTTCTGCCAGTGGCTTCTGGGGGTATTCACGTTTGGCATATGCCTGCTCTGACCGAGATCTTTGGAGATGATTCCGTACTACAGTTCGGTGGAGGAACTTTAGGACACCCTTGGGGAAATGCACCGGGTGCCGTAGCTAATCGAGTAGCTCTTGAAGCATGTGTACAAGCTCGTAATGAGGGACGTGATCTTGCTCGTGAGGGTAATGAAATTATCCGTGCAGCTAGCAAATGGAGTCCTGAACTAGCTGCTGCTTGTGAAGTATGGAAGGAAATCAAATTTGAATTCCCAGCAATGGATACTTTGTAA---CGAAAATGGCTTCCTCCATGGTCTCCTCCGCCACCGTCGCTACAATCAACCGTGCTACCCCGGCTCAGGCCAACATGGTGGCCCCCTTCACCGGACTCAAATCTTTGTCGACTTTCCCTGGCACCCGAAAAGCCAACACCGACATCACCTCCATCGCTAGCAATGGTGGCCGAGTTCGCTGCATGAAGGTTTGGCCTACAGAAGGGTTGATGAAGTTCGAGACTCTCTCATACCTCCCACCCCTCAGCGACGAACAGCTATGCAAGGAAGTGGATTACCTTCTCCGCATGAACTGGATTCCTTGCTTGGAATTCACCAAGCTGTACCCATACCCCCACAGAGAGCACAACAGATCTCCAGGATACTACGACGGAAGGGACTGGACCATGTGGAAGCTGCCCATGTTCGGGTGCACTGACTCAGCCCAGGTGATTAAGGAGGTGCAAGGAAGCTAGGACGGCGTACCCTAACGCCCACATCCGAATCATCGGAGTCGACAATACCCGCCAAAGTGCAATGCATCGCTTTTTCATTGCCTACCAAGCCCAGCTAATCCTGTTTTCCGCAATTTGAT</text:p>
          </table:table-cell>
          <table:table-cell/>
          <table:table-cell table:style-name="ce16"/>
          <table:table-cell/>
          <table:table-cell table:style-name="ce16"/>
        </table:table-row>
        <table:table-row table:style-name="ro1">
          <table:table-cell table:style-name="ce2" office:value-type="string">
            <text:p>Populus trichocarpa</text:p>
          </table:table-cell>
          <table:table-cell table:style-name="ce3" office:value-type="string">
            <text:p>NC_009143</text:p>
          </table:table-cell>
          <table:table-cell table:style-name="ce6" office:value-type="string">
            <text:p>XM_002329248</text:p>
          </table:table-cell>
          <table:table-cell table:style-name="ce12" office:value-type="string">
            <text:p>ATGTCACCACAAACAGAGACTAAAGCAGGTGTTGGATTCAAGGCTGGTGTTAAAGATTATAAATTGACTTATTATACTCCTGACTATGAAACCAAAGATACTGATATCTTGGCAGCATTCCGAGTAACTCCTCAACCTGGAGTTCCGCCCGAGGAAGCAGGGGCCGCAGTAGCTGCTGAATCTTCTACTGGTACATGGACAACTGTGTGGACCGACGGGCTTACCAGTCTTGATCGTTATAAGGGACGATGCTACGACATCGAGCCCGTTGCTGGAGAAGAAAATCAATTTATTGCTTATGTAGCTTACCCCTTAGACCTTTTTGAAGAAGGTTCTGTTACTAACATGTTTACTTCCATTGTGGGTAATGTATTTGGGTTCAAAGCCCTACGCGCTCTACGTCTGGAGGATTTGCGAATTCCTCCTGCTTATGTTAAAACTTTTCAAGGCCCACCTCATGGTATCCAAGTTGAAAGAGATAAATTGAACAAGTATGGTCGCCCCCTATTGGGCTGTACTATTAAACCTAAATTGGGGTTATCCGCTAAGAATTACGGTAGAGCAGTTTATGAATGTCTACGCGGTGGACTTGATTTTACCAAAGATGATGAGAACGTGAACTCCCAACCATTTATGCGTTGGAGAGATCGTTTCTTATTTTGTGCCGAAGCACTTTATAAAGCACAGGCTGAAACCGGTGAAATCAAAGGGCATTATTTAAACGCTACTGCAGGTACATGCGAAGAAATGATCAAAAGGGCTGTATTTGCCAGAGAATTGGGAGTTCCTATCGTAATGCATGACTACTTAACAGGGGGATTCACCGCAAACACTAGTTTGGCTCATTATTGCCGAGATAATGGTTTACTTCTTCACATCCATCGCGCAATGCATGCAGTTATTGATAGACAGAAAAATCATGGTATACACTTTCGTGTACTAGCTAAGGCATTACGTATGTCTGGTGGAGATCATATTCACTCTGGTACCGTAGTAGGTAAACTTGAAGGGGAAAGAGACATAACTTTGGGTTTTGTTGATTTACTGCGTGATGATTTTGTTGAAAAAGATCGAAGCCGCGGTATTTATTTCACTCAAGATTGGGTCTCTCTACCGGGTGTTCTACCCGTGGCTTCGGGGGGTATTCACGTTTGGCATATGCCTGCTCTGACCGAGATCTTTGGAGATGATTCCGTACTACAATTCGGTGGAGGAACTTTAGGGCACCCTTGGGGAAATGCACCCGGTGCCGTTGCTAATCGAGTAGCTCTAGAAGCATGTGTACAAGCTCGTAATGAGGGACGTGATCTTGCTCGTGAGGGTAATGAAATTATCCGTGAAGCTAGCAAATGGAGCCCTGAACTAGCTGCTGCTTGTGAAGTATGGAAGGAGATTAAATTTGAATTCCAAGCAATGGATACGTTGTAA---ATGGCTTCCTCTGTGATTTCATCGGCGGCCGTTGCCACAGTTAACCGCACCCCTGCACAGGCCAACATGGTTGCACCATTCAACGGCCTCAAGTCTACCTCAGCTTTCCCGGTCACCAGAAAGGCTAACAATGACATTACTTCCATTGCAAGCAATGGCGGAAGAGTTCAATGCATGCAGGTGTGGCCTCCAACTGGATTGAAGAAGTTCGAGACTCTTTCTTACCTTCCAGATCTCACTACTGAGCAATTGGCCCAGGAAATTGAGTACCTTCTTCGCAACAAGTGGGTTCCTTGCTTGGAATTCGAGTTGGAGAAAGGTTGGGTCTACCGCGAGCACCACCAGTCCCCAGGGTACTATGATGGACGCTACTGGACTATGTGGAAACTACCCATGTTTGGATGCACTGAGGCATCTCAGGTGCTGATTGAGCTCGAGGAGGCGAAGAAAGCTTACCCTAACTCCTTTATCCGTATCATTGGATTCGACAACACTCGTCAAGTGCAGTGCATCAGTTTTATCGCCTCCAAGCCGAAGGGTGTCTAG</text:p>
          </table:table-cell>
          <table:table-cell/>
          <table:table-cell table:style-name="ce16"/>
          <table:table-cell/>
          <table:table-cell table:style-name="ce16"/>
        </table:table-row>
        <table:table-row table:style-name="ro1">
          <table:table-cell table:style-name="ce2" office:value-type="string">
            <text:p>Glycine max</text:p>
          </table:table-cell>
          <table:table-cell table:style-name="ce3" office:value-type="string">
            <text:p>NC_007942</text:p>
          </table:table-cell>
          <table:table-cell table:style-name="ce6" office:value-type="string">
            <text:p>U39567</text:p>
          </table:table-cell>
          <table:table-cell table:style-name="ce12" office:value-type="string">
            <text:p>ATGTCACCACAAACAGAGACTAAAGCAAGTGTTGGGTTCAAAGCTGGTGTTAAAGATTATAAATTGACTTATTATACTCCTGACTATGAAACCAAAGATACTGATATCTTGGCAGCATTCCGAGTAACTCCTCAACCAGGAGTTCCGCCTGAAGAAGCAGGTGCCGCGGTAGCCGCCGAATCTTCTACTGGTACATGGACAACTGTGTGGACCGATGGGCTTACCAGTCTTGATCGTTACAAAGGGCGATGCTACGGCCTTGAACCTGTTGCTGGGGAAGAAAATCAATATATTGCTTATGTAGCTTATCCCTTAGACCTTTTTGAAGAAGGTTCTGTTACTAACATGTTTACTTCCATTGTCGGTAATGTATTTGGGTTCAAGGCCCTGCGTGCTCTACGTCTGGAGGATTTGCGAATCCCTACTGCTTATATTAAAACTTTCCAAGGTCCGCCTCATGGCATCCAAGTTGAGAGAGATAAATTGAACAAGTATGGTCGTCCCCTATTAGGATGTACTATTAAACCTAAATTGGGGTTATCCGCTAAGAATTATGGTAGAGCTGTTTATGAATGTCTTCGTGGGGGACTTGATTTTACCAAAGATGATGAAAATGTGAATTCCCAACCATTTATGCGTTGGAGAGACCGTTTCTTATTTTGTGCCGAAGCCATTTTTAAATCACAGGCTGAAACAGGTGAAATCAAAGGGCATTACTTGAATGCAACTGCGGGTACATGCGAAGAAATGATGAAAAGAGCTGTATTTGCCAGAGAATTAGGCGTTCCTATCGTAATGCATGATTATTTAACGGGGGGATTCACTGCAAATACTAGCTTGGCTCATTATTGCCGAGATAATGGTCTACTTCTTCATATACACCGTGCAATGCATGCAGTTATCGACAGACAAAAGAATCATGGTATGCACTTTCGTGTACTAGCTAAAGCATTACGTTTGTCTGGTGGAGATCATGTTCACGCCGGTACCGTAGTAGGTAAACTTGAAGGGGAAAGAGAAATCACTTTAGGTTTTGTTGATTTACTACGTGATGATTTTGTTGAAAAAGATCGAAGTCGCGGTATTTATTTCACTCAGGATTGGGTTTCTCTACCAGGTGTTTTGCCTGTAGCTTCGGGAGGTATTCACGTTTGGCATATGCCTGCTCTGACCGAGATCTTTGGGGATGATTCTGTACTCCAATTTGGCGGAGGAACTTTAGGACACCCTTGGGGAAATGCACCAGGTGCTGTAGCTAATCGAGTAGCTCTTGAAGCATGTGTGCAGGCTCGAAATGAAGGACGCGATCTTGCTCGTGAAGGTAATGAAATTATCCGTGAGGCTAGCAAATGGAGTCCTGAATTAGCTGCTGCTTGTGAAGTATGGAAGGAGATCAAATTTGAATTCGAAGCAATGGATACTTTGTAA---ATGGCTTCCTCAATGATCTCTTCCCCAGCTGTTACCACTGTCAACCGTGCCGGTGCCGGCATGGTTGCTCCATTCACTGGCCTCAAGTCCATGGCTGGCTTCCCCACCAGGAAGACCAACAATGACATTACCTCCATTGCTAGCAACGGTGGAAGAGTGCAATGCATGCAGGTGTGGCCACCAGTTGGCAAGAAGAAGTTTGAGACTCTTTCCTACCTGCCAGACCTTGATGATGCACAATTGGCAAAGGAAGTAGAATACCTTCTTAGGAAGGGATGGATTCCTTGCTTGGAATTCGAGTTGGAGCACGGTTTCGTGTACCGTGAGCACAACAGGTCACCAGGATACTACGATGGACGCTACTGGACCATGTGGAAGCTGCCTATGTTTGGTTGCACTGATGCTTCTCAGGTGTTGAAGGAGCTTCAAGAGGCTAAGACTGCATACCCCAACGGCTTCATCCGTATCATCGGATTCGACAACGTTCGCCAAGTGCAGTGCATCAGCTTCATCGCCTACAAGCCCCCAGGCTTCTAA</text:p>
          </table:table-cell>
          <table:table-cell/>
          <table:table-cell table:style-name="ce16"/>
          <table:table-cell/>
          <table:table-cell table:style-name="ce19"/>
        </table:table-row>
        <table:table-row table:style-name="ro1">
          <table:table-cell table:style-name="ce2" office:value-type="string">
            <text:p>Fragaria vesca subsp. vesca</text:p>
          </table:table-cell>
          <table:table-cell table:style-name="ce3" office:value-type="string">
            <text:p>NC_015206</text:p>
          </table:table-cell>
          <table:table-cell table:style-name="ce7" office:value-type="string">
            <text:p>TA1974_57918</text:p>
          </table:table-cell>
          <table:table-cell table:style-name="ce12" office:value-type="string">
            <text:p>ATGTCACCACAAACAGAGACTAAAGCAAGTGTTGGATTCAAAGCTGGTGTTAAAGATTATAAATTGACTTATTATACTCCGGACTATGAAACCAAAGATACTGATATATTGGCAGCATTTCGAGTAACTCCTCAACCTGGAGTTCCGCCTGAGGAAGCAGGGGCAGCGGTAGCTGCGGAATCTTCTACTGGTACATGGACAACTGTATGGACTGACGGGCTTACCAGTCTTGATCGTTACAAAGGGCGATGCTACCACATCGAACCTGTTCCTGGAGAAGAAAGTCAATTTATTGCTTATGTAGCTTACCCCTTAGACCTTTTTGAAGAGGGTTCGGTTACTAACATGTTTACTTCGATTGTAGGTAATGTGTTTGGGTTCAAGGCCTTGCGCGCTCTACGTCTGGAGGATTTACGAATCCCTACTGCTTATGTTAAAACTTTCCAAGGCCCGCCTCACGGGATCCAAGTTGAAAGAGATAAATTGAACAAGTATGGCCGCCCCCTATTGGGATGTACTATTAAACCTAAATTGGGGTTATCCGCTAAGAATTACGGTAGAGCAGTTTATGAATGTCTCCGCGGTGGACTTGATTTTACCAAAGATGATGAGAATGTTAATTCCCAACCATTTATGCGTTGGAGAGACCGTTTCTTATTTTGTGCCGAAGCAATTTATAAAGCGCAGGCTGAAACAGGTGAAATCAAAGGGCATTATTTGAATGCTACTGCAGGTACATGCGAAGATATGATGAAAAGAGCCGTATTTGCCAGAGAATTGGGAGTTCCTATCGTAATGCATGATTACTTAACGGGGGGATTCACTGCAAATACTACCTTGGCTCATTATTGCCGAGACAACGGTCTACTTCTTCACATCCACCGTGCAATGCATGCTGTTATTGATAGACAGAAGAATCATGGTATGCACTTTCGTGTACTAGCTAAAGCATTACGTATGTCTGGTGGAGATCATATACACGCTGGTACCGTAGTAGGTAAGCTTGAGGGGGAAAGAGAAATAACTTTAGGCTTTGTTGATTTACTACGTGATGATTTTATTGAAAAGGATCGAAGCCGCGGTATTTATTTCACTCAAGATTGGGTTTCTTTACCGGGTGTTTTACCGGTGGCTTCCGGCGGTATTCACGTTTGGCATATGCCTGCTCTGACCGAGATCTTTGGAGATGATTCTGTACTACAATTCGGTGGAGGAACTTTAGGACACCCTTGGGGAAATGCACCTGGTGCCGTAGCTAATCGAGTAGCTCTAGAAGCATGTGTACAAGCCCGTAATGAGGGACGTGATCTCGCTCGTGAGGGTAATGACATTATTCGTGAGGCTTGTAAATGGAGTCCTGAACTAGCTGCTGCTTGTGAAGTATGGAAAGAGATCAAATTTGAATTCGAAGCAATGGATACTTTGTAA---AAATGGCTTCCTCTATGATGTCCTCAGCAACAGTTGCCTCAGTTAACCGTGCCCCGGTTCAGGCTAGCATGGTTGCACCCTTCAACGGGCTCAAGTCGGCCTCCGCCTTCCCTGTGACTCGCAAGGCCAACGATATTACCACTCTTGCCAGCAACGGTGGAAGAGTCCAGTGCATGCAGGTGTGGCCACCAGTTGGTTTGAAGAAGTTTGAGACCCTCTCTTACCTTCCTCCTCTATCAGTCGAGTCATTGGCCAAGGAAGTAGAGTACCTTCTCCGCAACAAATGGGTTCCCTGCTTGGAATTTGAGTTGGAGCACGGTTTCGTCTACCGTGAGCACGGCAATTCCCCCGGGTACTATGACGGACGTTACTGGACAATGTGGAAGCTCCCCATGTTCGGATGCACCGACGCTTCCCAGGTTATTGCTGAGCTCGAAGAGGCCAAGAAGACTTACCCCGAGGCCTTCATCAGGATCATCGGATTCGACAACATTCGCCAAGTACAGTGCGTTAGTTTCATTGCCTACAAGCCAGCAAGCTACTAAGTTCTAAGCCCCCATATTCA</text:p>
          </table:table-cell>
          <table:table-cell/>
          <table:table-cell table:style-name="ce16"/>
          <table:table-cell/>
          <table:table-cell table:style-name="ce19"/>
        </table:table-row>
        <table:table-row table:style-name="ro1">
          <table:table-cell table:style-name="ce2" office:value-type="string">
            <text:p>Brachypodium distachyon</text:p>
          </table:table-cell>
          <table:table-cell table:style-name="ce3" office:value-type="string">
            <text:p>NC_011032</text:p>
          </table:table-cell>
          <table:table-cell table:style-name="ce7" office:value-type="string">
            <text:p>DV481071</text:p>
          </table:table-cell>
          <table:table-cell table:style-name="ce12" office:value-type="string">
            <text:p>ATGTCACCACAAACAGAAACTAAAGCAAGTGTTGGATTTAAAGCTGGTGTTAAAGATTATAGATTGACTTACTACACCCCGGAGTATGAAACCAAGGATACTGATATCTTGGCAGCATTCCGAGTATCTCCTCAACCTGGGGTTCCGCCCGAAGAAGCAGGGGCTGCAGTAGCTGCCGAATCTTCTACTGGTACATGGACAACTGTTTGGACTGATGGACTTACTAGTCTTGATCGTTACAAAGGACGATGCTATCACATCGAGCCTGTTCCTGGGGAAGACAGTCAATGGATCTGTTATGTAGCTTATCCATTAGATCTATTTGAAGAGGGTTCCGTTACTAACATGTTTACTTCCATTGTAGGTAACGTATTTGGTTTCAAAGCCCTACGTGCTCTACGTCTGGAGGATCTACGAATTCCCCCTACTTATTCAAAAACTTTCCAAGGCCCGCCTCACGGTATCCAAGTGGAAAGAGATAAGTTGAACAAGTATGGTCGTCCTTTATTGGGATGTACTATTAAGCCAAAATTGGGATTATCTGCAAAAAATTACGGTAGAGCGTGTTATGAGTGTCTACGTGGTGGACTTGATTTTACCAAAGATGATGAAAACGTAAACTCACAACCATTTATGCGCTGGAGAGATCGTTTTGTCTTTTGTGCCGAAGCTATTTATAAATCACAGGCGGAAACCGGTGAAATCAAGGGGCATTACTTGAATGCAACTGCGGGTACATGTGAAGAAATGATGAAGAGAGCTGTTTTTGCGAGAGAATTAGGTGTTCCTATTGTAATGCATGACTACTTAACTGGGGGATTCACCGCAAATACTACTTTGGCTCATTATTGCCGCGACAATGGCTTACTTCTTCACATTCACCGTGCAATGCATGCAGTTATTGATAGACAGAAAAATCATGGTATGCATTTCCGTGTATTAGCTAAAGCATTGCGTATGTCTGGGGGAGATCATATCCACGCCGGTACAGTAGTAGGTAAGTTAGAAGGGGAACGCGAAATCACTTTAGGTTTTGTTGATTTATTGCGCGACGATTTTATTGAAAAAGATCGTGCTCGCGGTATCTTTTTCACTCAGGACTGGGTATCCATGCCAGGTGTTATACCAGTAGCTTCAGGTGGTATTCATGTTTGGCATATGCCAGCTCTGACCGAAATCTTTGGGGATGATTCTGTATTACAATTTGGTGGAGGAACTTTAGGACATCCTTGGGGAAATGCACCTGGTGCAGCAGCTAATCGAGTGGCTTTAGAAGCCTGTGTACAAGCTCGTAACGAAGGGCGCGATCTTGCTCGTGAAGGTAATGAAATTATCCGAGCAGCTTGCAAATGGAGTCCTGAACTAGCCGCAGCTTGTGAAGTATGGAAGGCGATCAAATTCGAGTTCGCGCCGGTAGATACTATCGAT---TACCCAAGTGAGCGCGCAGCCATGGATACCCACCGTGATGGCTTCCTCCGCCACCTCCGAGGCTCCTTTCCAGGGGCTCAAGTCCACCGCCGGCCTCCCCATCGACAGCCGCCGCTCCTCCAACAGCCTCGGCAGCGTCAGCAACGGTGGAAGGATCAGGTGCATGCAAGTGTGGCCGATCGAGGGCATCAAGAAATTCGAGACCCTCTCGTACCTGCCCCCTCTCTCCGTGGAGTCTCTCCTGAAGCACATCGAGTACCTGATGCGCTCGTAGCGGGTTCCTTGCCTGAAGTTCATCAAGGTCGGCTTCGTATTCCCCGAGCACAACAGCTCCCCTGGGTACTATGATGGCAGGTACTGTACAAAGTGGAAGCTGCCCATGTACGGGTGCACCGACGCCACACAAGTGCTCAAAGAGCTGGAGGAGGTCAAG</text:p>
          </table:table-cell>
          <table:table-cell/>
          <table:table-cell table:style-name="ce16"/>
          <table:table-cell/>
          <table:table-cell table:style-name="ce19"/>
        </table:table-row>
        <table:table-row table:style-name="ro1">
          <table:table-cell table:style-name="ce2" office:value-type="string">
            <text:p>Brassica rapa</text:p>
          </table:table-cell>
          <table:table-cell table:style-name="ce3" office:value-type="string">
            <text:p>AY167977</text:p>
          </table:table-cell>
          <table:table-cell table:style-name="ce6" office:value-type="string">
            <text:p>EF110966</text:p>
          </table:table-cell>
          <table:table-cell table:style-name="ce12" office:value-type="string">
            <text:p>ATGTCACCACAAACAGAGACTAAAGCAAGTGTTGGATTCAAAGCTGGTGTTAAAGAGTATAAATTAAATTATTATACTCCTGAATATGAAACCAAGGATACTGATATCTTGGCAGCATTCCGAGTAACTCCTCAACCCGGAGTTCCACCTGAAGAAGCAGGGGCTGCGGTAGCTGCTGAATCTTCTACTGGTACATGGACAACTGTGTGGACCGATGGGCTTACCAGCCTTGACCGTTACAAAGGACGATGCTACCACATCGAGCCCGTTCCAGGAGAAGAAACTCAATTTATTGCGTATGTAGCTTACCCATTAGACCTTTTTGAAGAAGGGTCTGTTACTAACATGTTTACCTCAATTGTGGGTAACGTATTTGGGTTCAAAGCCCTGGCTGCTCTACGTCTAGAGGATCTGCGAATCCCTCCGGCTTATACTAAAACTTTCCAGGGACCACCTCATGGTATCCAAGTTGAAAGAGATAAATTGAACAAGTATGGACGTCCCCTATTAGGATGTACTATTAAACCTAAGTTGGGGTTATCCGCGAAGAACTATGGTAGAGCAGTTTATGAATGTCTACGTGGTGGACTTGATTTTACCAAAGATGATGAGAATGTGAACTCTCAACCATTTATGCGTTGGAGAGACCGTTTCTTATTTTGTGCCGAAGCTATTTATAAATCACAGGCTGAAACAGGTGAAATCAAAGGACATTATTTGAATGCTACTGCGGGTACATGCGAAGAAATGATGAAAAGAGCTATATTTGCCAGAGAATTGGGAGTTCCTATCGTAATGCATGACTACTTAACAGGGGGATTCACCGCAAATACTAGTTTGGCTCATTATTGCCGAGATAATGGCCTACTTCTTCACATCCACCGTGCAATGCACGCTGTTATTGATAGACAGAAGAATCATGGTATGCACTTCCGTGTACTAGCTAAAGCTTTACGTCTATCGGGTGGAGATCATGTTCACGCGGGTACAGTAGTAGGTAAACTTGAAGGAGACAGGGAGTCAACTTTGGGCTTTGTTGATTTACTGCGCGATGATTATGTTGAAAAAGACCGAAGTCGTGGTATCTTTTTCACTCAAGATTGGGTCTCACTACCAGGTGTTCTACCTGTGGCTTCAGGGGGTATTCACGTTTGGCATATGCCTGCTTTGACCGAGATCTTTGGAGATGATTCCGTACTACAATTTGGTGGCGGAACTTTAGGCCACCCTTGGGGAAATGCACCGGGTGCCGTAGCTAACCGAGTAGCTCTAGAAGCATGTGTACAAGCTCGTAATGAGGGACGTGATCTTGCAGTCGAGGGTAATGAAATTATCCGTGAGGCTTGCAAATGGAGTCCTGAACTAGCTGCTGCTTGTGAAGTATGGAAGGAGATCACATTTAACTTCCCAACCATCGATAAATTAGAT---ATGGCTTACTCTATGCTCTCCTCCGCCGCTGTTGTTACCTCCCCGGCTCAAGCCACCATGGTCGCTCCATTCACCGGCTTGAAGTCTTCCTCTGCATTCCCAGTCACCCGCAAGGCCAACAACGACATTACCTCCATCGTTAGCAACGGAGGAAGAGTTAGCTGCATGAAGGTGTGGCCACCAGTTGGAAAGAAGAAGTTTGAGACCCTCTCTTACCTTCCTGACCTTACCGAAGTTGAATTGGGTAAGGAAGTTGACTACCTTCTCCGCAACAAGTGGATTCCTTGTGTTGAATTAGAGTTGGAGCACGGATTTGTTTACCGTGAGCACGGAAGCACCCCCGGATACTACGATGGACGTTACTGGACAATGTGGAAGCTTCCCTTGTTCGGATGCACCGACTCTGCTCAAGTGTTGAAGGAAGTCCAAGAGTGCAAAACGGAGTACCCTAACGCCTTCATCAGGATCATCGGATTCGACAACAACCGTCAAGTCCAGTGCATCAGTTTCATCGCCTACAAGCCACCAAGCTTCACCGGTGCTTAA</text:p>
          </table:table-cell>
          <table:table-cell/>
          <table:table-cell table:style-name="ce16"/>
          <table:table-cell/>
          <table:table-cell table:style-name="ce19"/>
        </table:table-row>
        <table:table-row table:style-name="ro1">
          <table:table-cell table:style-name="ce2" office:value-type="string">
            <text:p>Citrus sinensis</text:p>
          </table:table-cell>
          <table:table-cell table:style-name="ce3" office:value-type="string">
            <text:p>DQ864733</text:p>
          </table:table-cell>
          <table:table-cell table:style-name="ce8" office:value-type="string">
            <text:p>CX296905</text:p>
          </table:table-cell>
          <table:table-cell table:style-name="ce12" office:value-type="string">
            <text:p>ATGTCACCACAAACAGAGACTAAAGCGAGTGTTGGATTCAAGGCCGGTGTTAAAGATTATAAATTGACTTATTATACTCCTGACTATGTAACCAAAGATACTGATATCTTGGCAGCATTCCGAGTAACTCCTCAGCCCGGAGTTCCACCCGAGGAAGCGGGGGCTGCGGTAGCTGCGGAATCTTCTACTGGTACCTGGACAGCTGTGTGGACCGATGGGCTTACCAGCCTTGATCGTTACAAAGGGCGATGCTACAACATTGAGCCCGTTGCTGGAGAAGAGAATCAATATATATGTTATGTAGCTTACCCGTTAGACCTTTTTGAAGAAGGTTCTGTTACTAACATGTTTACTTCCATTGTGGGTAATGTATTTGGTTTCAAAGCACTGCGCGCTCTACGTCTAGAGGATCTACGAATCCCTCCTGCGTATACTAAAACTTTCCAAGGCCCGCCTCACGGCATCCAAGTTGAGAGAGATAAATTGAACAAGTATGGCCGTCCCCTGTTGGGATGTACTATTAAACCTAAACTGGGGTTATCCGCGAAGAATTATGGTAGGGCGGTTTATGAATGTCTACGTGGTGGACTTGACTTTACCAAAGATGATGAGAACGTGAACTCCCAACCATTTATGCGTTGGAGGGACCGTTTCTTATTTTGTGCGGAAGCTCTTTATAAAGCGCAAGCTGAAACAGGTGAAATCAAAGGTCATTACTTGAATGCTACTGCAGGGACATGCGAAGAAATGCTAAAAAGGGCTGTCTTTGCCAGAGAGTTGGGAGTTCCTATCGTAATGCATGACTACTTAACAGGGGGATTCACCGCAAATACTACCTTGGCTCATTATTGCCGAGATAATGGTCTACTTCTTCACATCCACCGTGCAATGCATGCAGTTATTGATAGACAGAAGAATCATGGTATGCACTTTCGTGTACTAGCTAAAGCTTTGCGTCTGTCTGGTGGAGATCATATTCACGCCGGTACAGTAGTAGGTAAACTTGAGGGGGAAAGAGACATAACCTTGGGATTTGTTGATTTACTACGTGATGATTTTGTTGAAAAAGATCGAAGCCGCGGTATTTATTTCACTCAAGATTGGGTCTCTATACCAGGTGTTATACCTGTGGCTTCCGGGGGTATTCACGTTTGGCATATGCCTGCGTTGACAGAGATCTTTGGAGATGATTCCGTATTACAATTTGGTGGAGGAACTTTAGGACACCCTTGGGGAAATGCACCCGGCGCTGTAGCTAATCGAGTAGCTCTAGAAGCATGTGTACAAGCTCGTAATGAAGGACGCGATCTTGCTCGTGAAGGTAATGAAATTATCCGGGAGGCTAGCAAATGGAGTCCTGAACTGGCTGCTGCTTGTGAAGTCTGGAAGTCGATCAAATTCGAATTTGCCGCAATGGATACTTTGTAA---ATTCGGCACGAGGAATGGCTTCCTCAATGATCTCATCGACCACCGTTGCCACCGCGAACCGCGCCAGCCTTGCTCAGGCCAGCATGGTCGCCCCCTTCACCGGCCTCAAGTCTTCTTCTGCTTTCCCAGCAACCAAGAAGACCAACAATGACATTACTTCCATTGCAAGCAACGGCGGAAGAGTCCAATGCATGAAGGTGTGGCCACCAACTGGCTTGAAGAAGTTCGAGACTCTCTCATACCTCCCGCCACTGTCCGATGAAGCTTTGCTCAAGGAAATCAGTTACCTTCTCCGCTCCGGCTGGATTCCCTGCTTGGAATTCGAGTTGGAGAAAGGATGGGTGTACCGTGAGCACCACAGCTCACCAGGATACTACGATGGACGCTACTGGACAATGTGGAAGCTGCCCATGTATGGGTGCACAGATGCAACCCAGGTTTTGAAGGAGGTTGGGGAGGTCCAGAAGGAATACCCACATTCATTCGTCCGAATTATCGGATTTGACAACAAGCGTCAAGTGCAGTGCATCAGTTTCCTTGCTGCCAAGCCACCAGGCGTCTAGGTTCCCAATTAAATTTGTGTAA</text:p>
          </table:table-cell>
          <table:table-cell/>
          <table:table-cell table:style-name="ce16"/>
          <table:table-cell/>
          <table:table-cell table:style-name="ce19"/>
        </table:table-row>
        <table:table-row table:style-name="ro1">
          <table:table-cell table:style-name="ce2" office:value-type="string">
            <text:p>Cucumis sativus</text:p>
          </table:table-cell>
          <table:table-cell table:style-name="ce3" office:value-type="string">
            <text:p>AJ970307</text:p>
          </table:table-cell>
          <table:table-cell table:style-name="ce6" office:value-type="string">
            <text:p>EF208124</text:p>
          </table:table-cell>
          <table:table-cell table:style-name="ce12" office:value-type="string">
            <text:p>ATGTCACCACAAACAGAGACTAAAGCAAGTGTTGGATTCAAAGCTGGTGTTAAAGATTATAAATTGACTTATTATACTCCTGAATATGAAACCAAAGATACTGATATCTTGGCAGCATTCCGAGTAACTCCTCAACCGGGAGTTCCACCTGAGGAAGCAGGGGCCGCTGTAGCTGCTGAATCTTCTACTGGTACATGGACAACTGTGTGGACCGATGGGCTTACCAGTCTTGATCGTTACAAAGGACGATGCTATGGAATCGAGCCTGTTGCTGGAGAAGAAAATCAATATATTGCTTATGTAGCTTATCCTCTAGACCTTTTTGAAGAAGGTTCTGTTACTAACATGTTTACTTCCATTGTGGGTAATGTATTTGGATTCAAGGCTCTACGTGCTCTACGTCTGGAGGATTTGCGAATCCCTACTGCTTATATTAAAACTTTCCAAGGCCCGCCTCATGGTATCCAGGTTGAAAGAGATAAATTGAACAAGTATGGTCGCCCTCTATTGGGATGTACTATTAAACCAAAATTGGGATTATCCGCTAAGAATTATGGTAGAGCAGTTTATGAATGTCTACGCGGTGGACTTGATTTTACCAAAGATGATGAAAACGTGAATTCCCAACCATTTATGCGTTGGAGAGACCGTTTCCTATTTTGTGCGGAAGCTATTTTTAAATCACAGGCTGAAACAGGTGAAATCAAAGACATACTGAATGCTACTGCGGGTACATGCGAAGAAATGATGAAAAGGGCTATATTTGCCCGAGAATTGGGAGCTCCTATCGTAATGCATGACTACTTAACAGGTGGATTCACTGCAAATACTAGCTTGGCTCATTATTGCCGAGATAATGGTCTACTTCTTCACATTCACCGTGCAATGCATGCTGTTATTGATAGACAGAAGAATCATGGTATGCACTTCCGTGTACTAGCTAAAGCGTTACGTATGTCTGGTGGAGACCATATTCACGCTGGTACCGTAGTAGGTAAACTTGAAGGGGAAAGAGAAATCACTTTAGGCTTTGTTGATTTACTACGTGATGATTTTGTTGAAAAAGACCGAAGCCGCGGTATTTATTTCACTCAAGATTGGGTCTCTTTACCAGGTGTTCTGCCAGTGGCTTCCGGTGGTATTCACGTTTGGCATATGCCTGCTCTAACCGAGATTTTTGGAGATGATTCTGTACTACAATTCGGCGGAGGAACTTTGGGGCACCCTTGGGGTAATGCACCTGGTGCCGTAGCTAACCGAGTAGCTCTAGAAGCATGTGTACAAGCTCGTAATGAGGGACGTGATCTTGCTCGTGAGGGTAATGAAATTATCCGTGAGGCTAGTAAATGGAGTCCTGAACTAGTCTGCGTGACTTGGAGGAAGTATGGTAAGGAGATCAAATTTGAATTTGAGGCAATGGATACTTTGTAA---ATGGGTTCCCTGCGTTGAATTCGACATCGGAAGCGGATTCGTGTACCGTGAGAACCACAGGTCACCAGGATACTACGATGGACGTTACTGGACCATGTGGAAGCTCCCTATGTTTGGCTGCACCGACTCATCTCAGGTGATTCAGGAGATTGAGGAGGCTAAGAAGGAATACCCCGACGCATTCATCAGGGTTATTGGCTTTGACAACGTCCGTCAAGTGCAGTGCATCAGTTTCATCGCCTACAAGCCCCAAGTTCTACTCTTCTTAAGTTCCATCTGCTGA</text:p>
          </table:table-cell>
          <table:table-cell/>
          <table:table-cell table:style-name="ce15"/>
          <table:table-cell/>
          <table:table-cell table:style-name="ce19"/>
        </table:table-row>
        <table:table-row table:style-name="ro1">
          <table:table-cell table:style-name="ce2" office:value-type="string">
            <text:p>Lotus japonicus</text:p>
          </table:table-cell>
          <table:table-cell table:style-name="ce3" office:value-type="string">
            <text:p>NC_002694</text:p>
          </table:table-cell>
          <table:table-cell table:style-name="ce8" office:value-type="string">
            <text:p>AV772863</text:p>
          </table:table-cell>
          <table:table-cell table:style-name="ce12" office:value-type="string">
            <text:p>ATGTCACCACAAACAGAAACTAAAGCAAGTGTTGGGTTCAAAGCTGGTGTTAAAGATTATAAATTGACTTATTATACTCCTGACTATGAAACCAAAGATACTGATATCTTAGCAGCATTCCGAGTAACTCCTCAACCTGGAGTTCCACCTGAAGAAGCAGGTGCTGCGGTAGCTGCCGAATCTTCTACTGGTACATGGACAACCGTGTGGACCGATGGGCTAACCAGTCTTGATCGTTACAAAGGACGATGCTACCACATCGAGCCTGTTCCTGGAGAAGAAAGTCAATTCATTGCTTATGTAGCTTATCCTTTAGACCTTTTTGAAGAAGGTTCTGTTACTAACATGTTTACTTCCATTGTAGGTAATGTATTTGGGTTCAAGGCTCTTCGCGCGCTACGTCTGGAGGATTTGCGAATTCCTAATGCTTATGTTAAAACGTTCCAAGGTCCTCCTCACGGAATCCAAGTGGAAAGAGATAAATTGAACAAGTATGGTCGTCCTCTATTGGGATGTACTATTAAACCTAAATTGGGGTTATCCGCTAAGAATTACGGTAGAGCAGTTTATGAATGTCTTCGCGGGGGACTTGATTTTACTAAAGATGATGAAAATGTGAACTCTCAACCATTTATGCGTTGGAGAGACCGTTTCTTATTTTGTGCTGAAGCGCTTTTTAAAGCACAGGAAGAAACAGGTGAAATCAAAGGGCATTACTTGAATGCTACTGCCGGTACATGCGAAGAAATGATGAAAAGAGCGGTATTTGCCAGAGAATTGGGCGTTCCTATCGTAATGCACGATTATTTAACTGGGGGATTCACTGCAAATACTACCTTGGCTCACTATTGCCGGGATAATGGTCTACTTCTTCATATCCACCGTGCAATGCACGCAGTTATCGATAGACAGAAAAATCATGGTATGCACTTCCGTGTACTAGCTAAAGCGTTACGTATGTCTGGTGGAGATCATATTCACGCCGGTACTGTAGTAGGTAAACTTGAAGGGGAAAGGGAAATCACTTTAGGTTTTGTTGATTTACTACGTGATGATTTTGTTGAAAAAGATCGAAGTCGCGGTATTTATTTCACTCAGGATTGGGTTTCTTTACCAGGTGTTCTACCTGTTGCTTCGGGAGGTATTCACGTTTGGCATATGCCTGCTCTGACCGAAATCTTTGGAGATGATTCTGTACTCCAATTCGGTGGAGGAACTTTAGGACACCCTTGGGGAAATGCACCTGGTGCTGTTGCTAATCGAGTAGCTCTTGAAGCGTGTGTACAAGCTCGAAACGAGGGACGTGATCTTGCTCGTGAGGGTAATGAAATTATCCGTGAGGCGTCCAAATGGAGTCCTGAATTAGCTGCTGCTTGTGAAATATGGAAGGAGATCAAATTTGAATTCCAAGCAATGGATACTTTGTAA---GGAATACCTTCTTAGGAAGGGGTGGGTTCCTTGCTTGGAATTTGAGACGGAGAAAGGCATTGTCTACCGTGAGAACCACAAGTCACCTGGATACTAAGACGGACGCTACTGGACCATGTGCGAAGCTCCCCATCTTTGGGTGCAGTGATCGCTGCCCAGGTGTTGAAGGTACTTGATGAGGGTGTGAAGGCATACCCGACCGCTTTTGTGCGCATCCTTGGATTCGACCATGTTCGCCTAGTCCACGTGCACTCAGCTTCATTGCACACACGGCCCCGCCACGGCTACCTAAGTTTGAAATCTTT</text:p>
          </table:table-cell>
          <table:table-cell/>
          <table:table-cell table:style-name="ce15"/>
          <table:table-cell/>
          <table:table-cell table:style-name="ce19"/>
        </table:table-row>
        <table:table-row table:style-name="ro1">
          <table:table-cell table:style-name="ce2" office:value-type="string">
            <text:p>Manihot esculenta</text:p>
          </table:table-cell>
          <table:table-cell table:style-name="ce3" office:value-type="string">
            <text:p>NC_010433</text:p>
          </table:table-cell>
          <table:table-cell table:style-name="ce6" office:value-type="string">
            <text:p>M96583</text:p>
          </table:table-cell>
          <table:table-cell table:style-name="ce12" office:value-type="string">
            <text:p>ATGTCACCACAAACAGAGACTAAAGCAAGTGTTGGATTCAAGGCTGGTGTTAAAGATTATAAATTGACTTATTATACTCCTGACTATCAAACCAAAGATACTGATATCTTGGCAGCATTCCGAGTAACTCCTCAACCTGGAGTTCCGCCTGAGGAAGCAGGAGCTGCGGTAGCTGCTGAATCTTCTACTGGTACATGGACAACTGTGTGGACCGATGGACTTACCAGTCTTGATCGTTATAAAGGACGATGCTACGGCCTCGAGCCCGTTCCTGGAGAAGAAAATCAATATATTGCTTATGTAGCTTACCCATTAGACCTTTTTGAAGAAGGTTCTGTTACTAACATGTTTACTTCTATTGTGGGTAATGTATTTGGGTTCAAAGCCCTACGCGCCCTACGTCTGGAGGATTTGCGAGTCCCTCCTGCTTATTCTAAAACTTTCCAAGGGCCTCCTCATGGCATCCAAGTTGAGAGAGATAAATTGAACAAGTATGGTCGCCCCCTATTAGGTTGTACTATTAAACCAAAATTGGGGCTATCCGCTAAGAATTACGGTAGAGCAGTTTATGAATGTCTTCGCGGTGGACTTGATTTTACCAAAGACGATGAGAATGTGAACTCCCAACCATTTATGCGTTGGAGAGACCGTTTCTTATTTTGTGCCGAAGCAATTTATAAAGCACAGGCTGAAACAGGTGAAATCAAAGGGCATTATTTGAATGCTACTGCAGGTACATGCGAAGAAATGATCAAAAGGGCTGTATGTGCCAGAGAATTAGGAGTTCCTATCGTAATGCATGACTACTTAACAGGGGGATTCACTGCAAATACTAGCTTGGCTCACTATTGCCGAGATAATGGTTTACTTCTTCACATTCACCGCGCAATGCATGCAGTTATTGATAGACAGAAGAATCATGGTATGCATTTTCGTGTACTAGCTAAGGCTTTACGTCTGTCTGGTGGAGATCATATTCACGCTGGTACCGTAGTAGGTAAACTTGAAGGGGAAAGAGACATTACTTTGGGCTTTGTTGATTTACTGCGTGATGATTTTATTGAAAAAGATCGAAGCCGCGGTATTTATTTCACTCAAGATTGGGTCTCTCTACCAGGTGTTCTGCCTGTAGCTTCAGGGGGTATTCACGTTTGGCATATGCCTGCTCTGACCGAGATCTTTGGAGATGATTCCGTACTACAATTCGGTGGAGGAACTTTAGGGCACCCTTGGGGAAATGCACCCGGTGCCGTAGCTAATCGAGTAGCTCTAGAAGCATGTGTACAAGCTCGTAATGAGGGACGTGATCTTGCTCGTGAGGGTAATGATATTATCCGTGAGGCTAGCAAATGGAGTCCTGAACTAGCTGCTGCTTGTGAAGTATGGAAGGAAATTAAATTTGAATTCGCAGCAGTGGATACTTTGGAT---ATGGCTTCCTCTATGCTCTCAACTGCTACTGTGGCTAGCATTAACAGGGTCAGCCCTGCTCAGGCTACTATGGTGGCTCCGTTCACCGGCCTTAAGTCCACCCCAGTCTTCCCTACCACCCGCAAAACCAATTCTGACATCACCTCCATCACCAGCAACGGTGGCAAGGTCCAATGCATGAAGGTTTGGCCAACACTTGGGATGAAGAAGTTCGAGACTCTCTCATACCTTCCACCACTTACAAGGGAGCAATTGGCCAGCGAAGTTGAATACCTTCTTCGTTCTGGATGGATTCCTTGCTTGGAATTCGAGCTAGAGCATGGATTGGTGTACCGTGAGCATGCAAGAGTACCAGGGTACTACGATGGTCGCTACTGGACCATGTGGAAGCTGCCCATGTTTGGGTGCACAGATGCAGCCCAGGTGTTGAAGGAGCTTGATGAGCTGATCAAACATCACCCAGATGGCTATGCTAGGATCATTGGCTTCGACAATGTTCGCCAAGTGCAGTGCATCAGTTTCCTTGCCTACAAGCCTCCTGGCGCTTAA</text:p>
          </table:table-cell>
          <table:table-cell/>
          <table:table-cell table:style-name="ce16"/>
          <table:table-cell/>
          <table:table-cell table:style-name="ce19"/>
        </table:table-row>
        <table:table-row table:style-name="ro1">
          <table:table-cell table:style-name="ce2" office:value-type="string">
            <text:p>Medicago truncatula</text:p>
          </table:table-cell>
          <table:table-cell table:style-name="ce3" office:value-type="string">
            <text:p>NC_003119</text:p>
          </table:table-cell>
          <table:table-cell table:style-name="ce7" office:value-type="string">
            <text:p>TA19228_3880</text:p>
          </table:table-cell>
          <table:table-cell table:style-name="ce12" office:value-type="string">
            <text:p>ATGTCACCACAAACAGAAACTAAAGCAACGGTTGGGTTCAAAGCTGGTGTTAAAGATTATCGATTGACTTATTATACTCCTGACTATGAAACCAAAGATACTGATATCTTGGCAGCATTCCGAGTAAGTCCTCAACCTGGAGTTCCGGCTGAAGAAGCAGGTGCAGCGGTAGCTGCCGAATCTTCCACTGGGACATGGACAACCGTGTGGACCGATGGACTTACCAGTCTTGATCGTTATAAAGGACGCTGCTACCACATCGAACCTGTTGCTGGAGAAGAGAGTCAATTTATTGCTTATGTAGCTTATCCCTTAGACCTTTTTGAAGAAGGTTCTGTTACTAACATGTTTACCTCCATTGTAGGTAATGTATTTGGGTTCAAGGCCTTGCGTGCTCTACGTCTGGAAGATTTGCGAATCCCCGTTGCTTATGTTAAAACTTTCCAAGGTCCTCCTCACGGAATCCAAGTTGAGAGAGATAAATTGAACAAATATGGACGTCCCCTATTGGGATGTACTATTAAACCTAAATTGGGTTTATCCGCTAAAAATTACGGTAGAGCAGTTTATGAATGTCTACGTGGTGGACTTGATTTTACCAAAGATGATGAAAATGTGAACTCCCAACCATTTATGCGTTGGAGAGACCGTTTCTTATTTTGTGCCGAAGCTATTTATAAAGCACAGGCCGAAACTGGTGAAATCAAAGGACATTATTTGAATGCTACTGCGGGCACCTGTGAAGACATGATGAAAAGAGCTGTATTTGCTAGAGAATTGGGCGTGCCTATCGTAATGCATGACTACTTAACCGGTGGATTCACTGCAAATACTACCTTGGCTCACTATTGCCGCGATAATGGTCTACTTCTTCATATCCACCGTGCAATGCATGCAGTTATTGATAGACAGAAAAATCATGGTATGCACTTTCGTGTATTAGCTAAAGCGTTACGTATGTCAGGTGGAGATCATATTCACGCTGGTACTGTAGTAGGTAAACTGGAAGGAGAAAGGGATATTACTTTAGGTTTTGTTGATTTACTACGTGATGATTTTGTTGAAAAAGATAGAAGTCGCGGTATTTTTTTCACTCAGGATTGGGTTTCTTTACCTGGTGTTCTGCCTGTTGCTTCAGGTGGTATTCATGTTTGGCATATGCCTGCTCTGACCGAGATATTTGGAGATGATTCTGTACTTCAATTCGGTGGAGGAACTTTAGGACACCCTTGGGGAAATGCACCTGGTGCCGTAGCGAATCGAGTAGCTCTGGAAGCATGTGTACAAGCTCGTAATGAAGGACGTGATCTTGCTCGTGAGGGTAATGAAATTATCCGTGAAGCTACCAAATGGAGTCCTGAATTAGCTGCTGCTTGTGAAGTCTGGAAGGAGATCAAATTTGAATTCCCAGCAATGGATACTATTTAA---TGGCTTCCTCTATGATTTCCTCTTCAGCTATGACTACAGTTAACCGCGCCTCTTCGGTACAATCCGGCGCGGTGGCTCCATTCGTTGGACTCAAGTCCATGGCTGGCTTCCCAGTTACAAAGGTCAACAAGGACATTACCTCTATTACAAGCAATGGTGGAAGAGTAAACTGCATGCAGGTGTGGCCTCCTATTGGCAAGAAGAAGTTTGAGACACTTTCATACCTTCCACCATTGACCAGAGAACAATTGGCCAAAGAAGTTGAATACCTTATAAGGAAGGGATGGGTTGCTTGCTTGGAATTCGAGACCGAGAAAGGATTTGTGTACCGTGAGAACCACAGTTCACCAGGATACTATGACGGACGTTACTGGACAATGTGGAAGTTGCCTTTGTTTGGAGCAACTGATGCTTCTCAAGTGTTGAAGGAGCTTGATGAAGTTGTTGTTGCTTACCCTAATGCCTTTGTCCGTATCATCGGATTCGACAACGTTCGTCAAGTTCAATGCATCAGTTTCATTGCACACACACCTGAAGTTTACTAAGTTTGAGTATTTAATCACTCTCTGCTGCCAC</text:p>
          </table:table-cell>
          <table:table-cell/>
          <table:table-cell table:style-name="ce16"/>
          <table:table-cell/>
          <table:table-cell table:style-name="ce16"/>
        </table:table-row>
        <table:table-row table:style-name="ro1">
          <table:table-cell table:style-name="ce2" office:value-type="string">
            <text:p>Physcomitrella patens subsp. patens</text:p>
          </table:table-cell>
          <table:table-cell table:style-name="ce3" office:value-type="string">
            <text:p>NC_005087</text:p>
          </table:table-cell>
          <table:table-cell table:style-name="ce6" office:value-type="string">
            <text:p>AB120708</text:p>
          </table:table-cell>
          <table:table-cell table:style-name="ce12" office:value-type="string">
            <text:p>ATGTCACCACGCCCGGAGATTAAAGCAGGTGTTGGATTTAAAGCTGGTGTTAAAGATTACCGATTAACTTATTACACTCCAGATTATCAAACTAAAGATACTGATATTTTAGCAGCATTTCGTATGACTCCTCAACCAGGAGTACCAGCTGAAGAATGTGGAGCTGCTGTAGCTGCGGAATCTTCTACTGGTACATGGACTACTGTTTGGACTGATGGACTTACTAGTCTTGATCGTTACAAAGGTAGATGCTATGCAATTGAACCAGTTGCTGGAGAAGAAAATCAATATATTGCTTATGTTGCTTACCCATTAGATTTATTTGAAGAAGGTTCTGTTACTAACTTATTTACTTCTATTGTTGGTAACGTTTTTGGATTTAAAGCTTTAAGAGCTTTACGTCTAGAAGATTTACGTATTCCTCCAGCTTATTCTAAAACTTTCCAAGGCCCACCTCACGGTATTCAAGTTGAAAGAGATAAATTAAACAAATATGGTCGTCCATTATTAGGATGTACTATTAAACCAAAATTAGGTTTATCTGCTAAAAACTATGGTAGAGCTGTATACGAATGTCTTCGTGGTGGACTTGATTTCACTAAAGATGATGAAAACGTAAACTCTCAACCTTTCATGCGTTGGAGAGACCGTTTCTTATTCTGTGCAGAAGCTATTTACAAATCTCAAGGTGAAACAGGTGAAATTAAAGGGCATTATCTAAATGCTACTGCAGGTACTTGTGAAGAAATGATCAAAAGAGCTCAATTTGCTAGAGAATTAGGTATGCCTATTGTTATGCATGACTACTTAACTGGTGGTTTTACTGCAAATACTAGTTTAGCTCACTATTGTCGTGACAATGGTTTACTTCTTCACATTCACCGTGCAATGCACGCAGTTCTTGACCGTCAAAAAAATCACGGTATGCACTTCCGTGTATTAGCTAAAGCATTACGTTTATCTGGTGGTGACCACATTCACTCCGGTACTGTAGTAGGTAAACTTGAAGGGGAACGTCAAGTAACTCTAGGGTTTGTTGACTTACTTCGTGATGACTATATTGAAAAAGATAGAAGTCGTGGTATTTACTTTACTCAAGATTGGGTTTCTCTGCCAGGTGTTTTACCAGTAGCTTCCGGTGGTATTCACGTTTGGCACATGCCAGCGTTAACTGAAATCTTCGGAGATGACTCTGTATTACAATTTGGTGGTGGAACTTTAGGTCACCCTTGGGGTAACGCACCTGGTGCAGTTGCTAACAGGGTTGCTTTAGAAGCTTGTGTACAAGCTCGTAATGAAGGACGTGACCTTGCTCGCGAAGGAAATGAGATTATTCGTGAAGCTGCTAAATGGAGTCCTGAATTAGCTGCTGCTTGTGAAGTTTGGAAAGAAATTAAATTTGAGTTTGACACAGTTGATACTTTATAA---ATGGCCTCCGCTGTGGCTTCAACCGTTGTGGCTCCTGTCTCTGTGACTGTGGCGTCATCATCTGTGGCCGCCTCTCGCGAGTCTTCCTCCGTCAAGGCTTTTTCTGGACTGAAGTCAGCGACCCTTTTCACTTCAAAATCCCAGCAATTGAGCTCCGTCCAGAACGGCAGCCGCGTGCAATGCATGCAAGTGTGGAACCCCATCGGGCAGCCCAAGTTCGAGACCTTCTCGTACCTGCCCCCGCTGAGCGATGACCAGATCGCGAGGCAGGTGGATTACATGATCCAGCAGAACTTGATTCCCTGCATCGAGTTCGACACGGTCGGAGCCGTGAGCCGCACCAACTTCTCGGGGTCGGGCTCGTCGGGCTACTACGACGGGCGGTACTGGACCATGTGGAAGTTGCCCATGTTCGGGTGCACCGACTCTTCGCAGGTGCTGCGGGAGATCCAGGAGTGCAAGACGTCGTACCCTAGCTGCTGGGTCCGCGTGCTGGGCTTCGACAGCAAGAAGCAGGTGCAGATCTGCGGGTTCTTGGTCGCCAGGCCCAACTAG</text:p>
          </table:table-cell>
          <table:table-cell/>
          <table:table-cell table:style-name="ce16"/>
          <table:table-cell/>
          <table:table-cell table:style-name="ce16"/>
        </table:table-row>
        <table:table-row table:style-name="ro1">
          <table:table-cell table:style-name="ce2" office:value-type="string">
            <text:p>Prunus persica</text:p>
          </table:table-cell>
          <table:table-cell table:style-name="ce3" office:value-type="string">
            <text:p>NC_014697</text:p>
          </table:table-cell>
          <table:table-cell table:style-name="ce7" office:value-type="string">
            <text:p>TA2949_3760</text:p>
          </table:table-cell>
          <table:table-cell table:style-name="ce12" office:value-type="string">
            <text:p>ATGTCACCACAAACAGAGACTAAAGCAAGTGTTGGATTCAAAGCTGGTGTTAAAGATTATAAATTGACTTATTATACTCCTGACTATGAAACCAAAGATACTGATATCTTGGCAGCATTTCGAGTAACTCCTCAACCTGGAGTTCCACCTGAAGAAGCAGGGGCAGCGGTAGCTGCTGAATCTTCTACTGGTACATGGACAACTGTATGGACTGACGGGCTTACTAGTCTTGATCGTTACAAAGGTCGATGCTACCACATCGAGCCCGTTGCTGGAGAAGAAAGTCAATTTATTGCTTATGTAGCTTACCCCTTAGACCTTTTTGAAGAGGGTTCTGTTACTAACATGTTTACTTCCATTGTAGGTAATGTGTTTGGGTTCAAGGCCCTGCGCGCTCTACGTCTGGAGGATTTGCGAATCCCTCCTGCTTATGTTAAAACTTTCCAAGGCCCGCCTCATGGGATCCAAGTTGAGAGAGATAAATTGAACAAGTATGGCCGCCCCCTATTGGGATGTACTATTAAACCTAAATTGGGGTTATCCGCTAAGAATTACGGTAGAGCAGTTTATGAATGTCTCCGCGGTGGACTTGATTTTACCAAAGATGATGAGAATGTTAATTCCCAACCATTTATGCGTTGGAGAGACCGTTTCTTATTTTGTGCCGAAGCAATTTATAAAGCACAGGCTGAAACAGGTGAAATCAAAGGGCATTACTTGAACGCTACTGCAGGTACATGCGAAGAGATGATCAAAAGAGCTGTATTTGCCAGAGAATTGGGGGTTCCTATCGTAATGCATGATTACTTAACAGGGGGATTCACTGCAAATACTAGCTTGGCTCATTATTGCCGAGATAATGGTTTACTTCTTCACATCCACCGTGCAATGCATGCAGTTATTGATAGACAGAAGAATCATGGTATGCACTTTCGTGTACTAGCTAAAGCGTTACGTATGTCTGGTGGAGATCATATACACGCTGGTACCGTAGTAGGTAAACTTGAGGGGGAAAGGGAGATCACTTTAGGCTTTGTTGATTTACTACGTGATGATTTTGTTGAAAAAGATCGAAGCCGCGGTATTTATTTCACTCAAGATTGGGTCTCTTTGCCAGGTGTTTTGCCTGTAGCTTCAGGGGGTATTCACGTTTGGCATATGCCTGCTCTGACCGAGATCTTTGGAGATGATTCTGTACTACAATTTGGCGGCGGAACTTTAGGACACCCTTGGGGAAATGCACCTGGTGCCGTAGCTAATCGAGTAGCTCTAGAAGCATGTGTACAAGCTCGTAATGAGGGACGTGATCTTGCTCGTGAGGGTAATGAAATTATTCGCGAGGCTAGTAAATGGAGTCCTGAACTAGCTGCTGCTTGTGAAATATGGAAGGAGATCAAATTTGAATTCCAAGCAATGGATACTTTGTAA---AGGGCTAAAGAGAGCACAGAGCAATGGCTTCCTCCATGATTTCTTCAGCTACCGTGGCTTCGGTTTACGCTGACCGTGCCGCCCCGGCACAAGCTAGCTTGGTTGCACCATTCACTGGCCTCAAGTCTGCCTCAGCTTTCCCCGGCGCCAAGAAGACCAATGACATCACCTCCATTGCAAGCAATGGTGGAAGAGTGCAATGCATGAAGGTGTGGCCTACAGTTGGACTGAAGAAGTTCGAGACTCTCTCCTACCTTCCACCACTCTCTCCTGAGTCTTTGGCCAAGGAAGTAGACTACCTTCTCCGCAAGAACTGGGTTCCCTGCTTGGAATTTGAGTTGGAGAAGGGATTTGTGTACCGTGAGAACCACAGGTCACCAGGGTACTATGATGGAAGGTACTGGACCATGTGGAAGCTGCCCATGTTTGGATGCACAGACTCTTCCCAAGTGTTGAAAGAGCTCGAGGAGGCCAAGAAGGCTAACCCCAACTCTTTCATCCGTATCATCGGATTCGACAACGTTCGTCAAGTGCAGTGCATCAGTTTCATCGCCTACAAGCCTGCAGGCTACTAATTTCAAGTTTCATGATTTTTATTT</text:p>
          </table:table-cell>
          <table:table-cell/>
          <table:table-cell table:style-name="ce16"/>
          <table:table-cell/>
          <table:table-cell table:style-name="ce16"/>
        </table:table-row>
        <table:table-row table:style-name="ro1">
          <table:table-cell table:style-name="ce2" office:value-type="string">
            <text:p>Selaginella moellendorffii</text:p>
          </table:table-cell>
          <table:table-cell table:style-name="ce3" office:value-type="string">
            <text:p>HM173080</text:p>
          </table:table-cell>
          <table:table-cell table:style-name="ce7" office:value-type="string">
            <text:p>TA241_88036</text:p>
          </table:table-cell>
          <table:table-cell table:style-name="ce12" office:value-type="string">
            <text:p>ACGTCACCGCAAACGGAAACTAAAGCAAGTGTTGGATCCAAGGCCGGCGTGAAGGATCACAGATTAACTCATTACACTCCCGATTACCAGACCAAAGACACCGATATTCCGGCAGCATCCCGAATGACTCCGCAACCCGGAGTGCCCGCCGAAGAAGCGGGAGCCGCAGTAGCCGCGGAATCCTCCACAGGAACGTGGACTACCGTTTGGACCGATGGACTGACTAATCTTGATCGTTATAAAGGTCGGTGCTATGATATCGAACCCGTTCCGGGGGAAAAAGATCAATACATTGCTTATGCAGCTCATCCTTCGGACCTGTCTGAGGAAGGTTCCGTTACCAACATGTCCACCTCCATAGTGGGTAATGTTTTTGGATCCAAGGCCTTACGAGCCCCGCGTTCGGAAGATCTGCGAATCCCCCCCGCTTATTCCAAGACCTCCAAGGGTCCACCCCATGGTATCCAAGTCGAAAGGGATAAATCGAACAAATATGGCCGTCCCTCGCTGGGATGTACTATAAAACCCAAGTTGGGTCTATCCGCTAAAAACTACGGCAGAGCAGTCCATGAACGTCTTCGTGGTGGACTCGATTTCACCAAAGATGATGAGAACGTAAATCCTCAACCATTCATGCGTTGGCGAGATCGTTTCGTATTCGTAGCGGAAGCTCTTTATAAGGCTCAGTCCGAAACAGGCGAGATTAAGGGTCATCACCTGAATGCTACCGCGGGTACATGCGAAGAAATGATGAAAAGGGCAGAATTCGCTAGGGAATTGGGAGTGCCCATCACCATGCATGACCATTCGACAGGAGGTTTTACCGCAAATACTAGTCTGGCCTATTATTGCCGGGACAATGGTCTACTCCCACACATCCATCGCGCAATGCATGCTGTTATTGACAGACAAAAAAATCATGGTATTCATTTCCGTGTATTGGCCAAAGCATCACGCATGTCCGGTGGAGATCACATTCATGGTGGTACCGTTGTGGGTAAGCTTGAGGGGGAACGCCAAGTAACCCTAGGTTTCGTGGATCTGCTTCGGGATGATTATATTGATAAAGACCGAAGTCGTGGTATTCACCCTACCCAGGATTGGGTATCTATGCCTGGTGTCTTGCCCGTCGCCTCCGGAGGCATTCACGTTTGGCATATGCCCGCTTTGACCGAAATATTTGGAGATGATTCTGTATTACAATTCGGCGGGGGCACTTTGGGCCACCCTTGGGGGAACGCACCTGGTGCAGTAGCGAATCGAGTCGCTTTGGAAGCTTGTGTACAAGCCCGTAACGAAGGACGTGATCTCGCTATTGAGGGTAATGAGGTTATTCGTGAAGCTAGTAAGTGGAGTCCTGAACTAGCTGCGGCTTGCGAGGTATGGAAAGAAATCAAGTTTGAATTTGAAACGATTGACACTATTTGA---TAATCCACCATGGTGACGGGGGCAGCATCGTCCGCCGTGATCCCAATGGCCGCGCTCTCCACCCCGGTGGCTCCCAAGGTCCCCGGATTCACAGGTCTCAAGGCCACCACGGCTCTCACTGCCAACAAGGGAGGACTCCAATGGAGCCAGAAGACCGTCGCCAATGGGAGCCGTGTGAGCTGCATGCTGACATGGACGCCTTACAACAATCCCAGGTTTGAGACGCTGTCGTACCTCCCGGATCTCTCACCCGACCAGATCGCCAAGGAGATCGACTACATGTTGAAGAAGGGATGGTTCCCCTGCCTGGAATTCTCCGACAAAGGATACGTGTACCGCGAATGCCACAAGAGCCCGGGATGCTACGATGGCCGCTACTGGACCATGTACAAGCTCCCCATGTTTGGCTGCCAAGATTCCGCCCAGGTGTTGAGGGAGATCCAGGAGTGCAGGAGGGAGTTCCCCACTAGCTACATTCGAGTGCTGGGATTCGACAGGGTCAGGCAAGTGCAATGCGCGGGATTCATCGTCTACAAGCCAACCTAGAGCTCTAGAAGCTCCAGCTCCAGC</text:p>
          </table:table-cell>
          <table:table-cell/>
          <table:table-cell table:style-name="ce16"/>
          <table:table-cell/>
          <table:table-cell table:style-name="ce16"/>
        </table:table-row>
        <table:table-row table:style-name="ro1">
          <table:table-cell table:style-name="ce2" office:value-type="string">
            <text:p>Solanum lycopersicum</text:p>
          </table:table-cell>
          <table:table-cell table:style-name="ce3" office:value-type="string">
            <text:p>NC_007898</text:p>
          </table:table-cell>
          <table:table-cell table:style-name="ce6" office:value-type="string">
            <text:p>X05983</text:p>
          </table:table-cell>
          <table:table-cell table:style-name="ce12" office:value-type="string">
            <text:p>ATGTCACCACAAACAGAGACTAAAGCAAGTGTTGGATTCAAAGCTGGTGTTAAAGAGTACAAATTGACTTATTATACTCCTGAGTACCAAACCAAGGATACTGATATATTAGCAGCATTCCGAGTAACTCCTCAACCTGGAGTTCCACCTGAAGAAGCAGGGGCCGCGGTAGCTGCCGAATCTTCTACTGGTACATGGACAACTGTATGGACCGATGGACTTACCAGTCTTGATCGTTACAAAGGGCGATGCTACCGCATCGAGCGCGTTGTTGGAGAAAAAGATCAATATATTGCTTATGTAGCTTACCCTTTAGACCTTTTTGAAGAAGGTTCCGTTACCAATATGTTTACTTCCATTGTAGGTAACGTATTTGGGTTCAAAGCCCTGCGCGCTCTACGTCTGGAAGATCTGCGAATCCCTCCTGCTTATGTTAAAACTTTCCAAGGTCCGCCTCATGGGATCCAAGTTGAAAGAGATAAATTGAACAAGTATGGTCGTCCCCTGTTGGGATGTACTATTAAACCTAAATTGGGGTTATCTGCAAAAAACTACGGTAGAGCTGTTTATGAATGTCTTCGCGGTGGACTTGATTTTACCAAAGATGATGAGAACGTGAACTCACAACCATTTATGCGTTGGAGAGATCGTTTCTTATTTTGTGCCGAAGCACTTTTTAAAGCACAGACTGAAACAGGTGAAATCAAAGGGCATTACTTGAATGCTACTGCAGGTACATGCGAAGAAATGATCAAAAGAGCTGTATTTGCTAGAGAATTGGGCGTTCCGATCGTAATGCATGACTACTTAACGGGGGGATTTACCGCAAATACTACCTTGGCTCATTATTGCCGAGATAATGGTCTACTTCTTCACATCCACCGTGCAATGCATGCGGTTATTGATAGACAGAAGAATCATGGTATCCACTTCCGGGTATTAGCAAAAGCGTTACGTATGTCTGGTGGAGATCATATTCACTCTGGTACCGTAGTAGGTAAACTTGAAGGTGAAAGAGACATAACTTTGGGCTTTGTTGATTTACTGCGTGATGATTTTGTTGAACAAGATAGAAGTCGCGGTATTTATTTCACTCAAGATTGGGTCTCTTTACCAGGTGTTCTACCTGTGGCTTCAGGAGGTATTCACGTTTGGCATATGCCTGCTCTGACCGAGATCTTTGGGGATGATTCCGTACTACAGTTCGGTGGAGGAACTTTAGGACATCCTTGGGGTAATGCGCCAGGTGCCGTAGCTAATCGAGTAGCTCTAGAAGCATGTGTAAAAGCTCGTAATGAAGGACGTGATCTTGCTCGGGAAGGTAATGAGATTATTCGCGAGGCTTGCAAATGGAGCCCGGAACTAGCTGCTGCTTGTGAGGTATGGAAAGAGATCGTATTTAATTTTGCAGCAGTGGACGTTTTGGAT---ATGGCTTCCTCTGTCATTTCTTCAGCAGCTGTTGCCACACGCAGCAATGTTACACAAGCTAGCATGGTTGCACCTTTCACTGGTCTCAAATCTTCAGCCACTTTCCCTGTTACAAAGAAGCAAAACCTTGACATCACTTCCATTGCTAGCAATGGTGGAAGAGTTAGCTGCATGCAGGTGTGGCCACCAATTAACATGAAGAAGTACGAGACACTCTCATACCTTCCTGATTTGTCTGACGAGCAATTGCTTAGTGAAATTGAGTACCTTTTGAAAAATGGATGGGTTCCTTGCTTGGAATTTGAGACTGAGCACGGATTTGTCTACCGTGAGAACAACAAGTCACCAGGATACTATGATGGAAGGTACTGGACCATGTGGAAGTTGCCTATGTTTGGGTGCACTGATGCAACCCAAGTGTTGGCTGAGGTTCAAGAGGCTAAAAAGGCATACCCACAAGCATGGGTCAGAATCATTGGATTCGACAATGTGCGTCAAGTGCAGTGTATCAGTTTCATTGCCTACAAGCCAGAAGGCTACTAA</text:p>
          </table:table-cell>
          <table:table-cell/>
          <table:table-cell table:style-name="ce16"/>
          <table:table-cell/>
          <table:table-cell table:style-name="ce16"/>
        </table:table-row>
        <table:table-row table:style-name="ro1">
          <table:table-cell table:style-name="ce2" office:value-type="string">
            <text:p>Solanum tuberosum</text:p>
          </table:table-cell>
          <table:table-cell table:style-name="ce3" office:value-type="string">
            <text:p>NC_008096</text:p>
          </table:table-cell>
          <table:table-cell table:style-name="ce6" office:value-type="string">
            <text:p>J03613</text:p>
          </table:table-cell>
          <table:table-cell table:style-name="ce12" office:value-type="string">
            <text:p>ATGTCACCACAAACAGAGACTAAAGCAAGTGTTGGATTCAAAGCTGGTGTTAAAGAGTACAAATTGACTTATTATACTCCTGAGTACCAAACCAAGGATACTGATATATTGGCAGCATTCCGAGTAACTCCTCAACCTGGAGTTCCACCTGAAGAAGCAGGGGCCGCGGTAGCTGCCGAATCTTCTACTGGTACATGGACAACTGTATGGACCGATGGACTTACCAGTCTTGATCGTTACAAAGGGCGATGCTACCGCATCGAGCGTGTTGTTGGAGAAAAAGATCAATATATTGCTTATGTAGCTTACCCTTTAGACCTTTTTGAAGAAGGTTCCGTTACCAATATGCTTACTTCCATTGTAGGTAACGTATTTGGGTTCAAAGCCCTGCGCGCTCTACGTCTGGAAGATCTGCGAATCCCTGTTGCTTATGTTAAAACTTTCCAAGGCCCGCCTCATGGGATCCAAGTTGAAAGAGATAAATTGAACAAGTATGGTCGTCCCCTGTTGGGATGTACTATTAAACCTAAATTGGGGTTATCTGCAAAAAACTACGGTAGAGCTGTTTATGAATGTCTTCGCGGTGGACTTGATTTTACCAAAGATGATGAGAACGTGAACTCACAACCATTTATGCGTTGGAGAGATCGTTTCTTATTTTGTGCCGAAGCACTTTTTAAAGCACAGGCTGAAACAGGTGAAATCAAAGGGCATTACTTGAATGCTACTGCAGGTACATGCGAAGAAATGATGAAAAGAGCTGTATTTGCTAGAGAATTGGGCACTCCGATCGTAATGCATGACTACTTAACGGGGGGATTCACCGCAAATACTACCTTGGCTCATTATTGCCGAGATAATGGTCTACTTCTTCACATCCACCGTGCAATGCATGCGGTTATTGATAGACAGAAGAATCATGGTATGCACTTCCGGGTATTAGCAAAAGCGTTACGTATGTCTGGTGGAGATCATATTCACTCTGGTACCGTAGTAGGTAAACTTGAAGGTGAAAGAGACATAACTTTGGGCTTTGTTGATTTACTGCGTGATGATTTTATTGAACAAGATAGAAGTCGCGGTATTTATTTCACTCAAGATTGGGTCTCTTTACCAGGTGTTCTACCTGTGGCTTCAGGAGGTATTCACGTTTGGCATATGCCTGCTCTGACCGAGATCTTTGGGGATGATTCCGTACTACAGTTCGGTGGAGGAACTTTAGGACATCCTTGGGGTAATGCGCCAGGTGCCGTAGCTAATCGAGTAGCTCTAGAAGCATGTGTAAAAGCTCGTAATGAAGGACGTGATCTTGCTCGGGAAGGTAATGAGATTATTCGCGAGGCTGCCAAATGGAGCCCGGAACTAGCTGCTGCTTGTGAGGTATGGAAAGAGATCGTATTTAATTTTGCAGCAATGGACGTTTTGGAT---ATGGCTTCCTCAATTGTCTCCTCAGCAGCCGTTGCTACCCGTAGCAATGTTGCTCAAGCTAGCATGGTCGCACCCTTCACCGGACTCAAATCCGCCGCGTCTTTCCCCGTTACTAAGAAGAACAACAACGTTGACATTACTTCCCTTGCTAGCAACGGTGGACGTGTTAGATGCATGCAGGTGTGGCCACCAATTAACATGAAGAAATACGAGACATTGTCATACCTTCCTGACTTGTCCGATGAGCAATTGCTCAAGGAAGTTGAGTACCTTTTGAAAAATGGATGGGTTCCTTGCTTGGAATTCGAGACTGAGCACGGATTTGTGTACCGTGAGCACAACAGCTCACCAGGATACTACGATGGTAGATACTGGACCATGTGGAAGTTGCCTATGTTTGGGTGCACTGACGGAACCCAGGTGTTGGCTGAGGTTCAAGAGGCCAAGAATGCGTACCCACAGGCCTGGATCCGTATTATCGGATTCGACAACGTTCGTCAAGTGCAGTGCATCAGTTTCATTGCCTACAAGCCAGAAGGATACTAA</text:p>
          </table:table-cell>
          <table:table-cell/>
          <table:table-cell table:style-name="ce16"/>
          <table:table-cell/>
          <table:table-cell table:style-name="ce16"/>
        </table:table-row>
        <table:table-row table:style-name="ro1">
          <table:table-cell table:style-name="ce2" office:value-type="string">
            <text:p>Theobroma cacao</text:p>
          </table:table-cell>
          <table:table-cell table:style-name="ce3" office:value-type="string">
            <text:p>NC_014676</text:p>
          </table:table-cell>
          <table:table-cell table:style-name="ce7" office:value-type="string">
            <text:p>TA719_3641</text:p>
          </table:table-cell>
          <table:table-cell table:style-name="ce12" office:value-type="string">
            <text:p>ATGTCACCACAAACAGAGACTAAAGCAAGTGTTGGATTCAAAGCTGGTGTTAAAGAGTATAAATTGACTTATTATACTCCTGAATATGAAGTCAAAGATACTGATATCTTGGCAGCCTTCCGAGTAACTCCTCAACCCGGAGTTCCGCCTGAGGAAGCAGGGGCCGCGGTAGCTGCTGAATCTTCTACTGGTACATGGACAACCGTGTGGACCGATGGGCTTACCAGCCTTGATCGTTACAAAGGGCGATGCTACCACATCGAGCCCGTTGCTGGAGAAGAAAATCAATATATATGTTATGTAGCTTACCCCTTAGACCTTTTTGAAGAAGGTTCTGTTACTAACATGTTTACTTCCATTGTGGGTAATGTATTTGGGTTCAAAGCCCTGCGCGCTCTACGTCTAGAGGATCTGCGAATCCCTACTGCTTATATTAAAACTTTCCAAGGCCCGCCTCATGGCATCCAGGTTGAAAGAGATAAATTGAACAAGTACGGTCGTCCCCTATTGGGATGTACTATTAAACCTAAATTGGGGTTATCCGCTAAGAACTACGGTAGAGCAGTTTATGAATGTCTACGTGGTGGACTTGATTTTACCAAAGATGATGAGAATGTGAACTCCCAACCATTTATGCGTTGGAGAGACCGTTTCTTATTTTGTGCCGAAGCAATTTATAAAGCACAGGCTGAAACAGGTGAAATCAAAGGGCATTACTTGAATGCTACTGCGGGTACATGTGAAGAAATGATGAAAAGGGCCATATGTGCCAGAGAATTGGGAGTTCCTATCGTAATGCATGACTACTTAACAGGTGGGTTCACTGCAAATACTAGCTTGGCTCATTATTGCCGAGATAATGGTCTACTTCTTCACATCCACCGCGCAATGCACGCAGTTATTGATAGACAGAAGAATCATGGTATGCACTTTCGTGTACTAGCTAAAGCTTTACGTCTGTCTGGTGGAGATCATATTCACGCTGGTACAGTAGTAGGTAAACTTGAAGGAGAAAGAGACATAACTTTAGGCTTTGTTGATTTACTACGTGATGATTTTATTGAAAAAGATCGAAGCCGCGGTATTTATTTCACTCAAGATTGGGTTTCTATACCAGGTGTTCTGCCCGTAGCTTCGGGGGGTATTCACGTTTGGCATATGCCTGCTTTGACCGAGATCTTTGGAGATGATTCCGTACTACAATTCGGTGGAGGAACTTTAGGACACCCTTGGGGAAATGCACCGGGTGCCGTAGCTAATCGAGTCGCTTTAGAAGCATGTGTACAAGCTCGTAATGAGGGACGTGACCTTGCCCGCGAGGGTAATGAAATTATCCGCGAGGCTAGCAAATGGAGTCCTGAACTAGCTGCTGCTTGTGAAGTATGGAAGGAGATCAAATTTGAATTCGAAGCAATGGATACTTTAGAT---GCAATGGCTTCCTCAATGATCTCATCGGCAACCGTCGCCACCGTTAACCGTGCCTCCCCGGCACAGGCCAGCATGGTCGCCCCATTCACCGGCCTCAAGTCTACCTCTGCTCTCCCAGTCGCTCGCAAGGCCAACAACGACATTACTTCTCTCGCAAGCAATGGTGGCAGAGTGCAATGCATGCAGGTGTGGCCTCCACTGGGGAAGAAGAAGTTTGAGACTCTCTCATACCTCCCTGATCTCACTCGAGAGAGGTTGTTTAAGGAAGTAGAATACCTTCTTCGCAATAAGTGGGTTCCGTGCTTGGAATTCGAATTGGAGCACGGATTCGTGTACCGTGAGAACCTCAGGATACCTGGGTACTATGATGGGCGCTGCTGGATCATGTGGAAACTTCCCATGTTCGGATGCACTGACGCATCCCAGGTGTTGAAGGAGCTTGATGAGGCCAAGAAGACTTACCCCACGGCATTCATCAGAATCATCGGATTCGACAACAGGCGTCAAGTGCAGTGCATCAGTTTCATTGCCTACAAGCCCCCAGGCTACGAAAATTAATTAGACTTGTTCC</text:p>
          </table:table-cell>
          <table:table-cell/>
          <table:table-cell table:style-name="ce16"/>
          <table:table-cell/>
          <table:table-cell table:style-name="ce19"/>
        </table:table-row>
        <table:table-row table:style-name="ro1">
          <table:table-cell table:style-name="ce2" office:value-type="string">
            <text:p>Zea mays</text:p>
          </table:table-cell>
          <table:table-cell table:style-name="ce3" office:value-type="string">
            <text:p>NC_001666</text:p>
          </table:table-cell>
          <table:table-cell table:style-name="ce6" office:value-type="string">
            <text:p>Y00322</text:p>
          </table:table-cell>
          <table:table-cell table:style-name="ce12" office:value-type="string">
            <text:p>ATGTCACCACAAACAGAAACTAAAGCAAGTGTTGGATTTAAAGCTGGTGTTAAGGATTATAAATTGACTTACTACACCCCGGAGTACGAAACCAAGGATACTGATATCTTGGCAGCATTCCGAGTAACTCCTCAGCTCGGGGTTCCGCCTGAAGAAGCAGGAGCTGCAGTAGCTGCGGAATCTTCTACTGGTACATGGACAACTGTTTGGACTGATGGACTTACCAGTCTTGATCGTTACAAAGGACGATGCTATCACATCGAGCCCGTTCCTGGGGACCCAGATCAATATATCTGTTATGTAGCTTATCCATTAGACCTATTTGAAGAGGGTTCTGTTACTAACATGTTTACTTCCATTGTGGGTAACGTATTTGGTTTCAAAGCCTTACGCGCTCTACGTTTGGAGGATCTACGAATTCCCCCTGCTTATTCAAAAACTTTCCAAGGTCCGCCTCACGGTATCCAAGTTGAAAGGGATAAGTTGAACAAGTACGGTCGTCCTTTATTGGGATGTACTATTAAACCAAAATTGGGATTATCCGCAAAAAATTACGGTAGAGCGTGTTATGAGTGTCTACGCGGTGGACTTGATTTTACCAAAGATGATGAAAACGTAAACTCACAACCATTTATGCGCTGGAGAGACCGTTTCGTCTTTTGTGCCGAAGCAATTTATAAAGCACAAGCCGAAACTGGTGAAATCAAGGGGCATTACTTGAATGCGACTGCAGGTACATGCGAAGAAATGATTAAGAGAGCTGTATTTGCAAGGGAATTAGGGGTTCCTATTGTAATGCATGACTACTTAACAGGAGGATTCACCGCAAATACTACTTTGTCTCATTATTGCCGCGACAACGGCCTACTTCTTCACATTCACCGAGCAATGCATGCAGTTATTGATAGACAGAAAAATCATGGTATGCATTTCCGTGTATTAGCTAAAGCATTGCGTATGTCGGGGGGAGATCATATCCACTCCGGTACAGTAGTAGGTAAGTTAGAAGGGGAACGCGAAATAACTTTAGGTTTTGTTGATTTATTGCGCGATGATTTTATTGAAAAAGATCGTTCTCGCGGTATCTTTTTCACTCAGGACTGGGTATCCATGCCAGGTGTTATACCGGTGGCTTCTGGGGGTATTCATGTTTGGCATATGCCAGCTCTGACCGAAATCTTTGGAGATGATTCCGTATTACAATTTGGTGGAGGAACTTTAGGACATCCTTGGGGAAATGCACCTGGTGCAGCAGCTAATCGTGTGGCTTTAGAAGCCTGTGTACAAGCTCGTAACGAAGGGCGCGATCTTGCTCGTGAAGGTAATGAAATTATCAAAGCAGCTTGCAAATGGAGTGCTGAACTAGCCGCAGCTTGTGAAATATGGAAGGAGATCAAATTTGATGGTTTCAAAGCGATGGATACCATAT---ATGGCGCCCACCGTGATGATGGCCTCGTCGGCCACCGCCGTCGCTCCGTTCCAGGGGCTCAAGTCCACCGCCAGCCTCCCCGTCGCCCGCCGCTCCTCCAGAAGCCTCGGCAACGTCAGCAACGGCGGAAGGATCCGGTGCATGCAGGTGTGGCCGGCCTACGGCAACAAGAAGTTCGAGACGCTGTCGTACCTGCCGCCGCTGTCGACGGACGACCTGCTGAAGCAGGTGGACTACCTGCGCAACGGCTGGATACCCTGCCTCGAGTTCAGCAAGGTCGGCTTCGTGTACCGCGAGAACTCCACCTCCCCGTGCTACTACGACGGCCGCTACTGGACCATGTGGAAGCTGCCCATGTTCGGCTGCAACGACGCCACCCAGGTGTACAAGGAGCTGCAGGAGGCCATCAAATCCTACCCGGACGCCTTCCACCGCGTCATCGGCTTCGACAACATCAAGCAGACGCAGTGCGTCAGCTTCATCGCCTACAAGCCCCCGGGCAGCGACTAG</text:p>
          </table:table-cell>
          <table:table-cell/>
          <table:table-cell table:style-name="ce16"/>
          <table:table-cell/>
          <table:table-cell table:style-name="ce16"/>
        </table:table-row>
        <table:table-row table:style-name="ro1">
          <table:table-cell table:style-name="ce2" office:value-type="string">
            <text:p>Azadirachta indica</text:p>
          </table:table-cell>
          <table:table-cell table:style-name="ce3" office:value-type="string">
            <text:p>AJ402917</text:p>
          </table:table-cell>
          <table:table-cell table:style-name="ce7" office:value-type="string">
            <text:p>own sequence</text:p>
          </table:table-cell>
          <table:table-cell table:style-name="ce12" office:value-type="string">
            <text:p>ATGTCACCACAAACAGAAACTAAAGCAAGTGTTGGATTCAAAGCCGGTGTTAAAGATTATAAATTGACTTATTATACTCCTGACTATGTAACCAAAGATACTGATATCTTGGCAGCATTCCGAGTAACTCCTCAACCAGGAGTTCCGCCCGAGGAAGCAGGGGCTGCGGTAGCTGCGGAATCTTCTACTGGTACATGGACAACTGTGTGGACCGATGGGCTTACTAGCCTTGATCGTTACAAAGGACGATGCTACAACATTGAGCCCGTTGCTGGAGAAGAAAATCAATATATATGTTATGTAGCTTACCCTTTAGACCTTTTTGAAGAAGGTTCTGTTACTAACATGTTTACGTCCATTGTGGGTAATGTATTTGGGTTCAAAGCCCTGCGTGCTCTACGTCTAGAGGATCTACGAATCCCTCCCGCGTATTCTAAAACTTTCCAAGGACCACCTCATGGGATCCAAGTTGAGAGAGATAAATTGAACAAGTATGGCCGTCCTCTATTGGGATGTACTATTAAACCTAAATTGGGGTTATCCGCTAAGAATTACGGTAGAGCTGTTTATGAATGTCTACGCGGTGGACTTGACTTTACCAAAGATGATGAGAACGTGAATTCCCAACCATTTATGCGTTGGAGAGACCGTTTCTTATTTTGTGCGGAAGCGCTCTATAAAGCGCAAGCTGAAACAGGTGAAATCAAAGGTCATTACTTGAATGCTACTGCGGGTACATGCGAAGAAATGATAAAAAGGGCTGTCTTTGCCAGAGAGTTGGGAGTTCCGATCGTAATGCATGACTACTTAACAGGCGGATTCACCGCAAATACTAGTTTGGCTCATTATTGCCGAGATAATGGTCTACTTCTTCACATCCACCGTGCAATGCATGCAGTTATTGATAGACAGAAGAATCATGGTATGCACTTTCGTGTACTAGCTAAAGCTTTACGTCTGTCTGGTGGAGATCATATTCACGCTGGTACAGTAGTAGGTAAACTTGAAGGGGAAAGGGACATAACTTTGGGATTTGTTGATTTATTACGTGATGATTTTGTTGAAAAAGATCGAAGCCGCGGTATTTATTTTACTCAAGATTGGGTCTCTCTACCAGGTGTTCTGCCCGTGGCTTCAGGAGGTATTCACGTTTGGCATATGCCTGCTTTGACTGAAATCTTTGGAGATGATTCCGTACTACAATTCGGTGGAGGAACTTTAGGACACCCTTGGGGAAATGCACCCGGCGCTGTAGCTAATCGAGTAGCTCTAGAAGCATGTGTAAAAGCTCGTAATGAAGGACGCGATCTTGCTCGCGAAGGTAATGAAATTATCCGTGAGGCTAGCAAATGGAGTCCTGAACTGGCTGCTGCTTGTGAAGTATGGAAGGAGATAAAATTTGAATTCGAAGCAATGGATACTTTGTAA---ATGGCTTCCTCATTGATCTCCTCTGCTGCCGTTGCCACAGTTAACCGCGCCAGCCCGGCTCAGGCCAGCATGGTTGCGCCCTTCAACGGTCTCAAATCTACCTCTGCTTTTCCAGTTACCAGAAAGACCAACAATGACATTACTTCCCTCCCCAGCAATGGCGGAAAAGTTCAATGCATGCAGGTGTGGCCACCACTTGGGAAGAAGAAGTTCGAGACTCTCTCTTACCTTCCACCACTTAGTCCTGAATCTTTGCTCAAGGAAGTAGAATACCTTCTTCGCTCAGGATGGATTCCTTGCTTGGAATTCGAGTTGGAGCACGGATTCGTGTACCGTGAGGGCCACAGGTCTCCAGGATACTACGATGGACGCTACTGGACAATGTGGAAGCTGCCCATGTATGGGTGCACTGATGGTACTCAGGTTTTGAAGGAGCTCGAGGAGGCCAAGAAGGCTTACCCACAAGCATTCATCCGAATTATTGGATTTGACAACAAGCGTCAAGTGCAGTGCATCAGTTTCATTGCCTACAAGCCCCCA</text:p>
          </table:table-cell>
          <table:table-cell/>
          <table:table-cell table:style-name="ce16"/>
          <table:table-cell/>
          <table:table-cell table:style-name="ce16"/>
        </table:table-row>
        <table:table-row table:style-name="ro1">
          <table:table-cell table:style-name="ce2" table:number-columns-repeated="2"/>
          <table:table-cell table:style-name="ce9"/>
          <table:table-cell table:style-name="ce12"/>
          <table:table-cell table:number-columns-repeated="4"/>
        </table:table-row>
        <table:table-row table:style-name="ro1">
          <table:table-cell table:style-name="ce2" table:number-columns-repeated="2"/>
          <table:table-cell table:style-name="ce9" office:value-type="string">
            <text:p>TA ids – transcript Ids from TIGR Plant Transcript Assemblies Database</text:p>
          </table:table-cell>
          <table:table-cell table:style-name="ce12"/>
          <table:table-cell table:number-columns-repeated="4"/>
        </table:table-row>
        <table:table-row table:style-name="ro1">
          <table:table-cell table:style-name="ce2" table:number-columns-repeated="2"/>
          <table:table-cell table:style-name="ce9"/>
          <table:table-cell table:style-name="ce12"/>
          <table:table-cell table:number-columns-repeated="4"/>
        </table:table-row>
        <table:table-row table:style-name="ro1" table:number-rows-repeated="1048547">
          <table:table-cell table:number-columns-repeated="8"/>
        </table:table-row>
        <table:table-row table:style-name="ro1">
          <table:table-cell table:number-columns-repeated="8"/>
        </table:table-row>
      </table:table>
      <table:table table:name="Fig2b" table:style-name="ta1" table:print="false"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ce13"/>
        <table:table-column table:style-name="co5" table:default-cell-style-name="Default"/>
        <table:table-column table:style-name="co11" table:default-cell-style-name="Default"/>
        <table:table-row table:style-name="ro1">
          <table:table-cell table:style-name="ce28" office:value-type="string" table:number-columns-spanned="4" table:number-rows-spanned="1">
            <text:p>Additional File 4. Gene sequences from different species used to perform phylogenetic analysis.</text:p>
          </table:table-cell>
          <table:covered-table-cell table:number-columns-repeated="2" table:style-name="ce29"/>
          <table:covered-table-cell table:style-name="ce30"/>
          <table:table-cell table:number-columns-repeated="2"/>
        </table:table-row>
        <table:table-row table:style-name="ro1">
          <table:table-cell table:style-name="ce29" office:value-type="string">
            <text:p>Species</text:p>
          </table:table-cell>
          <table:table-cell table:style-name="ce29" office:value-type="string">
            <text:p>NCBI_Accesion</text:p>
          </table:table-cell>
          <table:table-cell table:style-name="ce29" office:value-type="string">
            <text:p>Sample Voucher</text:p>
          </table:table-cell>
          <table:table-cell table:style-name="ce30" office:value-type="string">
            <text:p>Sequence</text:p>
          </table:table-cell>
          <table:table-cell table:number-columns-repeated="2"/>
        </table:table-row>
        <table:table-row table:style-name="ro1">
          <table:table-cell office:value-type="string">
            <text:p>Aglaia elaeagnoidea</text:p>
          </table:table-cell>
          <table:table-cell office:value-type="string">
            <text:p>AY128209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CCGCATATATTAAAACTTTCCAAGGTCCACCTCATGGGATCCAAGTTGAGAGAGATAAATTGAACAAGTATGGCCGTCCCCTATTGGGATGTACTATTAAACCAAAATTGGGGTTATCCGCTAAGAATTACGGTAGAGCAGTTTATGAATGTCTACGCGGTGGACTTGACTTTACCAAAGATGATGAGAACGTGAACTCCCAACCATTTATGCGTTGGCGAGACCGTTTCGTATTTTGTGCGGAAGCAATCTTTAAAGCACAAGCTGAAACAGGTGAAATCAAAGGTCATTACTTGAATGCTACTGCAGGTACATGCGAAGAAATGCTAAAAAGGGCTGTCTTTGCCAGAGAGTTGGGAGTTCCTATCGTAATGCATGACTACTTAACAGGTGGATTCACCGCAAATACTAGCTTGGCTCATTATTGCCGAGATAATGGTCTACTTCTTCACATCCACCGTGCAATGCATGCAGTTATTGATAGACAGAAAAATCATGGTATGCACTTTCGTGTACTAGCTAAAGCTGTACGTCTGTCTGGTGGAGATCATGTTCACTCTGGTACAGTAGTAGGTAAACTTGAAGGGGAAAGAGAAATAACTTTGGGATTTGTTGATCAATTACGTGATGATTTTATTGAAAAAGATCGAAGCCGCGGGAATTATTTCACTCAAGATTGGGTCTCTATACCAGGTCTTTTGCCCGTGGCTTCCGGAGGTATTCACGTTTGGCATATGCCCGCTTTGACTGAAATCTTTGGAGATGATTCCGTACTACAATTCGGTGGAGGAACTTTAGGACACCCTTGGGGAAATGCACCCGGCGCCGTAGCTAATCGAGTAGCTCTAGAAGCATGTGTAAAAGCTCGTAATGAAGGACGCGATCTTGCTAGCGAAGGTAATGAAATTATCCGTGAGGCTAGCAAATGGAGTCCTGAACTGGCTGCTGCTTGTGAAGTATGGAAGGAGATCAAATTTGAATTCGAGGCAGTGGATATT</text:p>
          </table:table-cell>
          <table:table-cell/>
          <table:table-cell table:style-name="ce31"/>
        </table:table-row>
        <table:table-row table:style-name="ro1">
          <table:table-cell office:value-type="string">
            <text:p>Aglaia elliptica</text:p>
          </table:table-cell>
          <table:table-cell office:value-type="string">
            <text:p>AY128210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AGCTGCGGTAGCTGCGGAATCTTCTACTGGTACATGGACAACTGTGTGGACCGATGGGCTTACTAGCCTTGATCGTTACAAAGGGCGATGCTACAACATTGAGCCCGTTGCTGGAGAAGAAAATCAATATATATGTTATGTAGCTTACCCTTTAGACCTTTTTGAAGAAGGTTCTGTTACTAACATGTTTACGTCCATTGTGGGTAATGTATTTGGGTTCAAAGCCCTGCGCGCTCTACGTCTAGAGGATCTACGAATCCCTACCGCATATATTAAAACTTTCCAAGGTCCACCTCATGGGATCCAAGTTGAGAGAGATAAATTGAACAAGTATGGCCGTCCCCTATTGGGATGTACTATTAAACCAAAATTGGGGTTATCCGCTAAGAATTACGGTAGAGCAGTTTATGAATGTCTACGCGGTGGACTTGACTTTACCAAAGATGATGAGAACGTGAACTCCCAACCATTTATGCGTTGGCGAGACCGTTTCGTATTTTGTGCGGAAGCAATCTTTAAAGCACAAGCTGAAACAGGTGAAATCAAAGGTCATTACTTGAATGCTACTGCAGGTACATGCGAAGAAATGCTAAAAAGGGCTGTCTTTGCCAGAGAGTTGGGAGCTCCTATCATAATGCATGACTACTTAACAGGTGGATTCACCGCAAATACTAGCTTGGCTCATTATTGCCGAGATAATGGTCTACTTCTTCACATCCACCGTGCAATGCATGCAGTTATTGATAGACAGAAAAATCATGGTATGCACTTTCGTGTACTAGCTAAAGCTCTACGTCTGTCTGGTGGAGATCATGTTCACTCTGGTACAGTAGTAGGTAAACTTGAAGGGGAAAGAGAAATAACTTTGGGATTTGTTGATCAATTACGTGATGATTTTATTGAAAAAGATCGAAGCCGCGGGAATTATTTCACTCAAGATTGGGTCTCTATACCAGGTGTTTTGCCCGTGGCTTCCGGAGGTATTCACGTTTGGCATATGCCCGCTTTGACTGAAATCTTTGGAGATGATTCCGTACTACAATTTGGTGGAGGAACTTTAGGACACCCTTGGGGAAATGCACCCGGCGCCGTAGCTAATCGAGTAGCTCTAGAAGCATGTGTAAAAGCTCGTAATGAAGGACGCGATCTTGCTAGCGAAGGTAATGAAATTATCCGTGAGGCTAGCAAATGGAGTCCTGAACTGGCTGCTGCTTGTGAAGTATGGAAGGAGATCAAATTTGAATTCGAGGCAGTGGATATT</text:p>
          </table:table-cell>
          <table:table-cell/>
          <table:table-cell table:style-name="ce31"/>
        </table:table-row>
        <table:table-row table:style-name="ro1">
          <table:table-cell office:value-type="string">
            <text:p>Aglaia formosana</text:p>
          </table:table-cell>
          <table:table-cell office:value-type="string">
            <text:p>FN599441</text:p>
          </table:table-cell>
          <table:table-cell table:style-name="ce10" office:value-type="string">
            <text:p>TFRI-20062916</text:p>
          </table:table-cell>
          <table:table-cell office:value-type="string">
            <text:p>GTTGGATTCAAAGCCGGTGTTAAAGATTATAAATTGACTTATTAT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CCGCATATATTAAAACTTTCCAAGGTCCACCTCATGGGATCCAAGTTGAGAGAGATAAATTGAACAAGTATGGCCGTCCCCTATTGGGATGTACTATTAAACCAAAATTGGGGTTATCCGCTAAGAATTACGGCAGAGCAGTTTATGAATGTCTACGCGGTGGACTTGACTTTACCAAAGATGATGAGAACGTGAACTCCCAACCATTTATGCGTTGGCGAGACCGTTTCGTATTTTGTGCGGAAGCAATCTTTAAAGCACAAGCTGAAACAGGTGAAATCAAAGGTCATTACTTGAATGCTACTGCAGGTACATGCGAAGAAATGCTAAAAAGGGCTGTCTTTGCCAGAGAGTTGGGAGTTCCTATCGTAATGCATGACTACTTAACAGGTGGATTCACCGCAAATACTAGCTTGGCTCATTATTGCCGAGATAATGGTCTACTTCTTCACATCCACCGTGCAATGCATGCAGTTATTGATAGACAGAAAAATCATGGTATGCACTTTCGTGTACTAGCTAAAGCTCTACGTCTGTCTGGTGGAGATCATGTTCACTCTGGTACAGTAGTAGGTAAACTTGAAGGGGAAAGAGAAATAACTTTGGGATTTGTTGATCAATTACGTGATGATTTTATTGAAAAAGATCGAAGCCGCGGGAATTTTTTCACTCAAGATTGGGTCTCTATACCAGGTGTTTTGCCCGTGGCTTCCGGAGGTATTCACGTTTGGCATATGCCCGCTTTGACTGAAATCTTTGGAGATGATTCCGTACTACAATTCGGTGGAGGAACTTTAGGACACCCTTGGGGAAATGCACCCGGCGCCGTAGCTAATCGAGTAGCTCTAGAAGCATGTGTAAAAGCTCGTAATGAAGGACGCGATCTTGCTAGCGAAGGTAATGAAATTATCCGTGAGGCTAGCAAATGGAGTCCTGAACTGGCTGCTGCTTGTGAAGTATGGAAGGAGATCAAATTTGAAGT</text:p>
          </table:table-cell>
          <table:table-cell/>
          <table:table-cell table:style-name="ce31"/>
        </table:table-row>
        <table:table-row table:style-name="ro1">
          <table:table-cell office:value-type="string">
            <text:p>Aglaia odorata</text:p>
          </table:table-cell>
          <table:table-cell office:value-type="string">
            <text:p>FN599442</text:p>
          </table:table-cell>
          <table:table-cell table:style-name="ce10" office:value-type="string">
            <text:p>TFRI-yu002</text:p>
          </table:table-cell>
          <table:table-cell office:value-type="string">
            <text:p>GTTGGATTCAAAGCCGGTGTTAAAGATTATAAATTGACTTATTATACTCCTGACTATGTAACCAAAGATACTGATATCTTGGCAGCATTCCGAGTAACTCCTCAACCCGGAGTTCCGCCCGAGGAAGCAGGAGCTGCGGTAGCTGCGGAATCCTCTACTGGTACATGGACAACTGTGTGGACCGATGGGCTTACTAGCCTTGATCGTTACAAAGGACGATGCTACAACATTGAGCCCGTTGCTGGAGAAGAAAATCAATATATATGTTATGTAGCTTACCCTTTAGACCTTTTTGAAGAAGGTTCTGTTACTAACATGTTTACGTCCATTGTGGGTAATGTATTTGGGTTCAAAGCCCTGCGCGCTCTACGTCTAGAGGATCTACGAATCCCGACCGCATATATTAAAACTTTCCAAGGTCCACCTCATGGGATCCAAGTTGAGAGAGATAAATTGAACAAGTATGGCCGTCCCCTATTGGGATGTACTATTAAACCAAAATTGGGGTTATCCGCTAAGAATTACGGTAGAGCAGTTTATGAATGTCTACGCGGTGGACTTGACTTTACCAAAGATGATGAGAACGTGAACTCCCAACCATTTATGCGTTGGCGAGACCGTTTCGTATTTTGTGCGGAAGCAATCTTTAAAGCACAAGCTGAAACAGGTGAAATCAAAGGTCATTACTTGAATGCTACTGCAGGTACATGCGAAGAAATGCTAAAAAGGGCTGTCTTTGCCAGAGAGTTGGGAGCTCCTATCGTAATGCATGACTACTTAACAGGTGGATTCACCGCAAATACTAGCTTGGCTCATTATTGCCGAGATAATGGTCTACTTCTTCACATCCACCGTGCAATGCATGCAGTTATTGATAGACAGAAAAATCATGGTATGCACTTTCGTGTACTAGCTAAAGCTCTACGTCTGTCTGGTGGAGATCATGTTCACTCTGGTACAGTAGTAGGTAAACTTGAAGGGGAAAGAGAAATAACTTTGGGATTTGTTGATCAATTACGTGATGATTTTATTGAAAAAGATCGAAGCCGCGGGAATTATTTCACTCAAGATTGGGTCTCTATACCAGGTGTTTTGCCCGTGGCTTCCGGAGGTATTCACGTTTGGCATATGCCCGCTTTGACTGAAATCTTTGGAGATGATTCCGTACTACAATTCGGTGGAGGAACTTTAGGACACCCTTGGGGAAATGCACCCGGCGCCGTAGCTAATCGAGTAGCTCTAGAAGCATGTGTAAAAGCTCGTAATGAAGGACGCGATCTTGCTAGCGAAGGTAATGAAATTATCCGTGAGGCTAGCAAATGGAGTCCTGAACTGGCTGCTGCTTGTGAAGTATGGAAGGAGATCAAATTTGAATT</text:p>
          </table:table-cell>
          <table:table-cell/>
          <table:table-cell table:style-name="ce31"/>
        </table:table-row>
        <table:table-row table:style-name="ro1">
          <table:table-cell office:value-type="string">
            <text:p>Aglaia sp. Samuel 1</text:p>
          </table:table-cell>
          <table:table-cell office:value-type="string">
            <text:p>AY128211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CCGCATATATTAAAACTTTCCAAGGTCCACCTCATGGGATCCAAGTTGAGAGAGATAAATTGAACAAGTATGGCCGTCCCCTATTGGGATGTACTATTAAACCAAAATTGGGGTTATCCGCTAAGAATTACGGTAGAGCAGTTTATGAATGTCTACGCGGTGGACTTGACTTTACCAAAGATGATGAGAACGTGAACTCCCAACCATTTATGCGTTGGCGAGACCGTTTCGTATTTTGTGCGGAAGCAATCTTTAAAGCACAAGCTGAAACAGGTGAAATCAAAGGTCATTACTTGAATGCTACTGCAGGTACATGCGAAGAAATGCTAAAAAGGGCTGTCTTTGCCAGAGAGTTGGGAGTTCCTATCGTAATGCATGACTACTTAACAGGTGGATTCACCGCAAATACTAGCTTGGCTCATTATTGCCGAGATAATGGTCTACTTCTTCACATCCACCGTGCAATGCATGCAGTTATTGATAGACAGAAAAATCATGGTATGCACTTTCGTGTACTAGCTAAAGCTGTACGTCTGTCTGGTGGAGATCATGTTCACTCTGGTACAGTAGTAGGTAAACTTGAAGGGGAAAGAGAAATAACTTTGGGATTTGTTGATCAATTACGTGATGATTTTATTGAAAAAGATCGAAGCCGCGGGAATTATTTCACTCAAGATTGGGTCTCTATACCAGGTCTTTTGCCCGTGGCTTCCGGAGGTATTCACGTTTGGCATATGCCCGCTTTGACTGAAATCTTTGGAGATGATTCCGTACTACAATTCGGTGGAGGAACTTTAGGACACCCTTGGGGAAATGCACCCGGCGCCGTAGCTAATCGAGTAGCTCTAGAAGCATGTGTAAAAGCTCGTAATGAAGGACGCGATCTTGCTAGCGAAGGTAATGAAATTATCCGTGAGGCTAGCAAATGGAGTCCTGAACTGGCTGCTGCTTGTGAAGTATGGAAGGAGATCAAATTTGAATTCGAGGCAGTGGATATT</text:p>
          </table:table-cell>
          <table:table-cell/>
          <table:table-cell table:style-name="ce31"/>
        </table:table-row>
        <table:table-row table:style-name="ro1">
          <table:table-cell office:value-type="string">
            <text:p>Aglaia sp. Samuel 2</text:p>
          </table:table-cell>
          <table:table-cell office:value-type="string">
            <text:p>AY128212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CCGCATATATTAAAACTTTCCAAGGTCCACCTCATGGGATCCAAGTTGAGAGAGATAAATTGAACAAGTATGGCCGTCCCCTATTGGGATGTACTATTAAACCAAAATTGGGGTTATCCGCTAAGAATTACGGTAGAGCAGTTTATGAATGTCTACGCGGTGGACTTGACTTTACCAAAGATGATGAGAACGTGAACTCCCAACCATTTATGCGTTGGCGAGACCGTTTCGTATTTTGTGCGGAAGCAATCTTTAAAGCACAAGCTGAAACAGGTGAAATCAAAGGTCATTACTTGAATGCTACTGCAGGTACATGCGAAGAAATGCTAAAAAGGGCTGTCTTTGCCAGAGAGTTGGGAGTTCCTATCGTAATGCATGACTACTTAACAGGTGGATTCACCGCAAATACTAGCTTGGCTCATTATTGCCGAGATAATGGTCTACTTCTTCACATCCACCGTGCAATGCATGCAGTTATTGATAGACAGAAAAATCATGGTATGCACTTTCGTGTACTAGCTAAAGCTGTACGTCTGTCTGGTGGAGATCATGTTCACTCTGGTACAGTAGTAGGTAAACTTGAAGGGGAAAGAGAAATAACTTTGGGATTTGTTGATCAATTACGTGATGATTTTATTGAAAAAGATCGAAGCCGCGGGAATTATTTCACTCAAGATTGGGTCTCTATACCAGGTCTTTTGCCCGTGGCTTCCGGAGGTATTCACGTTTGGCATATGCCCGCTTTGACTGAAATCTTTGGAGATGATTCCGTACTACAATTCGGTGGAGGAACTTTAGGACACCCTTGGGGAAATGCACCCGGCGCCGTAGCTAATCGAGTAGCTCTAGAAGCATGTGTAAAAGCTCGTAATGAAGGACGCGATCTTGCTAGCGAAGGTAATGAAATTATCCGTGAGGCTAGCAAATGGAGTCCTGAACTGGCTGCTGCTTGTGAAGTATGGAAGGAGATCAAATTTGAATTCGAGGCAGTGGATATT</text:p>
          </table:table-cell>
          <table:table-cell/>
          <table:table-cell table:style-name="ce31"/>
        </table:table-row>
        <table:table-row table:style-name="ro1">
          <table:table-cell office:value-type="string">
            <text:p>Aglaia sp. SH-2010</text:p>
          </table:table-cell>
          <table:table-cell office:value-type="string">
            <text:p>AB586404</text:p>
          </table:table-cell>
          <table:table-cell table:style-name="ce10" office:value-type="string">
            <text:p>Isolate: A302 1301</text:p>
          </table:table-cell>
          <table:table-cell office:value-type="string">
            <text:p>GATTATAAATTGACTTATTAT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CCGCATATATTAAAACTTTCCAAGGTCCACCTCATGGGATCCAAGTTGAGAGAGATAAATTGAACAAGTATGGCCGTCCCCTATTGGGATGTACTATTAAACCAAAATTGGGGTTATCCGCTAAGAATTACGGTAGAGCAGTTTATGAATGTCTACGCGGTGGACTTGACTTTACCAAAGATGATGAGAACGTGAACTCCCAACCATTTATGCGTTGGCGAGACCGTTTCGTATTTTGTGCGGAAGCAATCTTTAAAGCACAAGCTGAAACAGGTGAAATCAAAGGTCATTACTTGAATGCTACTGCAGGTACATGCGAAGAAATGCTAAAAAGGGCTGTCTTTGCCAGAGAGTTGGGAGTTCCTATCGTAATGCATGACTACTTAACAGGTGGATTCACCGCAAATACTAGCTTGGCTCATTATTGCCGAGATAATGGTCTACTTCTTCACATCCACCGTGCAATGCATGCAGTTATTGATAGACAGAAAAATCATGGTATGCACTTTCGTGTACTAGCTAAAGCTGTACGTCTGTCTGGTGGAGATCATGTTCACTCTGGTACAGTAGTAGGTAAACTTGAAGGGGAAAGAGAAATAACTTTGGGATTTGTTGATCAATTACGTGATGATTTTATTGAAAAAGATCGAAGCCGCGGGAATTATTTCACTCAAGATTGGGTCTCTATACCAGGTCTTCTGCCCGTGGCTTCCGGAGGTATTCACGTTTGGCATATGCCCGCTTTGACTGAAATCTTTGGAGATGATTCCGTACTACAATTCGGTGGAGGAACTTTAGGACACCCTTGGGGAAATGCACCCGGCGCCGTAGCTAATCGAGTAGCTCTAGAAGCATGTGTAAAAGCTCGTAATGAAGGACGCGATCTTGCTAGCGAAGGTAATGAAATTATCCGTGAGGCTAGCAAATGGAG</text:p>
          </table:table-cell>
          <table:table-cell/>
          <table:table-cell table:style-name="ce31"/>
        </table:table-row>
        <table:table-row table:style-name="ro1">
          <table:table-cell office:value-type="string">
            <text:p>Aphanamixis polystachya</text:p>
          </table:table-cell>
          <table:table-cell office:value-type="string">
            <text:p>AY128213</text:p>
          </table:table-cell>
          <table:table-cell table:style-name="ce10"/>
          <table:table-cell office:value-type="string">
            <text:p>ATTCAAAGCCGGTGTTAAAGATTATAAATTGACTTATTATACTCCTGAA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CCGCATATATTAAAACTTTCCAAGGTCCACCTCATGGGATCCAAGTTGAGAGAGATAAATTGAACAAGTATGGCCGTCCCCTATTGGGATGTACTATTAAACCAAAATTGGGGTTATCCGCTAAGAATTACGGTAGAGCAGTTTATGAATGTCTACGCGGTGGACTTGACTTTACCAAAGATGATGAGAACGTGAACTCCCAACCATTTATGCGTTGGCGAGACCGTTTCGTATTTTGTGCGGAAGCAATCTTTAAAGCACAAGCTGAAACAGGTGAAATCAAAGGTCATTACTTGAATGCTACTGCAGGTACATGCGAAGAAATGCTAAAAAGGGCTATCTTTGCCAGAGAGTTGGGAGTTCCTATCATAATGCATGACTACTTAACAGGTGGATTCACCGCAAATACTAGCTTGGCTCATTATTGCCGAGATAATGGTCTACTTCTTCACATCCACCGTGCAATGCATGCAGTTATTGATAGACAGAAAAATCATGGTATGCACTTTCGTGTACTAGCTAAAGCTCTACGTCTGTCTGGTGGAGATCATGTTCACTCTGGTACAGTAGTAGGTAAACTTGAAGGGGAAAGAGAAATAACTTTGGGATTTGTTGATCAATTACGTGATGATTTTATTGAAAAAGATCGAAGCCGCGGGAATTATTTCACTCAAGATTGGGTCTCTATACCAGGTGTTTTGCCCGTGGCTTCCGGAGGTATTCACGTTTGGCATATGCCCGCTTTGACTGAAATCTTTGGAGATGATTCCGTACTACAATTCGGTGGAGGAACTTTAGGACACCCTTGGGGAAATGCACCCGGCGCCGTAGCTAATCGAGTAGCTCTAGAAGCATGTGTAAAAGCTCGTAATGAAGGACGCGATCTTGCTAGCGAAGGTAATGAAATTATCCGTGAGGCTAGCAAATGGAGTCCTGAACTGGCTGCTGCTTGTGAAGTATGGAAGGAGATCAAATTTGAATTCGAGGCAGTGGATATT</text:p>
          </table:table-cell>
          <table:table-cell/>
          <table:table-cell table:style-name="ce31"/>
        </table:table-row>
        <table:table-row table:style-name="ro1">
          <table:table-cell office:value-type="string">
            <text:p>Aphanamixis sp. SH-2010</text:p>
          </table:table-cell>
          <table:table-cell office:value-type="string">
            <text:p>AB586407</text:p>
          </table:table-cell>
          <table:table-cell table:style-name="ce10" office:value-type="string">
            <text:p>Isolate: A323</text:p>
          </table:table-cell>
          <table:table-cell office:value-type="string">
            <text:p>ATTATAAATTGACTTATTAT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CCGCATATATTAAAACTTTCCAAGGTCCACCTCATGGGATCCAAGTTGAGAGAGATAAATTGAACAAGTATGGCCGTCCCCTATTGGGATGTACTATTAAACCAAAATTGGGGTTATCCGCTAAGAATTACGGTAGAGCAGTTTATGAATGTCTACGCGGTGGACTTGACTTTACCAAAGATGATGAGAACGTGAACTCCCAACCATTTATGCGTTGGCGAGACCGTTTCGTATTTTGTGCGGAAGCAATCTTTAAAGCACAAGCTGAAACAGGTGAAATCAAAGGTCATTACTTGAATGCTACTGCAGGTACATGCGAAGAAATGCTAAAAAGGGCTATCTTTGCCAGAGAGTTGGGAGTTCCTATCATAATGCATGACTACTTAACAGGTGGATTCACCGCAAATACTAGCTTGGCTCATTATTGCCGAGATAATGGTCTACTTCTTCACATCCACCGTGCAATGCATGCAGTTATTGATAGACAGAAAAATCATGGTATGCACTTTCGTGTACTAGCTAAAGCTCTACGTCTGTCTGGTGGAGATCATGTTCACGCTGGTACAGTAGTAGGTAAACTTGAAGGGGAAAGAGATATAACTTTGGGATTTGTTGATCAATTACGTGATGATTTTATTGAAAAAGATCGAAGCCGCGGGAATTATTTCACTCAAGATTGGGTCTCTATACCAGGTGTTTTGCCCGTGGCTTCCGGAGGTATTCACGTTTGGCATATGCCCGCTTTGACTGAAATCTTTGGAGATGATTCCGTACTACAATTCGGTGGAGGAACTTTAGGACACCCTTGGGGAAATGCACCCGGCGCCGTAGCTAATCGAGTAGCTCTAGAAGCATGTGTAAAAGCTCGTAATGAAGGACGCGATCTTGCTAGCGAAGGTAATGAAATTATCCGTGAGGCTAGCAAATGGAGCC</text:p>
          </table:table-cell>
          <table:table-cell/>
          <table:table-cell table:style-name="ce31"/>
        </table:table-row>
        <table:table-row table:style-name="ro1">
          <table:table-cell office:value-type="string">
            <text:p>Azadirachta indica</text:p>
          </table:table-cell>
          <table:table-cell office:value-type="string">
            <text:p>AJ402917</text:p>
          </table:table-cell>
          <table:table-cell table:style-name="ce10"/>
          <table:table-cell office:value-type="string">
            <text:p>ATGTCACCACAAACAGAAACTAAAGCAAGTGTTGGATTCAAAGCCGGTGTTAAAGATTATAAATTGACTTATTATACTCCTGACTATGTAACCAAAGATACTGATATCTTGGCAGCATTCCGAGTAACTCCTCAACCAGGAGTTCCGCCCGAGGAAGCAGGGGCTGCGGTAGCTGCGGAATCTTCTACTGGTACATGGACAACTGTGTGGACCGATGGGCTTACTAGCCTTGATCGTTACAAAGGACGATGCTACAACATTGAGCCCGTTGCTGGAGAAGAAAATCAATATATATGTTATGTAGCTTACCCTTTAGACCTTTTTGAAGAAGGTTCTGTTACTAACATGTTTACGTCCATTGTGGGTAATGTATTTGGGTTCAAAGCCCTGCGTGCTCTACGTCTAGAGGATCTACGAATCCCTCCCGCGTATTCTAAAACTTTCCAAGGACCACCTCATGGGATCCAAGTTGAGAGAGATAAATTGAACAAGTATGGCCGTCCTCTATTGGGATGTACTATTAAACCTAAATTGGGGTTATCCGCTAAGAATTACGGTAGAGCTGTTTATGAATGTCTACGCGGTGGACTTGACTTTACCAAAGATGATGAGAACGTGAATTCCCAACCATTTATGCGTTGGAGAGACCGTTTCTTATTTTGTGCGGAAGCGCTCTATAAAGCGCAAGCTGAAACAGGTGAAATCAAAGGTCATTACTTGAATGCTACTGCGGGTACATGCGAAGAAATGATAAAAAGGGCTGTCTTTGCCAGAGAGTTGGGAGTTCCGATCGTAATGCATGACTACTTAACAGGCGGATTCACCGCAAATACTAGTTTGGCTCATTATTGCCGAGATAATGGTCTACTTCTTCACATCCACCGTGCAATGCATGCAGTTATTGATAGACAGAAGAATCATGGTATGCACTTTCGTGTACTAGCTAAAGCTTTACGTCTGTCTGGTGGAGATCATATTCACGCTGGTACAGTAGTAGGTAAACTTGAAGGGGAAAGGGACATAACTTTGGGATTTGTTGATTTATTACGTGATGATTTTGTTGAAAAAGATCGAAGCCGCGGTATTTATTTTACTCAAGATTGGGTCTCTCTACCAGGTGTTCTGCCCGTGGCTTCAGGAGGTATTCACGTTTGGCATATGCCTGCTTTGACTGAAATCTTTGGAGATGATTCCGTACTACAATTCGGTGGAGGAACTTTAGGACACCCTTGGGGAAATGCACCCGGCGCTGTAGCTAATCGAGTAGCTCTAGAAGCATGTGTAAAAGCTCGTAATGAAGGACGCGATCTTGCTCGCGAAGGTAATGAAATTATCCGTGAGGCTAGCAAATGGAGTCCTGAACTGGCTGCTGCTTGTGAAGTATGGAAGGAGATAAAATTTGAATTCGAAGCAATGGATACTTTGTAA</text:p>
          </table:table-cell>
          <table:table-cell/>
          <table:table-cell table:style-name="ce31"/>
        </table:table-row>
        <table:table-row table:style-name="ro1">
          <table:table-cell office:value-type="string">
            <text:p>Cabralea canjerana</text:p>
          </table:table-cell>
          <table:table-cell office:value-type="string">
            <text:p>DQ238055</text:p>
          </table:table-cell>
          <table:table-cell table:style-name="ce10"/>
          <table:table-cell office:value-type="string">
            <text:p>ATTGACTTATTAT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CCGCATATATTAAAACTTTCCAAGGTCCACCTCATGGCATCCAAGTTGAGAGAGATAAATTGAACAAGTATGGCCGTCCCCTATTGGGATGTACTATTAAACCAAAATTGGGGTTATCCGCTAAGAATTACGGTAGAGCAGTTTATGAATGTCTACGCGGTGGACTTGACTTTACCAAAGATGATGAGAACGTGAACTCCCAACCATTTATGCGTTGGCGAGACCGTTTCGTATTTTGTGCGGAANCAATCTTTAAAGCACANGCTGAANCAGGTGAANTCAAAGGTCATTACTTGAATGCTACTGCAGGTACATGCGAAGAAATGCTAAAAAGGGCTGTCTTTGCCAGAGAGTTGGGAGTTCCTATCATAATGCATGACTACTTAACAGGNGGATTCACCGCAAATACTAGCTTGGCTCATTATTGCCGAGATAATGGTCTACTTCTTCACATCCACCGTGCAATGCATGCAGTTATTGATAGACAGAAAAATCATGGTATGCACTTTCGTGTACTAGCTAAAGCTTTACGTCTGTCTGGTGGAGATCATGTTCACTCTGGTACAGTAGTAGGTAAACTTGAAGGGGAAAGAGAAATAACTTTGGGATTTGTTGATCAATTACGTGATGATTTTATTGAAAAAGATCGAAGCCGCGGGAATTATTTCACTCAAGATTGGGTCTCTATACCAGGTGTTCTGCCCGTGGCTTCCGGAGGTATTCACGTTTGGCATATGCCCGCTTTGACTGAAATCTTTGGAGATGATTCCGTACTACAATTCGGTGGAGGAACTTTAGGACACCCTTGGGGAAATGCACCCGGCGCCGTAGCTAATCGAGTAGCTCTAGAAGCATGTGTAAAAGCTCGTAATGAAGGACGCGATCTTGCTAGCGAAGGTAATNAAATTATCCGTGAGGCTAGCAAAT</text:p>
          </table:table-cell>
          <table:table-cell/>
          <table:table-cell table:style-name="ce31"/>
        </table:table-row>
        <table:table-row table:style-name="ro1">
          <table:table-cell office:value-type="string">
            <text:p>Calodecaryia crassifolia</text:p>
          </table:table-cell>
          <table:table-cell office:value-type="string">
            <text:p>AY128216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AGCTGCGGTAGCTGCGGAATCTTCTACTGGTACATGGACAACTGTGTGGACCGATGGGCTTACTAGCCTTGATCGTTACAAAGGACGATGCTATAACATTGAGCCCGTTGCTGGAGAAGAAAATCAATATATATGTTATGTAGCTTATCCTTTAGACCTTTTTGAAGAAGGTTCTGTTACTAACATGTTTACGTCCATTGTGGGTAATGTATTTGGGTTCAAAGCCCTGCGCGCTCTACGTCTAGAGGATCTACGAATCCCTATCGCATATATTAAAACTTTCCAAGGTCCACCTCATGGTATCCAAGTTGAGAGAGATAAATTGAACAAATATGGCCGTCCCCTATTGGGATGTACTATTAAACCAAAATTGGGGTTATCCGCTAAGAATTACGGTAGAGCAGTTTATGAATGTCTACGCGGTGGACTTGACTTTACCAAAGATGATGAGAACGTGAACTCCCAACCATTTATGCGTTGGCGAGACCGTTTCGTATTTTGTGCGGAAGCAATCTTTAAAGCACAAGCTGAAACAGGTGAAATCAAAGGTCATTACTTGAATGCTACTGCAGGTACATGCGAAGAAATGATAAAAAGCGCGTTCTTTGCCAGAGAGTTGGGAGTTCCTATCGTAATGCATGACTACTTAACAGGTGGATTCACCGCAAATACTAGCTTGGCTCATTATTGCCGAGATAATGGTCTACTTCTTCACATCCACCGTGCAATGCATGCAGTTATTGATAGACAGAAAAATCATGGTATGCACTTTCGTGTACTAGCTAAAGCTTTACGTCTGTCTGGTGGAGATCATGTTCACGCTGGTACAGTAGTAGGTAAACTTGAAGGGGAAAGAGAAATAACTTTGGGGTTTGTTGATCAATTACGCGATGATTTTATTGAAAAAGATCGAAGCCGCGGGAATTATTTCACTCAAGATTGGGTATCTATGCCAGGTGTTCTGCCCGTGGCTTCCGGAGGTATTCACGTTTGGCATATGCCCGCTTTGACTGAAATCTTTGGAGACGATTCTGTACTACAATTCGGTGGAGGGACTTTAGGACACCCTTGGGGAAATGCACCCGGCGCCGTAGCTAATCGAGTAGCTCTAGAAGCATGTGTACAAGCTCGTAATGAAGGACGCGATCTTGCTAGAGAAGGTAATGAAATTATCCGTGAGGCTAGCAAATGGAGTCCTGAACTGGCTGCTGCTTGTGAAGTATGGAAGGCGATCAAATTTGAATTCGCCGCAGTGGATACT</text:p>
          </table:table-cell>
          <table:table-cell/>
          <table:table-cell table:style-name="ce31"/>
        </table:table-row>
        <table:table-row table:style-name="ro1">
          <table:table-cell office:value-type="string">
            <text:p>Capuronianthus mahafalensis</text:p>
          </table:table-cell>
          <table:table-cell office:value-type="string">
            <text:p>AJ402935</text:p>
          </table:table-cell>
          <table:table-cell table:style-name="ce10"/>
          <table:table-cell office:value-type="string">
            <text:p>CAAGTGTTGGATTCAAAGCCGGTGTTAAAGATTATAAATTGACTTATTATACTCCTGACTATGTAACCAAAGATACTGATATCTTGGCAGCATTCCGAGTAACTCCTCAACCCGGAGTTCCGCCCGAAGAAGCAGGGGCTGCGGTAGCTGCGGAATCTTCTACTGGTACATGGACAACTGTGTGGACCGATGGGCTTACTAGCCTTGATCGTTACAAAGGACGATGCTACCACATTGAGCCAGTTGCTGGAGAAGAAAATCAATATATATGTTATGTAGCTTACCCTTTAGACCTTTTTGAAGAAGGTTCTGTTACTAACATGTTTACGTCCATTGTGGGTAATGTATTTGGGTTCAAAGCCCTGCGCGCTCTACGTCTAGAGGATCTACGAATCCCTCCCGCGTATTCTAAAACTTTCCAAGGCCCGCCTCATGGCATCCAAGTTGAGAGAGATAAATTGAACAAGTATGGTCGTCCCCTATTGGGATGTACTATTAAACCTAAATTGGGGTTATCCGCTAAGAATTACGGTAGAGCAGTTTATGAATGTCTACGCGGTGGACTTGACTTTACCAAAGATGATGAGAACGTGAACTCCCAACCATTTATGCGTTGGAGAGAYCGTTTCCTATTTTGTGCGGAAGCACTCTATAAAGCGCAAGCTGAAACAGGTGAAATCAAAGGGCATTACTTGAATGCTACTGCAGGTACATGCGAAGAAATGATAAAAAGGGCTGTCTTTGCCAGAGAGTTGGGAGTTCCTATCGTAATGCATGACTACTTAACTGGGGGATTCACCGCAAATACTAGCTTGGCTCATTATTGCCGAGATAATGGTCTACTTCTTCACATCCACCGTGCAATGCATGCAGTTATTGATAGACAGAAGAATCATGGTATGCACTTTCGTGTACTAGCTAAAGCTTTACGTATGTCTGGTGGAGATCATATTCACGCTGGTACAGTAGTAGGTAAACTTGAAGGGGAAAGAGACATAACTTTGGGATTTGTTGATTTACTACGTGATGATTTTATTGAAAAAGATCGAAGCCGCGGTATTTATTTCACTCAAGATTGGGTCTCTCTACCAGGTGTTATACCCGTGGCTTCAGGAGGTATTCACGTTTGGCATATGCCTGCTTTGACCGAAATCTTTGGAGATGATTCCGTACTACAATTCGGTGGAGGAACGTTAGGACACCCTTGGGGAAATGCACCCGGCGCCGTAGCTAATCGAGTAGCTCTCGAAGCATGTGTACAAGCTCGTAATGAAGGACGCGATCTTGCTCGCGAAGGTAATGAAATTATCCGTGAAGCTAGCAAATGGAGTCCTGAACTGGCTGCTGCTTGTGAAGTATGGAAGGAGATCAAATTTGAATTCCCAGCAATGGATACTTTGTAT</text:p>
          </table:table-cell>
          <table:table-cell/>
          <table:table-cell table:style-name="ce31"/>
        </table:table-row>
        <table:table-row table:style-name="ro1">
          <table:table-cell office:value-type="string">
            <text:p>Carapa guianensis</text:p>
          </table:table-cell>
          <table:table-cell office:value-type="string">
            <text:p>AY128219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GGCTGCGGTAGCTGCGGAATCTTCTACTGGTACATGGACAACTGTGTGGACCGATGGGCTTACTAGCCTTGATCGTTACAAAGGACGATGCTACAACATTGAGCCAGTTGCTGGAGAAGAAAATCAATATATATGTTATGTAGCTTACCCTTTAGACCTTTTTGAAGAAGGTTCTGTTACTAACATGTTTACGTCCATTGTGGGTAATGTATTTGGGTTCAAAGCCCTGCGCGCTCTACGTCTAGAGGATCTACGAATCCCTCCCGCGTATTCTAAAACTTTCCAAGGCCCGCCTCATGGCATCCAAGTTGAGAGAGATAAATTGAACAAGTATGGTCGTCCCCTATTGGGATGTACAATTAAACCTAAATTGGGGTTATCCGCTAAGAATTACGGTAGAGCAGTTTATGAATGTCTACGCGGTGGACTTGACTTTACCAAAGATGATGAGAACGTGAACTCCCAACCATTTATGCGTTGGAGAGACCGTTTCCTATTTTGTGCGGAAGCAATCTATAAAGCGCAAGCTGAAACAGGTGAAATCAAAGGGCATTACTTGAATGCTACTGCAGGTACATGCGAAGAAATGATAAAAAGGGCTGTCTTTGCCCGAGAGTTGGGAGCTCCTATCGTAATGCATGACTACTTAACTGGGGGATTCACCGCAAATACTAGCTTGGCTCATTATTGCCGAGATAATGGTCTACTTCTTCACATCCACCGTGCAATGCATGCAGTTATTGATAGACAGAAGAATCATGGTATGCACTTTCGTGTACTAGCTAAAGCTTTACGTATGTCTGGTGGAGATCATATTCACGCTGGTACAGTAGTAGGTAAACTTGAAGGGGAAAGAGACATAACTTTGGGATTTGTTGATTTACTACGTGATGATTTTATTGAAAAAGATCGAAGCCGCGGTATTTATTTCACTCAAGATTGGGTCTCTCTACCAGGTGTTTTGCCCGTGGCTTCAGGAGGTATTCACGTTTGGCATATGCCTGCTTTGACCGAAATCTTTGGAGATGATTCCGTACTACAATTCGGTGGAGGAACGTTAGGACACCCTTGGGGAAATGCACCCGGCGCCGTAGCTAATCGAGTAGCTCTCGAAGCATGTGTACAAGCTCGTAATGAAGGACGCGATCTTGCTCGCGAAGGTAATGAAATTATCCGTGAGGCTAGCAAATGGAGTCCTGAACTGGCTGCTGCTTGTGAAGTATGGAAGGAGATCAAATTTGAATTCCCAGCAATGGATACT</text:p>
          </table:table-cell>
          <table:table-cell/>
          <table:table-cell table:style-name="ce31"/>
        </table:table-row>
        <table:table-row table:style-name="ro1">
          <table:table-cell office:value-type="string">
            <text:p>Carapa procera</text:p>
          </table:table-cell>
          <table:table-cell office:value-type="string">
            <text:p>JQ626164</text:p>
          </table:table-cell>
          <table:table-cell table:style-name="ce10" office:value-type="string">
            <text:p>P00610360</text:p>
          </table:table-cell>
          <table:table-cell office:value-type="string">
            <text:p>ACTCCTGACTATGTAACCAAAGATACTGATATCTTGGCAGCATTCCGAGTAACTCCTCAACCCGGAGTTCCGCCCGAGGAAGCAGGGGCTGCGGTAGCTGCGGAATCTTCTACTGGTACATGGACAACTGTGTGGACCGATGGGCTTACTAGCCTTGATCGTTACAAAGGACGATGCTACAACATTGAGCCAGTTGCTGGAGAAGAAAATCAATATATATGTTATGTAGCTTACCCTTTAGACCTTTTTGAAGAAGGTTCTGTTACTAACATGTTTACGTCCATTGTGGGTAATGTATTTGGGTTCAAAGCCCTGCGCGCTCTACGTCTAGAGGATCTACGAATCCCTCCCGCGTATTCTAAAACTTTCCAAGGCCCGCCTCATGGCATCCAAGTTGAGAGAGATAAATTGAACAAGTATGGTCGTCCCCTATTGGGATGTACAATTAAACCTAAATTGGGGTTATCCGCTAAGAATTACGGTAGAGCAGTTTATGAATGTCTACGCGGTGGACTTGACTTTACCAAAGATGATGAGAACGTGAACTCCCAACCATTTATGCGTTGGAGAGACCGTTTCCTATTTTGTGCGGAAGCAATCTATAAAGCGCAAGCTGAAACAGGTGAAATCAAAGGGCATTACTTGAATGCTACTGCAGGTACATGCGAAGAAATGATAAAAAGGGCTGTCTTTGCCCGAGAGTTGGGAGTTCCTATCGTAATGCATGACTACTTAACTGGGGGATTCACCGCAAATACTAGCTTGGCTCATTATTGCCGAGATAATGGTCTACTTCTTCACATCCACCGTGCAATGCATGCAGTTATTGATAGACAGAAGAATCATGGTATGCACTTTCGTGTACTAGCTAAAGCTTTACGTATGTCTGGTGGAGATCATATTCACGCTGGTACAGTAGTAGGTAAACTTGAAGGGGAAAGAGACATAACTTTGGGATTTGTTGATTTACTACGTGATGATTTTATTGAAAAAGATCGAAGCCGCGGTATTTATTTCACTCAAGATTGGGTCTCTCTACCAGGTGTTTTGCCCGTGGCTTCAGGAGGTATTCACGTTTGGCATATGCCTGCTTTGACCGAAATCTTTGGAGATGATTCCGTACTACAATTCGGTGGAGGAACGTTAGGACACCCTTGGGGAAATGCACCCGGCGCCGTAGCTAATCGAGTAGCTCTCGAAGCATGTGTACAAGCTCGTAATGAAGGACGCGATCTTGCTCGCGAAGGTAATGAAATTATCCGTGAGGCTAGCAAATGGAGTCCTGAACTGGCTGCTGCTTGTGAAGTATGGAAGGAGATCAAA</text:p>
          </table:table-cell>
          <table:table-cell table:number-columns-repeated="2"/>
        </table:table-row>
        <table:table-row table:style-name="ro1">
          <table:table-cell office:value-type="string">
            <text:p>Cedrela odorata</text:p>
          </table:table-cell>
          <table:table-cell office:value-type="string">
            <text:p>AJ402938</text:p>
          </table:table-cell>
          <table:table-cell table:style-name="ce10"/>
          <table:table-cell office:value-type="string">
            <text:p>ATGTCACCACAAACAGAGACTAAAGCGAGTGTTGGATTCAAAGCCGGTGTTAAAGATTATAAATTGACTTATTATACTCCTGACTATGTAACCAAAGATACTGATATCTTGGCAGCATTCCGAGTAACTCCTCAACCCGGAGTTCCGCCCGAGGAAGCAGGGGCTGCGGTAGCTGCGGAATCTTCTACTGGTACATGGACAACTGTGTGGACCGATGGGCTTACTAGCCTTGATCGTTACAAAGGACGATGCTACAACATTGAGCCAGTTGCTGGAGAAGAAAATCAATATATATGTTATGTAGCTTACCCTTTAGACCTTTTTGAAGAAGGTTCTGTTACTAACATGTTTACGTCCATTGTGGGTAATGTATTTGGGTTCAAAGCCCTGCGCGCTCTACGTCTAGAGGATCTACGAATCCCTCCCGCGTATTCTAAAACTTTCCAAGGCCCGCCTCATGGCATCCAAGTTGAGAGAGATAAATTGAACAAGTATGGTCGTCCCCTATTGGGATGTACTATTAAACCTAAATTGGGGTTATCCGCTAAGAATTACGGTAGAGCAGTTTATGAATGTCTACGCGGTGGACTTGACTTTACCAAAGATGATGAGAACGTGAACTCCCAACCATTTATGCGTTGGAGAGACCGTTTCCTATTTTGTGCGGAAGCAATCTATAAAGCGCAAGCTGAAACAGGTGAAATCAAAGGTCATTACTTGAATGCTACTGCAGGTACATGCGAAGAAATGATAAAAAGGGCTGTCTTTGCCAGAGAGTTGGGAGTTCCTATCGTAATGCATGACTACTTAACTGGGGGATTCACCGCAAATACTAGCTTGGCTCATTATTGCCGAGATAATGGTCTACTTCTTCACATCCACCGTGCAATGCATGCAGTTATTGATAGACAGAAGAATCATGGTATGCACTTTCGTGTACTAGCTAAAGCTTTACGTATGTCTGGTGGAGATCATATTCACGCTGGTACAGTAGTAGGTAAACTTGAAGGGGAAAGAGACATAACTTTGGGATTTGTTGATTTACTACGTGATGATTTTATTGAAAAAGATCGAAGCCGCGGTATTTATTTCACTCAAGATTGGGTCTCTCTACCAGGTGTTCTGCCCGTGGCTTCAGGAGGTATTCACGTTTGGCATATGCCTGCTTTGACCGAAATCTTTGGAGATGATTCCGTATTACAATTCGGTGGAGGAACGTTAGGACACCCTTGGGGAAATGCACCCGGCGCCGTAGCTAATCGAGTAGCTCTCGAAGCATGTGTACAAGCTCGTAATGAAGGACGCGATCTTGCGCGCGAAGGTAATGAAATTATCCGTGAGGCTAGCAAATGGAGTCCTGAACTGGCTGCTGCTTGTGAAGTATGGAAGGAGATCAAATTTGAATTCCCAGCAATGGATACTTTGTAA</text:p>
          </table:table-cell>
          <table:table-cell table:number-columns-repeated="2"/>
        </table:table-row>
        <table:table-row table:style-name="ro1">
          <table:table-cell office:value-type="string">
            <text:p>Chisocheton macrophyllus</text:p>
          </table:table-cell>
          <table:table-cell office:value-type="string">
            <text:p>AY128221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TGCTCTACGTCTAGAGGATCTACGAATCCCTACCGCATATATTAAAACTTTCCAAGGTCCACCTCATGGCATCCAAGTTGAGAGAGATAAATTGAACAAGTATGGCCGTCCCCTATTGGGATGTACTATTAAACCAAAATTGGGGTTATCCGCTAAGAATTACGGTAGAGCAGTTTATGAATGTCTACGCGGTGGACTTGACTTTACCAAAGATGATGAGAACGTGAACTCCCAACCATTTATGCGTTGGCGAGACCGTTTCGTATTTTGTGCGGAAGCAATATTTAAAGCACAAGCTGAAACAGGTGAAATCAAAGGTCATTACTTGAATGCTACTGCAGGTACATGCGAAGAAATGCTAAAAAGGGCTGTCTTTGCCAGAGAGTTGGGAGTTCCTATCATAATGCATGACTACTTAACAGGTGGATTCACCGCAAATACTAGCTTGGCTCATTATTGCCGAGATAATGGTCTACTTCTTCACATCCACCGTGCAATGCATGCAGTTATTGATAGACAGAAAAATCATGGTATGCACTTTCGTGTACTAGCTAAAGCTTTACGTCTGTCTGGTGGAGATCATGTTCACTCTGGTACAGTAGTAGGTAAACTTGAAGGGGAAAGAGAAATAACTTTGGGATTTGTTGATCAATTACGTGATGATTTTATTGAAAAAGATCGAAGCCGCGGGAATTATTTCACTCAAGATTGGGTCTCTATACCAGGTGTTCTGCCCGTGGCTTCCGGAGGTATTCACGTTTGGCATATGCCCGCTTTGACTGAAATCTTTGGAGATGATTCCGTACTACAATTCGGTGGAGGAACTTTAGGACACCCTTGGGGAAATGCACCCGGCGCCGTAGCTAATCGAGTAGCTCTAGAAGCATGTGTAAAAGCTCGTAATGAAGGACGCGATCTTGCTAGCGAAGGTAATGAAATTATCCGTGAGGCTAGCAAATGGAGTCCTGAACTGGCTGCTGCTTGTGAAGTATGGAAGGAGATCAAATTTGAATTCGAGGCAGTGGATATT</text:p>
          </table:table-cell>
          <table:table-cell/>
          <table:table-cell table:style-name="ce31"/>
        </table:table-row>
        <table:table-row table:style-name="ro1">
          <table:table-cell office:value-type="string">
            <text:p>Chisocheton montanus</text:p>
          </table:table-cell>
          <table:table-cell office:value-type="string">
            <text:p>FJ976126</text:p>
          </table:table-cell>
          <table:table-cell table:style-name="ce10"/>
          <table:table-cell office:value-type="string">
            <text:p>AGGAAGCAGGAGCTGCGGTAGCTGCGGAATCTTCTACTGGTACATGGACAACTGTGTGGACCGATGGGCTTACTAGCCTTGATCGTTACAAAGGACGATGCTACAACATTGAGCCCGTTGCTGGAGAAGAAAATCAATATATATGTTATGTAGCTTACCCTTTAGACCTTTTTGAAGAAGGTTCTGTTACTAACATGTTTACGTCCATTGTGGGTAATGTATTTGGGTTCAAAGCCCTGCGCGCTCTACGTCTAGAGGATCTACGAATCCCTACCGCATATATTAAAACTTTCCAAGGTCCACCTCATGGCATCCAAGTTGAGAGAGATAAATTGAACAAGTATGGCCGTCCCCTATTGGGATGTACTATTAAACCAAAATTGGGGTTATCCGCTAAGAATTACGGTAGAGCAGTTTATGAATGTCTACGCGGTGGACTTGACTTTACCAAAGATGATGAGAACGTGAACTCCCAACCATTTATGCGTTGGCGAGACCGTTTCGTATTTTGTGCGGAAGCAATCTTTAAAGCACAAGCTGAAACAGGTGAAATCAAAGGTCATTACTTGAATGCTACTGCAGGTACATGCGAAGAAATGATAAAAAGGGCTGTSTTTGCCAGAGAGTTGGGAGTTCCTATCGTAATGCATGACTACTTAACAGGTGGATTCACCGCAAATACTAGCTTGGCTCATTATTGCCGAGATAATGGTCTACTTCTTCACATCCACCGTGCAATGCATGCAGTTATTGATAGACAGAAAAATCATGGTATGCACTTTCGTGTACTAGCTAAAGCTTTACGTCTGTCTGGTGGAGATCATGTTCACGCTGGTAANNGAAAAGGAAAACTTGAAGGGGAAAGAGACATAACTTTGGGAAAGAANGAACAATTACGTGATGATTTTATTGAAAANGATCGAAGCCGCGGGAATTATTTCACTCAAGATTGGGTTCCTATACCAGGTGTTCTGCCCGTGGCTTCCGGAGGTATTCGCGTTTGGCATATGCCCGCTTTGACTGAAATCTTTGGAGATGATTCCGTACTACAATTCGGTGGAGGAACTTTAGGACACCCTTGGGGAAATGCACCCGGCGCCGTAGCTAATCGAGTAGCTCTAGAAGCATGTGTAAAAGCTCGTAATGAAGGACGCGATCTTGCTAGCGAAGGTATTTTTTTTTTCCGTGAGGCTAGCAAATGGAGTCCTGAGCTGGCTGCTGCTTGTGAAGTATGGAAGGAGATCAAATTTGAATTCGAGGCAGTGGATATTTTGGATCCTTAGTAATCCCGTAATTAACGT</text:p>
          </table:table-cell>
          <table:table-cell table:number-columns-repeated="2"/>
        </table:table-row>
        <table:table-row table:style-name="ro1">
          <table:table-cell office:value-type="string">
            <text:p>Chukrasia tabularis</text:p>
          </table:table-cell>
          <table:table-cell office:value-type="string">
            <text:p>AY128223</text:p>
          </table:table-cell>
          <table:table-cell table:style-name="ce10" office:value-type="string">
            <text:p>Chase1308</text:p>
          </table:table-cell>
          <table:table-cell office:value-type="string">
            <text:p>ATTCAAAGCCGGTGTTAAAGATTATAAATTGACTTATTATACTCCTGACTATGCAACCAAAGATACTGATATCTTGGCAGCATTCCGAGTAACTCCTCAACCCGGAGTTCCGCCCGAGGAAGCAGGGGCTGCGGTAGCTGCGGAATCTTCTACTGGTACATGGACAACTGTGTGGACCGATGGGCTTACTAGCCTTGATCGTTACAAAGGACGATGCTACAACATTGAGCCAGTTGCTGGAGAAGAAAATCAATATATATGTTATGTAGCTTACCCTTTAGACCTTTTTGAAGAGGGTTCTGTTACTAACATGTTTACATCCATTGTGGGTAATGTATTTGGGTTCAAAGCCCTGCGCGCTCTACGTCTAGAGGATCTACGAATCCCTCCCGCGTATTCTAAAACTTTCCAAGGCCCACCTCATGGTATCCAAGTTGAGAGAGATAAATTGAACAAGTATGGCCGTCCCCTATTGGGATGTACTATTAAACCAAAATTGGGGTTATCCGCTAAGAATTACGGTAGAGCTGTTTATGAATGTCTACGCGGTGGACTTGACTTTACCAAAGATGATGAGAACGTAAACTCCCAACCATTTATGCGTTGGAGGGACCGTTTCCTATTTTGTGCGGAAGCAATCTATAAAGCGCAAGCTGAAACAGGTGAAATCAAAGGTCATTACTTGAATGCTACTGCAGGTACATGGGAAGAAATGATAAAAAGGGCTGTCTTTGCCAGAGAATTGGGAGTTCCTATCGTAATGCATGACTACTTAACAGGGGGATTCACCGCAAATACTAGCTTGGCTCATTATTGCCGAGATAATGGTCTACTTCTTCACATCCACCGTGCAATGCATGCAGTTATTGATAGACAGAAGAATCATGGTATGCACTTTCGTGTACTAGCTAAAGCTTTACGTCTGTCTGGTGGAGACCATATTCACGCTGGTACAGTAGTAGGTAAACTTGAAGGGGAAAGAGACATAACTTTGGGATTTGTTGATTTACTACGTGATGATTTTATTGAAAAAGATCGAAGCCGCGGTATTTATTTCACTCAAGATTGGGTCTCTCTACCAGGTGTTTTGCCAGTGGCTTCAGGAGGTATTCACGTTTGGCATATGCCTGCTTTGACCGAAATCTTTGGAGATGATTCCGTACTACAATTCGGTGGAGGAACGTTAGGACACCCTTGGGGAAATGCACCCGGCGCCGTAGCTAATCGAGTCGCTCTCGAAGCATGTGTACAAGCTCGTAATGAAGGACGCGATCTTGCTCGCGAAGGTAATGAAATTATCCGTGAGGCTAGCAAATGGAGTCCTGAACTGGCTGCTGCTTGTGAAGTATGGAAGGAGATCAAATTTGAATTCGAAGCAATGGATACT</text:p>
          </table:table-cell>
          <table:table-cell table:number-columns-repeated="2"/>
        </table:table-row>
        <table:table-row table:style-name="ro1">
          <table:table-cell office:value-type="string">
            <text:p>Cipadessa baccifera</text:p>
          </table:table-cell>
          <table:table-cell office:value-type="string">
            <text:p>U39083</text:p>
          </table:table-cell>
          <table:table-cell table:style-name="ce10"/>
          <table:table-cell office:value-type="string">
            <text:p>TAAAGCAAGTGTTGGATTCAAAGCCGGTGTTAAAGATTATAAATTGACTTATTATACTCCTGACTATGTAACCAAAGATACTGATATCTTGGCAGCATTCCGAGTAACTCCTCAACCCGGAGTTCCGCCCGAGGAAGCAGGGGCTGCGGTAGCTGCGGAATCTTCTACTGGTACATGGACAACTGTGTGGACCGATGGGCTTACTAGCCTTGATCGTTACAAAGGACGATGCTACAACATTGAGCCAGTTGCTGGAGAAGAAAATCAATATATATGTTATGTAGCTTACCCTTTAGACCTTTTTGAAGAAGGTTCTGTTACTAACATGTTTACGTCCATTGTGGGTAATGTATTTGGGTTCAAAGCCCTGCGCGCTCTACGTCTAGAGGATCTACGAATCCCTCCCGCGTATTCTAAAACTTTCCAAGGCCCGCCTCATGGCATCCAAGTTGAGAGAGATAAATTGAACAAGTATGGACGTCCCCTATTGGGATGTACTATTAAACCTAAATTGGGGTTATCCGCTAAGAATTACGGTAGAGCAGTTTATGAATGTCTACGCGGTGGACTTGACTTTACCAAAGATGATGAGAACGTGAACTCCCAACCATTTATGCGTTGGAGAGACCGTTTCCTATTTTGTGCGGAAGCACTCTATAAAGCGCAAGCTGAAACAGGTGAAATCAAAGGGCATTACTTGAATGCTACTGCAGGTACATGCGAAGAAATGATAAAAAGGGCTGTCTTTGCCCGAGAGTTGGGAGTTCCTATCGTAATGCATGACTACTTAACTGGGGGATTCACCGCAAATACTAGCTTGGCTCATTATTGCCGAGATAATGGTCTACTTCTTCACATCCACCGTGCAATGCATGCAGTTATTGATAGACAGAAGAATCATGGTATGCACTTTCGTGTACTAGCTAAAGCTTTACGTATGTCTGGTGGAGATCATATTCACGCTGGTACAGTAGTAGGTAAACTTGAAGGGGAAAGAGACATAACTTTGGGATTTGTTGATTTACTACGTGATGATTTTATTGAAAAAGATCGAAGCCGCGGTATTTATTTCACTCAAGATTGGGTCTCTCTACCAGGTGTTTTGCCCGTGGCTTCAGGAGGTATTCACGTTTGGCATATGCCTGCTTTGACCGAAATCTTTGGAGATGATTCCGTACTACAATTCGGTGGAGGAACGTTAGGACACCCTTGGGGAAATGCACCCGGCGCCGTAGCTAATCGAGTAGCTCTCGAAGCATGTGTACAAGCTCGTAATGAAGGACGCGATCTTGCTCGCGAAGGGAATGAAATTATCCGTGAGGCTAGCAAATGGAGTCCTGAACTGGCTGCTGCTTGTGAAGTATGGAAGGAGATCAAATTTGAATTCCCAGCAATGGATACTTTGTAA</text:p>
          </table:table-cell>
          <table:table-cell table:number-columns-repeated="2"/>
        </table:table-row>
        <table:table-row table:style-name="ro1">
          <table:table-cell office:value-type="string">
            <text:p>Citrus sinensis</text:p>
          </table:table-cell>
          <table:table-cell table:style-name="ce3" office:value-type="string">
            <text:p>DQ864733</text:p>
          </table:table-cell>
          <table:table-cell table:style-name="ce8" office:value-type="string">
            <text:p>CX296905</text:p>
          </table:table-cell>
          <table:table-cell office:value-type="string">
            <text:p>ATGTCACCACAAACAGAGACTAAAGCGAGTGTTGGATTCAAGGCCGGTGTTAAAGATTATAAATTGACTTATTATACTCCTGACTATGTAACCAAAGATACTGATATCTTGGCAGCATTCCGAGTAACTCCTCAGCCCGGAGTTCCACCCGAGGAAGCGGGGGCTGCGGTAGCTGCGGAATCTTCTACTGGTACCTGGACAGCTGTGTGGACCGATGGGCTTACCAGCCTTGATCGTTACAAAGGGCGATGCTACAACATTGAGCCCGTTGCTGGAGAAGAGAATCAATATATATGTTATGTAGCTTACCCGTTAGACCTTTTTGAAGAAGGTTCTGTTACTAACATGTTTACTTCCATTGTGGGTAATGTATTTGGTTTCAAAGCACTGCGCGCTCTACGTCTAGAGGATCTACGAATCCCTCCTGCGTATACTAAAACTTTCCAAGGCCCGCCTCACGGCATCCAAGTTGAGAGAGATAAATTGAACAAGTATGGCCGTCCCCTGTTGGGATGTACTATTAAACCTAAACTGGGGTTATCCGCGAAGAATTATGGTAGGGCGGTTTATGAATGTCTACGTGGTGGACTTGACTTTACCAAAGATGATGAGAACGTGAACTCCCAACCATTTATGCGTTGGAGGGACCGTTTCTTATTTTGTGCGGAAGCTCTTTATAAAGCGCAAGCTGAAACAGGTGAAATCAAAGGTCATTACTTGAATGCTACTGCAGGGACATGCGAAGAAATGCTAAAAAGGGCTGTCTTTGCCAGAGAGTTGGGAGTTCCTATCGTAATGCATGACTACTTAACAGGGGGATTCACCGCAAATACTACCTTGGCTCATTATTGCCGAGATAATGGTCTACTTCTTCACATCCACCGTGCAATGCATGCAGTTATTGATAGACAGAAGAATCATGGTATGCACTTTCGTGTACTAGCTAAAGCTTTGCGTCTGTCTGGTGGAGATCATATTCACGCCGGTACAGTAGTAGGTAAACTTGAGGGGGAAAGAGACATAACCTTGGGATTTGTTGATTTACTACGTGATGATTTTGTTGAAAAAGATCGAAGCCGCGGTATTTATTTCACTCAAGATTGGGTCTCTATACCAGGTGTTATACCTGTGGCTTCCGGGGGTATTCACGTTTGGCATATGCCTGCGTTGACAGAGATCTTTGGAGATGATTCCGTATTACAATTTGGTGGAGGAACTTTAGGACACCCTTGGGGAAATGCACCCGGCGCTGTAGCTAATCGAGTAGCTCTAGAAGCATGTGTACAAGCTCGTAATGAAGGACGCGATCTTGCTCGTGAAGGTAATGAAATTATCCGGGAGGCTAGCAAATGGAGTCCTGAACTGGCTGCTGCTTGTGAAGTCTGGAAGTCGATCAAATTCGAATTTGCCGCAATGGATACTTTGTAA</text:p>
          </table:table-cell>
          <table:table-cell table:number-columns-repeated="2"/>
        </table:table-row>
        <table:table-row table:style-name="ro1">
          <table:table-cell office:value-type="string">
            <text:p>Dysoxylum arborescens</text:p>
          </table:table-cell>
          <table:table-cell office:value-type="string">
            <text:p>FN599448</text:p>
          </table:table-cell>
          <table:table-cell table:style-name="ce10" office:value-type="string">
            <text:p>TFRI-20063234</text:p>
          </table:table-cell>
          <table:table-cell office:value-type="string">
            <text:p>GTTGGATTCAAAGCCGGTGTTAAAGATTATAAATTGACTTATTAT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CCGCATATATTAAAACTTTCCAAGGTCCACCTCATGGCATCCAAGTTGAGAGAGATAAATTGAACAAGTATGGCCGTCCCCTATTGGGATGTACTATTAAACCAAAATTGGGGTTATCCGCTAAGAATTACGGTAGAGCAGTTTATGAATGTCTACGCGGTGGACTTGACTTTACCAAAGATGATGAGAACGTGAACTCCCAACCATTTATGCGTTGGCGAGACCGTTTCGTATTTTGTGCGGAAGCACTCTTTAAAGCACAAGCTGAAACAGGTGAAATCAAAGGTCATTACTTGAATGCTACTGCAGGTACATGCGAAGAAATGATAAAAAGGGCTGTCTTTGCCAGAGAGTTGGGAGTTCCTATCATAATGCATGACTACTTAACAGGTGGATTCACCGCAAATACTAGCTTGGCTCATTATTGCCGAGATAATGGTCTACTTCTTCACATCCACCGTGCAATGCATGCAGTTATTGATAGACAGAAAAATCATGGTATGCACTTTCGTGTACTAGCTAAAGCTTTACGTCTGTCTGGTGGAGATCATGTTCACTCTGGTACAGTAGTAGGTAAACTTGAAGGGGAAAGAGAAATAACTTTGGGATTTGTTGATCAATTACGTGATGATTTTATTGAAAAAGATCGAAGCCGCGGGAATTATTTCACTCAAGATTGGGTCTCTATACCAGGTGTTCTGCCCGTGGCTTCCGGAGGTATTCACGTTTGGCATATGCCCGCTTTGACTGAAATCTTTGGAGATGATTCCGTACTACAATTCGGTGGAGGAACTTTAGGACACCCTTGGGGAAATGCACCCGGCGCCGTAGCTAATCGAGTAGCTCTAGAAGCATGTGTAAAAGCTCGTAATGAAGGACGCGATCTTGCTAGCGAAGGTAATGAAATTATCCGTGAGGCTAGCAAATGGAGTCCTGAATTGGCTGCTGCTTGTGAAGTATGGAAGGAGATCAAATTTGAATT</text:p>
          </table:table-cell>
          <table:table-cell table:number-columns-repeated="2"/>
        </table:table-row>
        <table:table-row table:style-name="ro1">
          <table:table-cell office:value-type="string">
            <text:p>Dysoxylum sp. Chase 1311</text:p>
          </table:table-cell>
          <table:table-cell office:value-type="string">
            <text:p>AY128226</text:p>
          </table:table-cell>
          <table:table-cell table:style-name="ce10"/>
          <table:table-cell office:value-type="string">
            <text:p>ATTCAAAGCCGGTGTTAAAGATTATAAATTGACTTATTATACTCCTGACTATGTAACT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CCGCATATATTAAAACTTTCCAAGGTCCACCTCATGGCATCCAAGTTGAGAGAGATAAATTGAACAAGTATGGCCGTCCCCTATTGGGATGTACTATTAAACCAAAATTGGGGTTATCCGCTAAGAATTACGGTAGAGCAGTTTATGAATGTCTACGCGGTGGACTTGACTTTACCAAAGATGATGAGAACGTGAACTCCCAACCATTTATGCGTTGGCGAGACCGTTTCGTATTTTGTGCGGAAGCAATCTTTAAAGCACAAGCTGAAACAGGTGAAATCAAAGGTCATTACTTGAATGCTACTGCAGGTACATGCGAAGAAATGCTAAAAAGGGCTGTCTTTGCCAGAGAGTTGGGAGTTCCTATCATAATGCATGACTACTTAACAGGTGGATTCACCGCAAATACTAGCTTGGCTCATTATTGCCGAGATAATGGTCTACTTCTTCACATCCACCGTGCAATGCATGCAGTTATTGATAGCCAGAAAAATCATGGTATGCACTTTCGTGTACTAGCTAAAGCTTTACGTCTGTCTGGTGGAGATCATGTTCACGCTGGTACAGTAGTAGGTAAACTTGAAGGGAAAAGAGAAATAACTTTGGGATTTGTTGATCAATTACGTGATGATTTTATTGAAAAAGATCGAAGCCGCGGGAATTATTTCACTCAAGATTGGGTCTCTATACCAGGTGTTCTGCCCGTGGCTTCCGGAGGTATTCACGTTTGGCATATGCCCGCTTTGACTGAAATCTTTGGAGATGATTCCGTACTACAATTCGGTGGAGGAACTTTAGGACACCCTTGGGGAAATGCACCCGGCGCCGTAGCTAATCGAGTAGCTCTAGAAGCATGTGTAAAAGCTCGTAATGAAGGACGCGATCTTGCTAGCGAAGGTAATGAAATTATCCGTGAGGCTAGCAAATGGAGTCCTGAACTGGCTGCTGCTTGTGAAGTATGGAAGGAGATCAAATTTGAATTCGAGGCAGTGGATATT</text:p>
          </table:table-cell>
          <table:table-cell table:number-columns-repeated="2"/>
        </table:table-row>
        <table:table-row table:style-name="ro1">
          <table:table-cell office:value-type="string">
            <text:p>Dysoxylum gaudichaudianum</text:p>
          </table:table-cell>
          <table:table-cell office:value-type="string">
            <text:p>AY128227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CCGCATATATTAAAACTTTCCAAGGTCCACCTCATGGCATCCAAGTTGAGAGAGATAAATTGAACAAGTATGGCCGTCCCCTATTGGGATGTACTATTAAACCAAAATTGGGGTTATCCGCTAAGAATTACGGTAGAGCAGTTTATGAATGTCTACGCGGTGGACTTGACTTTACCAAAGATGATGAGAACGTGAACTCCCAACCATTTATGCGTTGGCGAGACCGTTTCGTATTTTGTGCGGAAGCAATCTTTAAAGCACAAGCTGAAACAGGTGAAATCAAAGGTCATTACTTGAATGCTACTGCAGGTACATGCGAAGAAATGCTAAAAAGGGCTGTCTTTGCCAGAGAGTTGGGAGTTCCTATCATAATGCATGACTACTTAACAGGTGGATTCACCGCAAATACTAGCTTGGCTCATTATTGCCGAGATAATGGTCTACTTCTTCACATCCACCGTGCAATGCATGCAGTTATTGATAGACAGAAAAATCATGGTATGCACTTTCGTGTACTAGCTAAAGCTTTACGTCTGTCTGGTGGAGATCATGTTCACTCTGGTACAGTAGTAGGTAAACTTGAAGGGGAAAGAGAAATAACTTTGGGATTTGTTGATCAATTACGTGATGATTTTATTGAAAAAGATCGAAGCCGCGGGAATTATTTCACTCAAGATTGGGTCTCTATACCAGGTGTTCTGCCCGTGGCTTCCGGAGGTATTCACGTTTGGCATATGCCCGCTTTGACTGAAATCTTTGGAGATGATTCCGTACTACAATTCGGTGGAGGAACTTTAGGGCACCCTTGGGGAAATGCACCCGGCGCCGTAGCTAATCGAGTAGCTCTAGAAGCATGTGTAAAAGCTCGTAATGAAGGACGCGATCTTGCTAGCGAAGGTAATGAAATTATCCGTGAGGCTAGCAAATGGAGTCCTGAACTGGCTGCTGCTTGTGAAGTATGGAAGGAGATCAAATTTGAATTCGAGGCAGTGGATATT</text:p>
          </table:table-cell>
          <table:table-cell table:number-columns-repeated="2"/>
        </table:table-row>
        <table:table-row table:style-name="ro1">
          <table:table-cell office:value-type="string">
            <text:p>Dysoxylum pettigrewianum</text:p>
          </table:table-cell>
          <table:table-cell office:value-type="string">
            <text:p>FJ976130</text:p>
          </table:table-cell>
          <table:table-cell table:style-name="ce10"/>
          <table:table-cell office:value-type="string">
            <text:p>GATTATAAATTGACTTATTATACTCCTGAATATGTAACCAAAGATACNGATATCTTGGCAGCATTCCGAGTAACTCCTCAACCCGGAGTTCCGCCCGAGGAAGCAGGAGCTGCGGTAGCTGCGGAATCTTCTACTGGTACATGGACAACTGTGTGGACCGATGGGCTTACTAGCCTTGATCGTTACAAAGGACGATGCTACAACATTGAGCCCGTTGCTGGAGAAGAAAATCAATATATATGTTATGTAGCTTACCCTTTAGACCTTTTTGAAGAAGGTTCTGTTACTAACATGTTTACGTCCATTGTGGGTAATGTTTTTGGGTTCAAAGCCCTGCGCGCTCTACGTCTAGAGGATCTACGAATCCCTACCGCATATATTAAAACTTTCCAAGGTCCACCTCATGGCATCCAAGTTGAGAGAGATAAATTGAACAAGTATGGCCGTCCCCTATTGGGATGTACTATTAAACCTAAATTGGGGTTATCCGCTAAGAATTACGGTAGAGCAGTTTATGAATGTCTACGCGGTGGACTTGACTTTACCAAAGATGATGAGAACGTGAACTCCCAACCATTTATGCGTTGGCGAGACCGTTTCGTATTTTGTGCGGAAGCACTCTTTAAAGCACAAGCTGAAACAGGTGAAATCAAAGGTCATTACTTGAATGCTACTGCAGGTACATGCGAAGAAATGATGAAAAGGGCTGTCTTTGCCAGAGAGTTGGGAGTTCCTATCATAATGCATGACTACTTAACAGGTGGATTCACCGCAAATACTAGCTTGGCTCATTATTGCCGAGATAATGGTCTACTTCTTCACATCCATCCTGCAATGCATGCAGTTATTGATAGACAGAAAAATCATGGTATGCACNNNNNNNNNNNNNNNNNNGCTTTACGTCTGTCTGGTGGAGATCATGTTCACTCTGGTACAGAAGTAGGTAAACTTGAAGGGGAAAGAGAAATAACTTTGGGATTTGTTGATCAATTACGTGATGATTTTATTGAAAAAGATCGAAGCCGCGGGAATTTTTTCACTCAAGATTGGGTCTCTACACCAGGTGTTCTGCCCGTGGCTTCCGGAGGTATTCACGTTTGGCATATGCCCGCTTTGACTGAAATCTTTGGAGATGATTCCGTACTACAATTCGGTGGAGGAACTTTAGGACACCCTTGGGGAAATGCACCCGGCGCCGTAGCTAATCGAGTAGCTCTAGAAGCATGTGTAAAAGCTCGTAATGAAGGACGCGATCTTGCTAGCGAAGGTAATGAAATTATCCGTGAGGCTAGCAAATGGAGTCCTGAACTGGCTGCTGCTTGTGAAGTATGGAAGGAGATCAAATTTGAATTCGAGGCAGTGGATATTTTGGATCC</text:p>
          </table:table-cell>
          <table:table-cell table:number-columns-repeated="2"/>
        </table:table-row>
        <table:table-row table:style-name="ro1">
          <table:table-cell office:value-type="string">
            <text:p>Dysoxylum sp. SH-2010</text:p>
          </table:table-cell>
          <table:table-cell office:value-type="string">
            <text:p>AB586408</text:p>
          </table:table-cell>
          <table:table-cell table:style-name="ce10" office:value-type="string">
            <text:p>Isolate: T265</text:p>
          </table:table-cell>
          <table:table-cell office:value-type="string">
            <text:p>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CCGCATATATTAAAACTTTCCAAGGTCCACCTCATGGCATCCAAGTTGAGAGAGATAAATTGAACAAGTATGGCCGTCCCCTATTGGGATGTACTATTAAACCAAAATTGGGGTTATCCGCTAAGAATTACGGTAGAGCAGTTTATGAATGTCTACGCGGTGGACTTGACTTTACCAAAGATGATGAGAACGTGAACTCCCAACCATTTATGCGTTGGCGAGACCGTTTCGTATTTTGTGCGGAAGCAATCTTTAAAGCACAAGCTGAAACAGGTGAAATCAAAGGTCATTACTTGAATGCTACTGCAGGTACATGCGAAGAAATGCTAAAAAGGGCTGTCTTTGCCAGAGAGTTGGGAGTTCCTATCATAATGCATGACTACTTAACAGGTGGATTCACCGCAAATACTAGCTTGGCTCATTATTGCCGAGATAATGGTCTACTTCTTCACATCCACCGTGCAATGCATGCAGTTATTGATAGACAGAAAAATCATGGTATGCACTTTCGTGTACTAGCTAAAGCTTTACGTCTGTCTGGTGGAGATCATGTTCACTCTGGTACAGTAGTAGGTAAACTTGAAGGGGAAAGAGAAATAACTTTGGGATTTGTTGATCAATTACGTGATGATTTTATTGAAAAAGATCGAAGCCGCGGGAATTATTTCACTCAAGATTGGGTCTCTATACCAGGTGTTCTGCCCGTGGCTTCCGGAGGTATTCACGTTTGGCATATGCCCGCTTTGACTGAAATCTTTGGAGATGATTCCGTACTACAATTCGGTGGAGGAACTTTAGGGCACCCTTGGGGAAATGCACCCGGCGCCGTAGCTAATCGAGTAGCTCTAGAAGCATGTGTAAAAGCTCGTAATGAAGGACGCGATCTTGCTAGCGAAGGTAATGAAATTATCCGTGAGGCTAGCAAATGGAGCCCGGAA</text:p>
          </table:table-cell>
          <table:table-cell table:number-columns-repeated="2"/>
        </table:table-row>
        <table:table-row table:style-name="ro1">
          <table:table-cell office:value-type="string">
            <text:p>Ekebergia capensis</text:p>
          </table:table-cell>
          <table:table-cell office:value-type="string">
            <text:p>AJ402947</text:p>
          </table:table-cell>
          <table:table-cell table:style-name="ce10"/>
          <table:table-cell office:value-type="string">
            <text:p>CACCACAAACAGAAACTAAAGCAAGTGTTGGATTTAAAGCCGGTGTTAAAGATTATAAATTGACTTATTATACTCCTGACTATGTAACCAAAGATACTGATATCTTGGCAGCATTCCGAGTAACTCCTCAACCCGGAGTTCCGCCCGAGGAAGCAGGGGCTGCGGTAGCTGCGGAATCTTCTACTGGTACATGGACAACTGTATGGACCGATGGGCTTACTAGCCTTGATCGTTACAAAGGACGATGCTACAATATTGAGCCCGTTGCTGGAGAAGAAAATCAATATATATGTTATGTAGCTTACCCTTTAGACCTTTTTGAAGAAGGTTCTGTTACTAACATGTTTACGTCCATTGTGGGTAATGTATTTGGGTTCAAAGCCCTGCGCGCTCTACGTCTAGAGGATCTGCGAATCCCTCCCGCGTATTCTAAAACTTTCCAAGGCCCACCTCATGGCATCCAAGTTGAGAGAGATAAATTGAACAAGTATGGCCGTCCCCTATTGGGATGTACTATTAAACCTAAATTGGGGTTATCCGCTAAGAATTACGGTAGAGCAGTTTATGAATGTCTACGCGGTGGACTTGACTTTACCAAAGATGATGAGAACGTGAACTCCCAACCATTTATGCGTTGGCGAGACCGTTTCTTATTTTGTGCGGAAGCAATCTTTAAAGCACAAGCTGAGACAGGTGAAATCAAAGGTCATTACTTGAATGCTACTGCAGGTACATGCGAAGAAATGATAAAAAGGGCTGTCTTTGCCAGAGAGTTGGGAGTTCCTATCGTAATGCATGACTACTTAACAGGTGGATTCACCGCAAATACTAGCTTGGCTCATTATTGCCGAGATAATGGTCTACTTCTTCACATCCACCGTGCAATGCATGCAGTTATTGATAGACAGAAAAATCATGGTATGCACTTTCGTGTACTAGCTAAAGCTTTACGTCTGTCTGGTGGAGATCATATTCACGCTGGTACAGTAGTAGGTAAACTTGAAGGGGAAAGAGAAGTAACTTTGGGATTTGTTGATCAATTACGTGATGATGTTATTGAAAAAGATCGAAGCCGCGGGAATTATTTCACTCAAGATTGGGTCTCTATACCTGGTGTTCTGCCCGTGGCTTCCGGAGGTATTCACGTTTGGCATATGCCTGCTTTGACTGAAATCTTTGGAGATGATTCCGTACTACAATTCGGTGGAGGAACTTTAGGACACCCTTGGGGAAATGCACCCGGCGCCGTAGCTAATCGAGTAGCTCTAGAAGCATGTGTACAAGCTCGTAATGAAGGACGCGATCTTGCTAGCGAAGGTAATGAAATTATCCGTGAGGCTAGCAAATGGAGTCCTGAACTGGCTGCTGCTTGTGAAGTATGGAAGGAGATCAAATTTGAATTCGAAGCAATGGATACTTTGTAA</text:p>
          </table:table-cell>
          <table:table-cell table:number-columns-repeated="2"/>
        </table:table-row>
        <table:table-row table:style-name="ro1">
          <table:table-cell office:value-type="string">
            <text:p>Guarea costata</text:p>
          </table:table-cell>
          <table:table-cell office:value-type="string">
            <text:p>JQ625748</text:p>
          </table:table-cell>
          <table:table-cell table:style-name="ce10" office:value-type="string">
            <text:p>A110278</text:p>
          </table:table-cell>
          <table:table-cell office:value-type="string">
            <text:p>ACTCCTGACTATGTAACCAAAGATACTGATATCTTGGCAGCATTCCGAGTAACTCCTCAACCCGGAGTTCCGCCCGAGGAAGCAGGAGCTGCGGTAGCTGCGGAATCTTCTACTGGTACATGGACAACTGTGTGGACCGATGGGCTTACTAGCCTTGATCGTTACAAAGGACGATGCTACAACATTGAGCCCGTTGCTGGAGAAGAAAATCAATATATATGTTATGTAGCTTATCCTTTAGACCTTTTTGAAGAAGGTTCTGTTACTAACATGTTTACGTCCATTGTAGGTAATGTATTTGGGTTCAAAGCCCTGCGCGCTCTACGTCTAGAGGATCTACGAATCCCTACCGCATATATTAAAACTTTCCAAGGTCCACCTCATGGCATCCAAGTTGAGAGAGATAAATTGAACAAGTATGGCCGTCCCCTATTGGGATGTACTATTAAACCAAAATTGGGGTTATCCGCTAAGAATTACGGTAGAGCAGTTTATGAATGTCTACGCGGTGGACTTGACTTTACCAAAGATGATGAGAACGTGAACTCCCAACCATTTATGCGTTGGCGAGACCGTTTCGTATTTTGTGCGGAAGCACTCTTTAAAGCACAAGCTGAAACAGGTGAAATCAAAGGTCATAACTTGAATGCTACTGCAGGTACATGCGAAGAAATGCTTAAAAGGGCTGTCTTTGCCAGAGAATTGGGAGTTCCTATCGTAATGCATGACTACTTAACAGGTGGATTCACCGCAAATACTAGCTTGGCTCATTATTGCCGAGATAATGGTCTACTTCTTCACATCCACCGTGCAATGCATGCAGTTATTGATAGACAGAAAAATCATGGTATGCACTTTCGTGTACTAGCTAAAGCTTTACGTCTGTCTGGTGGAGATCATGTTCACTCTGGTACAGTAGTAGGTAAACTTGAAGGGGAAAGAGAAATAACTTTGGGATTTGTTGATCAATTACGTGATGATTTTATTGAAAAAGATCGAAGCCGCGGGAATTATTTCACTCAAGATTGGGTCTCTACACCAGGTGTTCTGCCCGTGGCTTCCGGAGGTATTCACGTTTGGCATATGCCCGCTTTGACTGAAATCTTTGGAGATGATTCCGTACTACAATTCGGTGGAGGAACTTTAGGACACCCTTGGGGAAATGCACCCGGCGCCGTAGCTAATCGAGTAGCTCTAGAAGCATGTGTAAAAGCTCGTAATGAAGGACGCGATCTTGCTAGCGAAGGTAATGAAATTATCCGTGAGGCTAGCAAATGGAGTCCTGAACTGGCTGCTGCGTGTGAAGTATGGAAGGAGATCAAA</text:p>
          </table:table-cell>
          <table:table-cell table:number-columns-repeated="2"/>
        </table:table-row>
        <table:table-row table:style-name="ro1">
          <table:table-cell office:value-type="string">
            <text:p>Guarea glabra</text:p>
          </table:table-cell>
          <table:table-cell office:value-type="string">
            <text:p>U39085</text:p>
          </table:table-cell>
          <table:table-cell table:style-name="ce10"/>
          <table:table-cell office:value-type="string">
            <text:p>AAGTGTTGGATTCAAAGCCGGTGTTAAAGATTATAAATTGACTTATTATACTCCTGACTATGTAACCAAAGATACTGATATCTTGGCAGCATTCCGAGTAACTCCTCAACCCGGAGTTCCGCCCGAGGAAGCAGGAGCTGCGGTAGCTGCGGAATCTTCTACTGGTACATGGACAACTGTGTGGACCGATGGGCTTACTAGCCTTGATCGTTACAAAGGACGATGCTACAACATTGAGCCCGTTGCTGGAGAAGAAAATCAATATATATGTTATGTAGCTTACCCTTTAGACCTTTTTGAAGAAGGTTCTGTTAATAACATGTTTACGTCCATTGTAGGTAATGTATTTGGGTTCAAAGCCCTGCGCGCTCTACGTCTAGAGGATCTACGAATCCCTACCGCATATATTAAAACTTTCCAAGGTCCACCTCATGGCATCCAAGTTGAGAGAGATAAATTGAACAAGTATGGCCGTCCCCTATTGGGATGTACTATTAAACCAAAATTGGGGTTATCCGCTAAGAATTACGGTAGAGCAGTTTATGAATGTCTACGCGGTGGACTTGACTTTACCAAAGATGATGAGAACGTGAACTCCCAACCATTTATGCGTTGGCGAGACCGTTTCGTATTTTGTGCGGAAGCACTCTTTAAAGCACAAGCTGAAACAGGTGAAATCAAAGGTCATTACTTGAATGCTACTGCAGGTACATGCGAAGAAATGCTAAAAAGGGCTGTCTTTGCCAGAGAGTTGGGAGTTCCTATCGTAATGCATGACTACTTAACAGGTGGATTCACCGCAAATACTAGCTTGGCTCATTATTGCCGAGATAATGGTCTACTTCTTCACATCCACCGTGCAATGCATGCAGTTATTGATAGACAGAAAAATCATGGTATGCACTTTCGTGTACTAGCTAAAGCTTTACGTCTGTCTGGTGGAGATCATGTTCACTCTGGTACAGTAGTAGGTAAACTTGAAGGGGAAAGAGAAATAACTTTGGGATTTGTTGATCAATTACGTGATGATTTTATTGAAAAAGATCGAAGCCGCGGGAATTATTTCACTCAAGATTGGGTCTCTATACCAGGTGTTCTGCCCGTGGCTTCCGGAGGTATTCACGTTTGGCATATGCCCGCTTTGACTGAAATCTTTGGAGATGATTCCGTACTACAATTCGGTGGAGGAACTTTAGGACACCCTTGGGGAAATGCACCCGGCGCCGTAGCTAATCGAGTAGCTCTAGAAGCATGTGTAAAAGCACGTAATGAAGGACGCGATCTTGCTAGCGAAGGTAATGAAATTATCCGTGAGGCTAGCAAATGGAGTCCTGAACTGGCTGCTGCTTGTGAAGTATGGAAGGAGATCAAATTTGAATTCGAGGCAGTGGATATTTTGGAT</text:p>
          </table:table-cell>
          <table:table-cell table:number-columns-repeated="2"/>
        </table:table-row>
        <table:table-row table:style-name="ro1">
          <table:table-cell office:value-type="string">
            <text:p>Guarea guidonia</text:p>
          </table:table-cell>
          <table:table-cell office:value-type="string">
            <text:p>JQ626153</text:p>
          </table:table-cell>
          <table:table-cell table:style-name="ce10" office:value-type="string">
            <text:p>P00610255</text:p>
          </table:table-cell>
          <table:table-cell office:value-type="string">
            <text:p>ACTCCTGACTATGTAACCAAAGATACTGATATCTTGGCAGCATTCCGAGTAACTCCTCAACCCGGAGTTCCGCCCGAGGAAGCAGGAGCTGCGGTAGCTGCGGAATCTTCTACTGGTACATGGACAACTGTGTGGACCGATGGGCTTACTAGCCTTGATCGTTACAAAGGACGATGCTACAACATTGAGCCCGTTGCTGGAGAAGAAAATCAATATATATGTTATGTAGCTTATCCTTTAGACCTTTTTGAAGAAGGTTCTGTTACTAACATGTTTACGTCCATTGTAGGTAATGTATTTGGGTTCAAAGCCCTGCGCGCTCTACGTCTAGAGGATCTACGAATCCCTACCGCATATATTAAAACTTTCCAAGGTCCACCTCATGGCATCCAAGTTGAGAGAGATAAATTGAACAAGTATGGCCGTCCCCTATTGGGATGTACTATTAAACCAAAATTGGGGTTATCCGCTAAGAATTACGGTAGAGCAGTTTATGAATGTCTACGCGGTGGACTTGACTTTACCAAAGATGATGAGAACGTGAACTCCCAACCATTTATGCGTTGGCGAGACCGTTTCGTATTTTGTGCGGAAGCACTCTTTAAAGCACAAGCTGAAACAGGTGAAATCAAAGGTCATTACTTGAATGCTACTGCAGGTACATGCGAAGAAATGCTAAAAAGGGCTGTCTTTGCCAGAGAGTTGGGAGTTCCTATCGTAATGCATGACTACTTAACAGGTGGATTCACCGCAAATACTAGCTTGGCTCATTATTGCCGAGATAATGGTCTACTTCTTCACATCCACCGTGCAATGCATGCAGTTATTGATAGACAGAAAAATCATGGTATGCACTTTCGTGTACTAGCTAAAGCTTTACGTCTGTCTGGTGGAGATCATGTTCACTCTGGTACAGTAGTAGGTAAACTTGAAGGGGAAAGAGAAATAACTTTGGGATTTGTTGATCAATTACGTGATGATTTTATTGAAAAAGATCGAAGCCGCGGGAATTATTTCACTCAAGATTGGGTCTCTACACCAGGTGTTCTGCCCGTGGCTTCCGGAGGTATTCACGTTTGGCATATGCCCGCTTTGACTGAAATCTTTGGAGATGATTCCGTACTACAATTCGGTGGAGGAACTTTAGGACACCCTTGGGGAAATGCACCCGGCGCCGTAGCTAATCGAGTAGCTCTAGAAGCATGTGTAAAAGCTCGTAATGAAGGACGCGATCTTGCTAGCGAAGGTAATGAAATTATCCGTGAGGCTAGCAAATGGAGTCCTGAACTGGCTGCTGCTTGTGAAGTATGGAAGGAGATCAAA</text:p>
          </table:table-cell>
          <table:table-cell table:number-columns-repeated="2"/>
        </table:table-row>
        <table:table-row table:style-name="ro1">
          <table:table-cell office:value-type="string">
            <text:p>Guarea silvatica</text:p>
          </table:table-cell>
          <table:table-cell office:value-type="string">
            <text:p>JQ626002</text:p>
          </table:table-cell>
          <table:table-cell table:style-name="ce10" office:value-type="string">
            <text:p>NH200415</text:p>
          </table:table-cell>
          <table:table-cell office:value-type="string">
            <text:p>ACTCCTGACTATGTAACCAAAGATACTGATATCTTGGCAGCATTCCGAGTAACTCCTCAACCCGGAGTTCCGCCCGAGGAAGCAGGAGCTGCGGTAGCTGCGGAATCTTCTACTGGTACATGGACAACTGTGTGGACCGATGGGCTTACTAGCCTTGATCGTTACAAAGGACGATGCTACAACATTGAGCCCGTTGCTGGAGAAGAAAATCAATATATATGTTATGTAGCTTATCCTTTAGACCTTTTTGAAGAAGGTTCTGTTACTAACATGTTTACGTCCATTGTGGGTAATGTATTTGGGTTCAAAGCCCTGCGCGCTCTACGTCTAGAGGATCTACGAATCCCTACCGCATATATTAAAACTTTCCAAGGTCCACCTCATGGCATCCAAGTTGAGAGAGATAAATTGAACAAGTATGGCCGTCCCCTATTGGGATGTACTATTAAACCAAAATTGGGGTTATCCGCTAAGAATTACGGTAGAGCAGTTTATGAATGTCTACGCGGTGGACTTGACTTTACCAAAGATGATGAGAACGTGAACTCCCAACCATTTATGCGTTGGCGAGACCGTTTCGTATTTTGTGCGGAAGCAATCTTTAAAGCACAAGCTGAAACAGGTGAAATCAAAGGTCATTACTTGAATGCTACTGCAGGTACATGCGAAGAAATGCTAAAAAGGGCTGTCTTTGCCAGAGAGTTGGGAGTTCCTATCATAATGCATGACTACTTAACAGGTGGATTCACCGCAAATACTAGCTTGGCTCATTATTGCCGAGATAATGGTCTACTTCTTCACATCCACCGTGCAATGCATGCAGTTATTGATAGACAGAAAAATCATGGTATGCACTTTCGTGTACTAGCTAAAGCTTTACGTCTGTCTGGTGGAGATCATGTTCACGCTGGTACAGTAGTAGGTAAACTTGAAGGGGAAAGAGAAATAACTTTGGGATTTGTTGATCAATTACGTGATGATTTTATTGAAAAAGATCGAAGCCGCGGGAATTATTTCACTCAAGATTGGGTCTCTATACCAGGTGTTCTGCCCGTGGCTTCCGGAGGTATTCACGTTTGGCATATGCCCGCTTTGACTGAAATCTTTGGAGATGATTCCGTACTACAATTCGGTGGAGGAACTTTAGGACACCCTTGGGGAAATGCACCCGGCGCCGTAGCTAATCGAGTAGCTCTAGAAGCATGTGTAAAAGCTCGTAATGAAGGACGCGATCTTGCTAGCGAAGGTAATGAAATTATCCGTGAGGCTAGCAAATGGAGTCCTGAACTGGCTGCTGCTTGTGAAGTATGGAAGGAGATCAAA</text:p>
          </table:table-cell>
          <table:table-cell table:number-columns-repeated="2"/>
        </table:table-row>
        <table:table-row table:style-name="ro1">
          <table:table-cell office:value-type="string">
            <text:p>Heckeldora staudtii</text:p>
          </table:table-cell>
          <table:table-cell office:value-type="string">
            <text:p>AJ402959</text:p>
          </table:table-cell>
          <table:table-cell table:style-name="ce10"/>
          <table:table-cell office:value-type="string">
            <text:p>ATGTCACCACAAACAGAAACTAAAGCAAGTGTGGGATTCAAAGCCGGTGTTAAAGATTATAAATTGACTTATTATACTCCTGACTATGTAACCAAAGATACTGATATCTTGGCAGCATTCCGAGTAACTCCTCAACCCGGAGTTCCGCCCGAGGAAGCAGGAGCTGCGGTAGCTGCGGAATCTTCTACTGGTACATGGACAACTGTGTGGACCGATGGGCTTACCAGCCTTGATCGTTACAAAGGACGATGCTACAACATTGAGCCCGTTGCTGGAGAAGAAAATCAATATATATGTTATGTAGCTTACCCTTTAGACCTTTTTGAAGAAGGTTCTGTTACTAACATGTTTACGTCCATTGTGGGTAATGTATTTGGGTTCAAAGCCCTGCGCGCTCTACGTCTAGAGGATCTACGAATCCCTACCGCATATATTAAAACTTTCCAAGGTCCACCTCATGGCATCCAAGTTGAGAGAGATAAATTGAACAAGTATGGCCGTCCCCTATTGGGATGTACTATTAAACCAAAATTGGGGTTATCCGCTAAGAATTACGGTAGAGCAGTTTATGAATGTCTACGCGGTGGACTTGACTTTACCAAAGATGATGAGAACGTGAACTCCCAACCATTTATGCGTTGGCGAGACCGTTTCGTATTTTGTGCGGAAGCAATCTTTAAAGCACAAGCTGAAACAGGTGAAATCAAAGTTCATTACTTGAATGCTACTGCAGGTACATGCGAAGAAATGCTAAAAAGGGCTGTCTTTGCCAGAGAGTTGGAAGTTCCTATCGTAATGCATGACTACTTAACAGGTGGATTCACCGCAAATACTAGCTTGGCTCATTATTGCCGAGATAATGTTCTACTTCTTCACATCCACCGTGCAATGCATGCAGTTATTGATAGACAGAAAAATCATGGTATGCACTTTCGTGTACTAGCTAAAGCTTTACGTCTGTCTGGTGGAGATCATGTTCACTCTGGTACAGTAGTAGGTAAACTTGAAGGGGAAAGAGAAATAACTTTGGGATTTGTTGATCAATTACGTGATGATTTTATTGAAAAAGATCGAAGCCGCGGGAATTATTTCACTCAAGATTGGGTCTCTATACCAGGTGTTCTGCCCGTGGCTTCCGGAGGTATTCACGTTTGGCATATGCCCGCTTTGACTGAAATCTTTGGAGATGATTCCGTACTACAATTCGGTGGAGGAACTTTAGGACACCCTTGGGGAAATGCACCCGGCGCCGTAGCTAATCGAGTAGCTGTAGAAGCATGTGTAAAAGCTCGTAATGAAGGACGCGATCTTGCTAGCGAAGGTAATGAAATTATCCGTGAGGCTAGCAAATGGAGTCCTGAACTGGCTGCTGCTTGTGAAGTATGGAAGGAGATCAAATTTGAATTCGAGGCAGTGGATATTTTGGAT</text:p>
          </table:table-cell>
          <table:table-cell table:number-columns-repeated="2"/>
        </table:table-row>
        <table:table-row table:style-name="ro1">
          <table:table-cell office:value-type="string">
            <text:p>Humbertioturraea sp. Bardot-Vaucoulon 160</text:p>
          </table:table-cell>
          <table:table-cell office:value-type="string">
            <text:p>DQ238058</text:p>
          </table:table-cell>
          <table:table-cell table:style-name="ce10"/>
          <table:table-cell office:value-type="string">
            <text:p>ATTGACTTATTATACTCCTGACTATGTAACCAAAGATACTGATATCTTGGCAGCATTCCGAGTAACTCCTCAACCCGGAGTTCCGCCCGAGGAAGCAGGAGCTGCGGTAGCTGCGGAATCTTCTACTGGTACATGGACAACTGTGTGGACCGATGGGCTTACTAGCCTTGATCGTTACAAAGGACGATGCTATAACATTGAGCCCGTTGCTGGAGAAGAAAATCAATATATATGTTATGTAGCTTATCCTTTAGACCTTTTTGAAGAAGGTTCTGTTACTAACATGTTTACGTCCATTGTGGGTAATGTATTTGGGTTCAAAGCCCTGCGCGCTCTACGTCTAGAGGATCTACGAATCCCTATCGCATATATTAAAACTTTCCAAGGTCCACCTCATGGTATCCAAGTTGAGAGAGATAAATTGAACAANTATGGCCGTCCCCTATTGGGATGTACTATTAAACCAAAATTGGGGTTATCCGCTAAGAATTACGGTAGAGCAGTTTATGAATGTCTACGCGGTGGACTTGACTTTACCAAAGATGATGAGAACGTGAACTCCCAACCATTTATGCGTTGGCGAGACCGTTTCGTATTTTGTGCGGAAGCAATCTTTAAAGCNCAAGCTGAAACAGGTGAAATCAAAGGTCATTACTTGAATGCTACTGCAGGTACATGCGAAGAAATGATAAAAAGGGCTGTCTTTGCCAGAGAGTTGGGAGTTCCTATCGTAATGCATGACTACTTAACAGGNGGATTCACCGCAAATACTAGCTTGGCTCATTATTGCCGAGATAATGGTCTACTTCTTCACATCCACCGTGCAATGCATGCAGTTATTGATAGACAGAAAAATCATGGTATGCACTTTCGTGTACTAGCTAAAGCTTTACGTCTGTCTGGTGGAGATCATGTTCACTCTGGTACAGTAGTAGGTAAACTTGAAGGGGAAAGAGAAATAACTTTGGGGTTTGTTGATCAATTACGCGATGATTTTATTGAAAAAGATCGAAGCCGCGGGAATTATTTCACTCAAGATTGGGTATCTATGCCAGGTGTTCTGCCCGTGGCTTCCGGAGGTATTCACGTTTGGCATATGCCCGCTTTGACTGAAATCTTTGGAGATGATTCCGTACTACAATTCGGTGGAGGAACTTTAGGACACCCTTGGGGAAATGCACCCGGCGCCGTAGCTAATCGAGTAGCTCTAGAAGCATGTGTACAAGCTCGTAATGAAGGACGCGATCTTGCTAGAGAAGGTAATGAAATTATCCGTGAGGCTAGCAAAT</text:p>
          </table:table-cell>
          <table:table-cell table:number-columns-repeated="2"/>
        </table:table-row>
        <table:table-row table:style-name="ro1">
          <table:table-cell office:value-type="string">
            <text:p>Khaya anthotheca</text:p>
          </table:table-cell>
          <table:table-cell office:value-type="string">
            <text:p>AJ402964</text:p>
          </table:table-cell>
          <table:table-cell table:style-name="ce10"/>
          <table:table-cell office:value-type="string">
            <text:p>ATGTCACCACAAACAGAGACTAAAGCAAGTGTTGGATTCAAAGCCGGTGTTAAAGATTATAAATTGACTTATTATACGCCAGACTATGTAACCAAAGATACTGATATCTTGGCAGCATTCCGAGTAACTCCTCAACCCGGAGTTCCGCCCGAGGAAGCAGGGGCTGCGGTAGCTGCGGAATCTTCTACTGGTACATGGACAACTGTGTGGACCGATGGGCTTACTAGCCTTGATCGTTACAAAGGACGATGCTACAACATTGAGCCAGTTGCTGGAGAAGAAAATCAATATATATGTTACGTAGCTTACCCTTTAGACCTTTTTGAAGAAGGTTCTGTTACTAACATGTTTACATCCATTGTGGGTAATGTATTTGGGTTCAAAGCCCTGCGCGCTCTACGTCTAGAGGATCTACGAATCCCTCCCGCGTATTCTAAAACTTTCCAAGGCCCGCCTCATGGCATCCAAGTTGAGAGAGATAAATTGAACAAGTATGGTCGTCCCCTATTGGGATGTACAATTAAACCTAAATTGGGGTTATCCGCTAAGAATTACGGTAGAGCTGTTTATGAATGTCTACGCGGTGGACTTGACTTTACCAAAGATGATGAGAACGTGAACTCCCAACCATTTATGCGTTGGAGAGACCGTTTCGTATTTTGTGCGGAAGCAATCTATAAAGCGCAAGCTGAAACAGGTGAAATCAAAGGGCATTACTTGAATGCTACTGCAGGTACATGCGAAGAAATGATAAAAAGGGCTGTCTTTGCCCGAGAATTGGGAGTTCCTATCGTAATGCATGACTACTTAACTGGGGGATTCACCGCAAATACTAGCTTGGCTCATTATTGCCGAGATAATGGTCTACTTCTTCACATCCACCGTGCAATGCATGCAGTTATTGATAGACAGAAGAATCATGGTATGCACTTTCGTGTACTAGCTAAAGCTTTACGTATGTCTGGTGGAGATCATATTCACGCTGGTACAGTAGTAGGTAAACTTGAAGGGGAAAGAGACATAACTTTGGGATTTGTTGATTTACTACGTGATGATTTTATTGAAAAAGATCGAAGCCGCGGTATTTATTTCACTCAAGATTGGGTCTCTCTACCAGGTGTTTTGCCCGTGGCTTCAGGAGGTATTCACGTTTGGCATATGCCTGCTTTGACCGAAATCTTTGGAGATGATTCCGTACTACAATTCGGTGGAGGAACGTTAGGACACCCTTGGGGAAATGCACCCGGCGCCGTAGCTAATCGAGTAGCTCTCGAAGCATGTGTACAAGCTCGTAATGAAGGACGCGATCTTGCTCGCGAAGGTAATGAAATTATCCGTGAGGCTAGCAAATGGAGTCCTGAACTGGCTGCTGCTTGTGAAGTATGGAAGGAGATCAAATTTGAATTCCCAGCAATGGATACTTTGTAA</text:p>
          </table:table-cell>
          <table:table-cell table:number-columns-repeated="2"/>
        </table:table-row>
        <table:table-row table:style-name="ro1">
          <table:table-cell office:value-type="string">
            <text:p>Khaya nyasica</text:p>
          </table:table-cell>
          <table:table-cell office:value-type="string">
            <text:p>FN599452</text:p>
          </table:table-cell>
          <table:table-cell table:style-name="ce10" office:value-type="string">
            <text:p>TFRI-20061803</text:p>
          </table:table-cell>
          <table:table-cell office:value-type="string">
            <text:p>GTTGGATTCAAAGCCGGTGTTAAAGATTATAAATTGACTTATTATACGCCTGACTATGTAACCAAAGATACTGATATCTTGGCAGCATTCCGAGTAACTCCTCAACCCGGAGTTCCGCCCGAGGAAGCAGGGGCTGCGGTAGCTGCGGAATCTTCTACTGGTACATGGACAACTGTGTGGACCGATGGGCTTACTAGCCTTGATCGTTACAAAGGACGATGCTACAACATTGAGCCAGTTGCTGGAGAAGAAAATCAATATATATGTTATGTAGCTTACCCTTTAGACCTTTTTGAAGAAGGTTCTGTTACTAACATGTTTACGTCCATTGTGGGTAATGTATTTGGGTTCAAAGCCCTGCGCGCTCTACGTCTAGAGGATCTACGAATCCCTCCCGCGTATTCTAAAACTTTCCAAGGCCCGCCTCATGGCATCCAAGTTGAGAGAGATAAATTGAACAAGTATGGTCGTCCCCTATTGGGATGTACAATTAAACCTAAATTGGGGTTATCCGCTAAGAATTACGGTAGAGCAGTTTATGAATGTCTACGCGGTGGACTTGACTTTACCAAAGATGATGAGAACGTGAACTCCCAACCATTTATGCGTTGGAGAGACCGTTTCATATTTTGTGCGGAAGCAATCTATAAAGCGCAAGCTGAAACAGGTGAAATCAAAGGGCATTACTTGAATGCTACTGCAGGTACATGCGAAGAAATGATAAAAAGGGCTGTCTTTGCCCGAGAGTTGGGAGTTCCTATCGTAATGCATGACTACTTAACTGGGGGATTCACCGCAAATACTAGCTTGGCTCATTATTGCCGAGATAATGGTCTACTTCTTCACATCCACCGTGCAATGCATGCAGTTATTGATAGACAGAAGAATCATGGTATGCACTTTCGTGTACTAGCTAAAGCTTTACGTATGTCTGGTGGAGATCATATTCACGCTGGTACAGTAGTAGGTAAACTTGAAGGGGAAAGAGACATAACTTTGGGATTTGTTGATTTACTACGTGATGATTTTATTGAAAAAGATCGAAGCCGCGGTATTTATTTCACTCAAGATTGGGTCTCTCTACCAGGTGTTTTGCCCGTGGCTTCAGGAGGTATTCACGTTTGGCATATGCCTGCTTTGACCGAAATCTTTGGAGATGATTCCGTACTACAATTCGGTGGAGGAACGTTAGGACACCCTTGGGGAAATGCACCCGGCGCCGTAGCTAATCGAGTAGCTCTCGAAGCATGTGTACAAGCTCGTAATGAAGGACGCGATCTTGCTCGCGAAGGTAATGAAATTATCCGTGAGGCTAGCAAATGGAGTCCTGAACTGGCTGCTGCTTGTGAAGTATGGAAGGAGATCAAATTTGAATT</text:p>
          </table:table-cell>
          <table:table-cell table:number-columns-repeated="2"/>
        </table:table-row>
        <table:table-row table:style-name="ro1">
          <table:table-cell office:value-type="string">
            <text:p>Lansium domesticum</text:p>
          </table:table-cell>
          <table:table-cell office:value-type="string">
            <text:p>AY128232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AGCTGCGGTAGCTGCGGAATCTTCTACTGGTACATGGACAACTGTGTGGACCGATGGGCTTACTAGTCTTGATCGTTACAAAGGACGATGCTACAACATTGAGCCCGTTGCTGGAGAAGAAAATCAATATATATGTTATGTAGCTTACCCTTTAGACCTTTTTGAAGAAGGTTCTGTTACTAACATGTTTACGTCCATTGTGGGTAATGTATTTGGGTTCAAAGCCCTGCGCGCTCTACGTCTAGAGGATCTACGAATCCCTACCGCATATATTAAAACTTTCCAAGGTCCACCTCATGGGATCCAAGTTGAGAGAGATAAATTGAACAAGTATGGCCGTCCCCTATTGGGATGTACTATTAAACCAAAATTGGGGTTATCCGCTAAGAATTACGGTAGAGCTGTTTATGAATGTCTACGCGGTGGACTTGACTTTACCAAAGATGATGAGAACGTGAACTCCCAACCATTTATGCGTTGGCGAGACCGTTTCGTATTTTGTGCGGAAGCACTCTTTAAAGCACAAGCTGAAACAGGTGAAATCAAAGGTCATTACTTGAATGCTACTGCAGGTACATGCGAAGAAATGCTAAAAAGGGCTGTCTTTGCCAGAGAGTTGGGAGTTCCTATCGTAATGCATGACTACTTAACAGGTGGATTCACCGCAAATACTAGCTTGGCTCATTATTGCCGAGATAATGGTCTACTTCTTCACATCCACCGTGCAATGCATGCAGTTATTGATAGACAGAAAAATCATGGTATGCACTTTCGTGTACTAGCTAAAGCTTTACGTCTGTCTGGTGGAGATCATGTTCACGCTGGTACAGTAGTAGGTAAACTTGAAGGGGAAAGAGACATAACTTTGGGATTTGTTGATCAATTACGTGATGATTTTATTGAAAAAGATCGAAGCCGCGGGAATTATTTCACTCAAGATTGGGTCTCTATACCAGGTGTTTTGCCCGTGGCTTCCGGAGGTATTCACGTTTGGCATATGCCCGCTTTGACTGAAATCTTTGGAGATGATTCCGTACTACAATTCGGTGGAGGAACTTTAGGACACCCTTGGGGAAATGCACCCGGCGCCGTAGCTAATCGAGTAGCTCTAGAAGCATGTGTAAAAGCTCGTAATGAAGGACGCGATCTTGCTAGCGAAGGTAATGAAATTATCCGTGAGGCTAGCAAATGGAGTCCTGAACTGGCTGCTGCTTGTGAAGTATGGAAGGAGATCAAATTTGAATTCGAGGCAGTGGATATT</text:p>
          </table:table-cell>
          <table:table-cell table:number-columns-repeated="2"/>
        </table:table-row>
        <table:table-row table:style-name="ro1">
          <table:table-cell office:value-type="string">
            <text:p>Lepidotrichilia volkensii</text:p>
          </table:table-cell>
          <table:table-cell office:value-type="string">
            <text:p>DQ238061</text:p>
          </table:table-cell>
          <table:table-cell table:style-name="ce10"/>
          <table:table-cell office:value-type="string">
            <text:p>ATTCAAAGCCGGTGTTAAAGATTATAAATTGACTTATTATACTCCTGACTATGTAACCAAAGATACTGATATCTTGGCAGCATTCCGAGTAACTCCGCAACCCGGAGTTCCGCCCGAGGAAGCAGGAGCTGCGGTAGCTGCGGAATCTTCTACGGGTACATGGACAACTGTGTGGACCGATGGGCTTACTAGCCTTGATCGTTACAAAGGACGATGCTACAACATTGAGCCCGTTCCTGGAGAAGAAAATCAATATATATGTTATGTAGCTTACCCTTTAGACCTTTTTGAAGAAGGTTCTGTTACTAACATGTTTACGTCCATTGTGGGTAATGTATTTGGGTTCAAAGCCCTGCGCGCTCTACGTCTAGAGGATCTACGAATCCCTATCGCATATATTAAAACTTTCGAAGGTCCACCTCATGGCATCCAAGTTGAGAGAGATAAATTGAACAAGTATGGCCGTCCCCTATTGGGATGTACTATTAAACCAAAATTGGGGTTATCCGCTAAGAATTACGGTAGAGCAGTTTATGAATGTCTACGCGGTGGACTTGACTTTACCAAAGATGATGAGAACGTGAACTCCCAACCATTTATGCGTTGGCGAGACCGTTTCGTATTTTGTGCGGAAGCACTCTTTAAAGCACAAGCTGAAACAGGTGAAATCAAAGGTCATTACTTGAATGCTACTGCAGGTACATGCGAAGAAATGCTAAAAAGGGCTGCNTTTGCCAGAGAGTTGGGAGTTCCTATCGTAATGCATGACTACTTAACAGGTGGATTCACCGCAAATACTAGCTTGGCTCATTATTGCCGAGATAATGGTCTACTTCTTCACATCCACCGTGCAATGCATGCAGTTATTGATAGACAGAAAAATCATGGTATGCACTTTCGTGTACTAGCTAAAGCTTTACGTCTGTCTGGGGGAGATCATGTTCACGCTGGTACAGTAGTAGGTAAACTTGAAGGGGAAAGAGAAATCACTTTGGGATTTGTTGATCAATTACGTGATGATTTTATTGAAAAAGATCGAAGCCGCGGGATTTATTTCACTCAAGATTGGGTCTCTATNCCAGGTGTTCTGCCCGTGGCTTCCGGAGGTATTCACGTTTGGCATATGCCCGCTTTGACTGAAATCTTTGGAGATGATTCCGTACTACAATTCGGTGGAGGAACTTTAGGNCACCCTTGGGGANNNNNNNNNNNNNNNGTAGCTAATCGAGTAGCTCTAGAAGCATNNNNNNNNNNNNNNAATGAAGGACGCGATCTTGCTNGNGAAGGTAATGAAAT</text:p>
          </table:table-cell>
          <table:table-cell table:number-columns-repeated="2"/>
        </table:table-row>
        <table:table-row table:style-name="ro1">
          <table:table-cell office:value-type="string">
            <text:p>Lovoa swynnertonii</text:p>
          </table:table-cell>
          <table:table-cell office:value-type="string">
            <text:p>AY128233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GGCTGCGGTAGCTGCGGAATCTTCTACTGGTACATGGACAACTGTGTGGACCGATGGGCTTACTAGCCTTGATCGTTACAAAGGACGATGCTACAACATTGAGCCAGTTGCTGGAGAAGAAAATCAATATATATGTTATGTAGCTTACCCTTTAGACCTTTTTGAAGAAGGTTCTGTTACTAACATGTTTACGTCCATTGTGGGTAATGTATTTGGGTTCAAAGCCCTGCGCGCTCTACGTCTAGAGGATCTACGAATCCCTCCCGCGTATTCTAAAACTTTCCAAGGCCCGCCTCATGGCATCCAAGTTGAGAGAGATAAATTGAACAAGTATGGTCGTCCCCTATTGGGATGTACTATTAAACCTAAATTGGGGTTATCCGCTAAGAATTACGGTAGAGCAGTTTATGAATGTCTACGCGGTGGACTTGACTTTACCAAAGATGATGAGAACGTGAACTCCCAACCATTTATGCGTTGGAGAGACCGTTTCCTATTTTGTGCGGAAGCACTCTATAAAGCGCAAGCTGAAACAGGTGAAATCAAAGGGCATTACTTGAATGCTACTGCAGGTACATGCGAAGAAATGATAAAAAGGGCTGTCTTTGCCAGAGAGTTGGGAGTTCCTATCGTAATGCATGACTACTTAACTGGGGGATTCACCGCAAATACTAGCTTGGCTCATTATTGCCGAGATAATGGTCTACTTCTTCACATCCACCGTGCAATGCATGCAGTTATTGATAGACAGAAGAATCATGGTATGCACTTTCGTGTACTAGCTAAAGCTTTACGTATGTCTGGTGGAGATCATATTCACGCTGGTACAGTAGTAGGTAAACTTGAAGGGGAAAGAGACATAACTTTGGGATTTGTTGATTTACTACGTGATGATTTTATTGAAAAAGATCGAAGCCGCGGTATTTATTTCACTCAAGATTGGGTCTCTCTACCAGGTGTTATACCCGTGGCTTCAGGAGGTATTCACGTTTGGCATATGCCTGCTTTGACCGAAATCTTTGGAGATGATTCCGTACTACAATTCGGTGGAGGAACGTTAGGACACCCTTGGGGAAATGCACCCGGCGCCGTAGCTAATCGAGTAGCTCTCGAAGCATGTGTACAAGCTCGTAATGAAGGACGCGATCTTGCTCGCGAAGGTAATGAAATTATCCGTGAGGCTAGCAAATGGAGTCCTGAACTGGCTGCTGCTTGTGAAGTATGGAAGGAGATCAAATTTGAATTCCCAGCAATGGATA</text:p>
          </table:table-cell>
          <table:table-cell table:number-columns-repeated="2"/>
        </table:table-row>
        <table:table-row table:style-name="ro1">
          <table:table-cell office:value-type="string">
            <text:p>Malleastrum mandenense</text:p>
          </table:table-cell>
          <table:table-cell office:value-type="string">
            <text:p>DQ238062</text:p>
          </table:table-cell>
          <table:table-cell table:style-name="ce10"/>
          <table:table-cell office:value-type="string">
            <text:p>CTTATTATACTCCTGACTATGTAACCAAAGATACTGATATCTTGGCAGCATTCCGAGTAACTCCTCAACCCGGAGTTCCGCCCGAGGAAGCAGGAGCTGCGGTAGCTGCGGAATCTTCTACGGGTACATGGACAACTGTGTGGACCGATGGGCTTACTAGCCTTGATCGTTACAAAGGACGATGCTACAACATTGAGCCCGTTCCTGGAGAAGAAAATCAATATATATGTTATGTAGCTTACCCTTTAGACCTTTTTGAAGAAGGTTCTGTTACTAACATGTTTACGTCCATTGTGGGTAATGTATTTGGGTTCAAAGCCCTGCGCGCTCTACGTCTAGAGGATCTACGAATCCCTATCGCATATATTAAAACTTTCCAAGGTCCACCTCATGGCATCCAAGTTGAGAGAGATAAATTGAACAAGTATGGCCGTCCCCTATTGGGATGTACTATTAAACCAAAATTGGGGTTATCCGCTAAGAATTACGGTAGAGCAGTTTATGAATGNCTACGCGGTGGACTTGACTTTACNAAAGATGATGAGAACGTGAACTCCCAACCATTTATGCGTTGCGAAGACCGTTTCGTATTTTGTGGCGAAGCACTCTTTAAAGCACAAGCTGAAACAGGTGAACTCAAAGGTCATTACTTGAATGCTACTGCAGGTACATGCGAAGAAATGATAAAAAGGGCTGTCTTTGCCAGAGAGTTGGGAGTTCCTATCGTAATGCATGACTACTTAACAGGTGGATTCACCGCAAATACTACCTTGGCTCATTATTGCCGAGATAATGGTCTACTTCTTCACATCCACCGTGCAATGCATGCAGTTATTGATAGACAGAAAAATCATGGTATGCACTTTCGTGTACTAGCTAAAGCTTTACGTCTGTCTGGGGGAGATCATGTTCACTCTGGTACAGTAGTAGGTAAACTTGAAGGGGAAAGAGAAATAACTTTGGGATTTGTTGATCAATTACGTGATGATTTTATTGAAAAAGATCGAAGCCGCGGGAATTATTTCACTCAAGATTGGGTCTCTATGCCAGGTGTTCTGCCCGTGGCTTCCGGAGGTATTCACGTTTGGCATATGCCCGCTTTGACTGAAATCTTTGGAGATGATTCCGTACTACAATTCGGTGGAGGAACTTTAGGACACCCTTGGGGAAATGCACCCGGCGCCGTAGCTAATCGAGTAGCTCTAGAAGCATGTGTACAAGCTCGTAATGAAGGACGCGATCTTGCTAGAGAAGGTAATGAAATTATCCGTGAGGCTAGCA</text:p>
          </table:table-cell>
          <table:table-cell/>
          <table:table-cell table:style-name="ce31"/>
        </table:table-row>
        <table:table-row table:style-name="ro1">
          <table:table-cell office:value-type="string">
            <text:p>Melia azedarach</text:p>
          </table:table-cell>
          <table:table-cell office:value-type="string">
            <text:p>AY128234</text:p>
          </table:table-cell>
          <table:table-cell table:style-name="ce10"/>
          <table:table-cell office:value-type="string">
            <text:p>ATTCAAAGCCGGTGTTAAAGATTATAAATTGACTTATTATACTCCTGAGTATCCAACCAAAGATACTGATATCTTGGCAGCATTCCGAGTAACTCCTCAACCCGGAGTTCCGCCCGAGGAAGCAGGGGCTGCGGTAGCTGCGGAATCTTCTACTGGTACATGGACAACCGTGTGGACCGATGGGCTTACTAGCCTTGATCGTTACAAAGGACGATGCTACAACATTGAGCCCGTTGCTGGAGAAGAAAATCAATATATATGTTATGTAGCTTACCCTTTAGACCTTTTTGAAGAAGGTTCTGTTACTAACATGTTTACGTCCATTGTGGGTAATGTATTTGGGTTCAAAGCCCTGCGTGCTCTACGTCTAGAGGATCTACGAATCCCTCCCGCGTATTCTAAAACTTTCCAAGGACCACCTCACGGGATCCAAGTTGAAAGAGATAAATTGAACAAGTATGGTCGTCCTCTATTGGGATGTACTATTAAACCAAAATTGGGGTTATCCGCTAAGAATTACGGTAGAGCTGTTTATGAATGTCTACGCGGTGGACTTGACTTTACCAAAGATGATGAGAACGTGAATTCCCAACCATTTATGCGTTGGAGAGACCGTTTCTTATTTTGTGCAGAAGCACTCTATAAAGCGCAAGCTGAAACAGGTGAAATCAAAGGTCATTACTTGAATGCTACTGCAGGTACATGCGAAGAAATGATAAAAAGGGCTGTCTTTGCCAGAGAGTTGGGAGTTCCGATCGTAATGCATGACTACTTAACAGGCGGATTCACCGCAAATACAACTTTGGCTCATTATTGCCGAGATAATGGTCTACTTCTTCACATCCACCGTGCAATGCATGCAGTTATTGATAGACAGAAGAATCATGGTATGCACTTTCGTGTACTAGCTAAAGCTTTACGTATGTCTGGTGGAGATCATATTCACGCTGGTACAGTAGTAGGTAAACTTGAAGGGGAAAGGGACATAACTTTGGGATTTGTTGATTTATTACGTGATGATTTTGTTGAAAAAGATCGAAGCCGCGGTATTTATTTTACTCAAGATTGGGTCTCTCTACCAGGTGTTCTGCCCGTGGCTTCAGGAGGTATTCACGTTTGGCATATGCCTGCTTTGACTGAAATCTTTGGAGATGATTCCGTACTACAATTCGGTGGAGGAACTTTAGGACACCCTTGGGGAAATGCACCCGGCGCTGTAGCTAATCGAGTAGCTCTAGAAGCATGTGTACAAGCTCGTAATGAAGGACGCGATCTTGCTCGCGAAGGTAATGAAATTATCCGTGAGGCTAGCAAATGGAGTCCTGAACTGGCTGCTGCTTGTGAAGTATGGAAGGAGATAAAATTTGAATTCGAAGCAATGGATACT</text:p>
          </table:table-cell>
          <table:table-cell table:number-columns-repeated="2"/>
        </table:table-row>
        <table:table-row table:style-name="ro1">
          <table:table-cell office:value-type="string">
            <text:p>Melia dubia</text:p>
          </table:table-cell>
          <table:table-cell office:value-type="string">
            <text:p>U38859</text:p>
          </table:table-cell>
          <table:table-cell table:style-name="ce10"/>
          <table:table-cell office:value-type="string">
            <text:p>ACTAAAGCAAGTGTTGGATTCGAAGCAGGTGTTAAAGTTCATAAATTGACTTATTATACTCCTGAGTATCCAACCAAAGATACTGATATCTTGGCAGCATTCCGAGTAACTCCTCAACCCGGAGTTCCGCCCGAGGAAGCAGGGGCTGCGGTAGCTGCGGAATCTTCTACTGGTACATGGACAACCGTGTGGACCGATGGGCTTACTAGCCTTGATCGTTACAAAGGACGATGCTACAACATTGAGCCCGTTGCTGGAGAAGAAAATCAATATATATGTTATGTAGCTTACCCTTTAGACCTTTTTGAAGAAGGTTCTGTTACTAACATGTTTACGTCCATTGTGGGTAATGTATTTGGGTTCAAAGCCCTGCGTGCTCTACGTCTAGAGGATCTACGAATCCCTCCCGCGTATTCTAAAACTTTCCAAGGACCACNTCACGGGATCCAAGTTGRAAGAGATAAATTGAAGAAGTATGGTCGTCCTCTATTGGGATGTACTATTAAACCAAAATTGGGGTTATCCGCTAAGAATTACGGTAGAGCTGTTTATGAATGTCTACGCGGTGGACTTGACTTTACCAAAGATGATGAGAACGTGAATTCCCAACCATTTATGCGTTGGAGAGATTGTTTCTTATTTTGTGCAGAAGCACTCTATAAAGCGCAAGCTGAAACAGGTGAAATCAAAGGTCATTACTTGAATGCTACTGCAGGTACATGCGAAGAAATGATAAAAAGGGCTGTSTTTGCCAGAGAGTTGGGAGTTCCGATCGTAATGCATGACTACTTAACAGGGGGATTCANNGGAAATACNANCTTGGCTCATTATTGCCGAGATAATGGTCTACTTCTTCACATCCACCGTGCAATGCATGCAGTTATTGATAGACAGAAGAATCATCGTATGCACTTTCGGGTACTCASTAAAGCCTTACGTATGTCTGGVGGAGATCATATTCACGCTGGTACAGTAGTAGGTAAACTTGAAGGGGAAAGGGACATAACTTTGGGATTTRTTGATTTATTACGTGATGATTTTGTTGAAAAAGATCGAAGCCGCGGTATTTATTTTACTCAAGATTGGGTCTCTCTACCAGGTGTTCTGCCCGTGGCTTCAGGAGGTATTCACGTTTGGCATATGCNTCATTTGACTGANATCTTTAGAGATGATTCNGTACTACAATTCGGTGGAGGAACTTTAGNACANCCTTGGGNAAATGCACCCGGNNCTGTAGCTAATCAAGTANCTCTAGAAGNANGTNNANAAGCTCGTAATGAAGGACGAGATCTTGCTCGCGAAGGTAATGAAATTATCCGTGAGGCTAGCAAATGGAGTCCTGAACTGGCTGCTGCTTGTGAAGTATGGAAGGAGATAAAANNAGAATACGAAGCAANAGANACNNAGAA</text:p>
          </table:table-cell>
          <table:table-cell table:number-columns-repeated="2"/>
        </table:table-row>
        <table:table-row table:style-name="ro1">
          <table:table-cell office:value-type="string">
            <text:p>Melia sp. SH-2010</text:p>
          </table:table-cell>
          <table:table-cell office:value-type="string">
            <text:p>AB586409</text:p>
          </table:table-cell>
          <table:table-cell table:style-name="ce10" office:value-type="string">
            <text:p>Isolate: A333</text:p>
          </table:table-cell>
          <table:table-cell office:value-type="string">
            <text:p>TCACCACAAACAGAGACTAAAGCAAGTGTTGGATTCAAAGCCGGTGTTAAAGATTATAAATTGACTTATTATACTCCTGAGTATCCAACCAAAGATACTGATATCTTGGCAGCATTCCGAGTAACTCCTCAACCCGGAGTTCCGCCCGAGGAAGCAGGGGCTGCGGTAGCTGCGGAATCTTCTACTGGTACATGGACAACCGTGTGGACCGATGGGCTTACTAGCCTTGATCGTTACAAAGGACGATGCTACAACATTGAGCCCGTTGCTGGAGAAGAAAATCAATATATATGTTATGTAGCTTACCCTTTAGACCTTTTTGAAGAAGGTTCTGTTACTAACATGTTTACGTCCATTGTGGGTAATGTATTTGGGTTCAAAGCCCTGCGTGCTCTACGTCTAGAGGATCTACGAATCCCTCCCGCGTATTCTAAAACTTTCCAAGGACCACCTCACGGGATCCAAGTTGAAAGAGATAAATTGAACAAGTATGGTCGTCCTCTATTGGGATGTACTATTAAACCAAAATTGGGGTTATCCGCTAAGAATTACGGTAGAGCTGTTTATGAATGTCTACGCGGTGGACTTGACTTTACCAAAGATGATGAGAACGTGAATTCCCAACCATTTATGCGTTGGAGAGACCGTTTCTTATTTTGTGCAGAAGCACTCTATAAAGCGCAAGCTGAAACAGGTGAAATCAAAGGTCATTACTTGAATGCTACTGCAGGTACATGCGAAGAAATGATAAAAAGGGCTGTCTTTGCCAGAGAGTTGGGAGTTCCGATCGTAATGCATGACTACTTAACAGGCGGATTCACCGCAAATACAAGTTTGGCTCATTATTGCCGAGATAATGGTCTACTTCTTCACATCCACCGTGCAATGCATGCAGTTATTGATAGACAGAAGAATCATGGTATGCACTTTCGTGTACTAGCTAAAGCTTTACGTATGTCTGGTGGAGATCATATTCACGCTGGTACAGTAGTAGGTAAACTTGAAGGGGAAAGGGACATAACTTTGGGATTTGTTGATTTATTACGTGATGATTTTGTTGAAAAAGATCGAAGCCGCGGTATTTATTTTACTCAAGATTGGGTCTCTCTACCAGGTGTTCTGCCCGTGGCTTCAGGAGGTATTCACGTTTGGCATATGCCTGCTTTGACTGAAATCTTTGGAGATGATTCCGTACTACAATTCGGTGGAGGAACTTTAGGACACCCTTGGGGAAATGCACCCGGCGCTGTAGCTAATCGAGTAGCTCTAGAAGCATGTGTACAAGCTCGTAATGAAGGACGCGATCTTGCTCGCGAAGGTAATGAAATTATCCGTGAGGCTAGCAAATGGAGCCCGGA</text:p>
          </table:table-cell>
          <table:table-cell table:number-columns-repeated="2"/>
        </table:table-row>
        <table:table-row table:style-name="ro1">
          <table:table-cell office:value-type="string">
            <text:p>Meliaceae sp. NBGB 19514782</text:p>
          </table:table-cell>
          <table:table-cell office:value-type="string">
            <text:p>EU042974</text:p>
          </table:table-cell>
          <table:table-cell table:style-name="ce10"/>
          <table:table-cell office:value-type="string">
            <text:p>TGTCACCACAAACAGAAACTAAAGCAAGTGTTGGATTCAAAGCCGGTGTTAAAGATTATAAATTGACTTATTATACTCCTGACTATGTAACCAAAGATACTGATATCTTGGCAGCATTCCGAGTAACTCCTCAACCCGGAGTTCCGCCCGAGGAAGCAGGAGCTGCGGTAGCTGCGGAATCTTCTACTGGTACATGGACAACTGTGTGGACCGATGGGCTTACTAGCCTTGATCGTTACAAAGGACGATGCTACGACATTGAGCCCGTTGCTGGAGAAGAAAATCAATATATATGTTATGTAGCTTACCCTTTAGACCTTTTTGAAGAAGGTTCTGTTACTAACATGTTTACGTCCATTGTGGGTAATGTATTTGGGTTCAAAGCCCTGCGCGCTCTACGTCTAGAGGATCTACGAATCCCTATCGCATATATTAAAACTTTCCAAGGTCCACCTCATGGCATCCAAGTTGAGAGAGATAAATTGAACAAGTATGGCCGTCCCCTATTGGGATGTACTATTAAACCAAAATTGGGGTTATCCGCTAAGAATTACGGTAGAGCAGTTTATGAATGTCTACGCGGTGGACTTGACTTTACCAAAGATGATGAGAACGTGAACTCCCAACCATTTATGCGTTGGCGAGACCGTTTCTTATTTTGTGCGGAAGCACTCTTTAAAGCACAAGCTGAAACAGGTGAAATCAAAGGTCATTACTTGAATGCTACTGCAGGTACATGCGAAGAAATGCTAAAAAGGGCTATCTTTGCCAGAGAGTTGGGAGTTCCTATCGTAATGCATGACTACTTAACAGGTGGATTCACCGCAAATACTAGCTTGGCTCATTATTGCCGAGATAATGGTCTACTTCTTCACATCCACCGTGCAATGCATGCAGTTATTGATAGACAGAAAAATCATGGTATGCACTTTCGTGTACTAGCTAAAGCTTTACGTCTGTCTGGTGGAGATCATGTTCACGCTGGTACAGTAGTAGGTAAACTTGAAGGGGAAAGAGAAATAACTTTGGGATTTGTTGATCAATTACGTGATGATTTTATTGAAAAAGATCGAAGCCGCGGAAATTATTTCACTCAAGATTGGGTCTCTATGCCAGGTGTTCTGCCCGTGGCTTCCGGAGGTATTCACGTTTGGCATATGCCCGCTTTGACTGAAATCTTTGGAGATGATTCCGTACTACAATTCGGTGGAGGAACTTTAGGACACCCTTGGGGAAATGCACCCGGCGCCGTAGCTAATCGAGTAGCTCTAGAAGCATGTGTACAAGCTCGTAATGAAGGACGCGATCTTGCTAGAGAAGGTAATGAAATTATCCGTGAGGCTAGCAAATGGAGTCCTGAACTGGCTGCTGCTTGTGAAGTATGGAAGGCGATCAAATTTGAATTCGCCGCAGTGGATACTTTGGATTAA</text:p>
          </table:table-cell>
          <table:table-cell table:number-columns-repeated="2"/>
        </table:table-row>
        <table:table-row table:style-name="ro1">
          <table:table-cell office:value-type="string">
            <text:p>Munronia pinnata</text:p>
          </table:table-cell>
          <table:table-cell office:value-type="string">
            <text:p>AY128237</text:p>
          </table:table-cell>
          <table:table-cell table:style-name="ce10" office:value-type="string">
            <text:p>Chase2858</text:p>
          </table:table-cell>
          <table:table-cell office:value-type="string">
            <text:p>ATTCAAAGCCGGTGTTAAAGATTATAAATTGACTTATTAT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CCTACGAATACCTATCGCATATATTAAAACTTTCCAAGGTCCACCTCATGGCATCCAAGTTGAAAGAGATAAATTGAACAAGTATGGCCGTCCCCTATTGGGATGTACTATTAAACCAAAATTGGGGTTATCCGCTAAGAATTACGGTAGAGCTGTTTATGAATGTCTACGCGGTGGACTTGACTTTACCAAAGATGATGAGAACGTGAACTCCCAACCATTTATGCGTTGGCGAGACCGTTTCGTATTTTGTGCGGAAGCTATCTTTAAAGCACAAGCTGAAACAGGTGAAATCAAAGGTCATTACTTGAATGCTACTGCAGGTACATGCGAAGAAATGATAAAAAGGGCTGTCTTTGCCAGAGAGTTGGGAGTTCCTATCGTAATGCATGACTACTTAACAGGTGGATTCACCGCAAATACTAGCTTGGCTCATTATTGCCGAGATAATGGTCTACTTCTTCACATCCACCGTGCAATGCATGCAGTTATTGATAGACAGAAAAATCATGGTATGCACTTTCGTGTACTAGCTAAAGCTTTACGTCTATCTGGTGGAGATCATGTTCACTCTGGTACAGTAGTAGGTAAACTTGAAGGGGAAAGAGAGATAACTTTGGGATTTGTTGATCAATTACGTGATGATTTTGTTGAAAAAGATCGAAGCCGCGGGAATTATTTCACTCAAGATTGGGTCTCTTTGCCAGGTGTTCTGCCCGTGGCTTCCGGAGGTATTCACGTTTGGCATATGCCCGCTTTGACTGAAATCTTTGGAGATGATTCCGTACTACAATTCGGTGGAGGAACTTTAGGACACCCTTGGGGAAATGCACCCGGCGCCGTAGCTAATCGAGTAGCTCTAGAAGCATGTGTACAAGCTCGTAATGAAGGACGCGATCTTGCTAGAGAGGGTAATGAAATTATCCGTGAGGCTAGCAAATGGAGTCCTGAACTGGCTGCTGCTTGTGAAGTCTGGAAGGCGATCAAATTTGAATTCGACGCAGTGGATACT</text:p>
          </table:table-cell>
          <table:table-cell table:number-columns-repeated="2"/>
        </table:table-row>
        <table:table-row table:style-name="ro1">
          <table:table-cell office:value-type="string">
            <text:p>Naregamia alata</text:p>
          </table:table-cell>
          <table:table-cell office:value-type="string">
            <text:p>DQ238059</text:p>
          </table:table-cell>
          <table:table-cell table:style-name="ce10"/>
          <table:table-cell office:value-type="string">
            <text:p>ATTCAAAGCCGGTGTTAAAGATTATAAATTGACTTATTATACTCCTGATTATGTAACCAAAGATACTGATATCTTGGCAGCATTCCGAGTAACTCCTCAACCCGGAGTTCCGCCCGAGGAAGCAGGAGCTGCGGTAGCTGCGGAATCTTCTACTGGTACATGGACAACTGTGTGGACCGATGGGCTTACTAGCCTTGATCGTTACAAAGGACGATGCTATAACATTGAGCCCGTTGCTGGAGAAGAAAATCAATATATATGTTATGTAGCTTATCCTTTAGACCTTTTTGAAGAAGGTTCTGTTACTAACATGTTTACGTCCATTGTGGGTAATGTATTTGGGTTCAAAGCCCTGCGCGCTCTACGTCTAGAGGATCTACGAATCCCTATCGCATATATTAAAACTTTCCAAGGTCCACCTCATGGCATCCAAGTTGAGAGAGATAAATTGAACAAATATGGCCGTCCCCTATTGGGATGTACTATTAAACCAAAATTGGGGTTATCCGCTAAGAATTACGGTAGAGCAGTTTATGAATGTCTACGCGGTGGACTTGACTTTACCAAAGATGATGAGAACGTGAACTCCCAACCATTTATGCGTTGGCGAGACCGTTTCGTATTTTGTGCGGAAGCAATCTTTAAAGCACAAGCTGAAACAGGTGAAATCAAAGGTCATTACTTGAATGCTACTGCAGGTACATGCGAAGAAATGATAAAAAGGGCTGTCTTTGCTAGAGAGTTGGGAGTTCCTATCGTAATGCATGACTACTTAACAGGTGGATTCACCGCAAATACTAGCTTGGCTCATTATTGTCGAGATAATGGTCTACTTCTTCACATCCACCGTGCAATGCATGCAGTTATTGATAGACAGAAAAATCATGGTATGCACTTTCGTGTACTAGCTAAAGCTTTACGTCTGTCTGGTGGAGATCATGTTCACGCTGGTACAGTAGTAGGTAAACTTGAAGGGGAAAGAGAAATAACTTTGGGATTTGTTGATCAATTACGCGATGATTTTATTGAAAAAGATCGAAGCCGCGGGAATTATTTCACTCAAGATTGGGTATCTATGCCAGGTGTTCTGCCCGTGGCTTCCGGAGGTATTCACGTTTGGCATATGCCCGCTTTGACTGAAATCTTTGGAGATGATTCCGTACTACAATTCGGGGGAGGAACTTTAGGACACCCTTGGGGAAATGCACCCGGCGCCGTAGCTAATCGAGTAGCTCTAGAAGCATGTGTAAAAGCTCGTAATGAAGGACGCGATCTTGCTAGAGAAGGTAATGAAATTATCCGTGAGGCTAGCAAATGGAGTCCTGAACTGGCTGCTGCTTGTGAAGTATGGAAGGCGATCAAATTTGAATTCGCCGCAGTGGATACT</text:p>
          </table:table-cell>
          <table:table-cell table:number-columns-repeated="2"/>
        </table:table-row>
        <table:table-row table:style-name="ro1">
          <table:table-cell office:value-type="string">
            <text:p>Nymania capensis</text:p>
          </table:table-cell>
          <table:table-cell office:value-type="string">
            <text:p>U39084</text:p>
          </table:table-cell>
          <table:table-cell table:style-name="ce10"/>
          <table:table-cell office:value-type="string">
            <text:p>TAAAGCAAGTGTTGGATTCAAAGCCGGTGTTAAAGATTATAAATTGACTTATTATACTCCTGACTATGTAACCAAAGATACTGATATCTTGGCAGCATTCCGAGTAACTCCTCAACCCGGAGTTCCGCCCGAGGAAGCAGGGGCTGCGGTAGCTGCGGAATCTTCTACTGGTACATGGACAACTGTGTGGACCGATGGGCTTACTAGCCTTGATCGTTACAAAGGACGATGCTACAACATTGAGCCAGTTGCTGGAGAAGAAAATCAATATATATGTTATGTAGCTTACCCTTTAGACCTTTTTGAAGAAGGTTCTGTTACTAACATGTTTACGTCCATTGTGGGTAATGTATTTGGGTTCAAAGCCCTGCGCGCTCTACGTCTAGAGGATCTACGAATCCCTCCCGCGTATTCTAAAACTTTCCAAGGCCCGCCTCATGGCATCCAAGTTGAGAGAGATAAATTGAACAAGTATGGACGTCCCCTATTGGGATGTACTATTAAACCTAAATTGGGGTTATCCGCTAAGAATTACGGTAGAGCAGTTTATGAATGTCTACGCGGTGGACTTGACTTTACCAAAGATGATGAGAACGTGAACTCCCAACCATTTATGCGTTGGAGAGACCGTTTCCTATTTTGTGCGGAAGCACTCTATAAAGCGCAAGCTGAAACAGGTGAAATCAAAGGGCATTACTTGAATGCTACTGCAGGTACATGCGAAGAAATGATAAAAAGGGCTGTCTTTGCCCGAGAGTTGGGAGTTCCTATCGTAATGCATGACTACTTAACTGGGGGATTCACCGCAAATACTAGCTTGGCTCATTATTGCCGAGATAATGGTCTACTTCTTCACATCCACCGTGCAATGCATGCAGTTATTGATAGACAGAAGAATCATGGTATGCACTTTCGTGTACTAGCTAAAGCTTTACGTATGTCTGGTGGAGATCATATTCACGCTGGTACAGTAGTAGGTAAACTTGAAGGGGAAAGAGACATAACTTTGGGATTTGTTGATTTACTACGTGATGATTTTATTGAAAAAGATCGAAGCCGCGGTATTTATTTCACTCAAGATTGGGTCTCTCTACCAGGTGTTTTGCCCGTGGCTTCAGGAGGTATTCACGTTTGGCATATGCCTGCTTTGACCGAAATCTTTGGAGATGATTCCGTACTACAATTCGGTGGAGGAACGTTAGGACACCCTTGGGGAAATGCACCCGGCGCCGTAGCTAATCGAGTAGCTCTCGAAGCATGTGTACAAGCTCGTAATGAAGGACGCGATCTTGCTCGCGAAGGGAATGAAATTATCCGTGAGGCTAGCAAATGGAGTCCTGAACTGGCTGCTGCTTGTGAAGTATGGAAGGAGATCAAATTTGAATTCCCAGCAATGGATACTTTGTAA</text:p>
          </table:table-cell>
          <table:table-cell table:number-columns-repeated="2"/>
        </table:table-row>
        <table:table-row table:style-name="ro1">
          <table:table-cell office:value-type="string">
            <text:p>Owenia vernicosa</text:p>
          </table:table-cell>
          <table:table-cell office:value-type="string">
            <text:p>DQ238063</text:p>
          </table:table-cell>
          <table:table-cell table:style-name="ce10"/>
          <table:table-cell office:value-type="string">
            <text:p>ATTCAAAGCCGGGGTTAAAGATTATAAATTGACTTATTATACTCCTGACTATGTAACCAAAGATACTGATATATTGGCAGCATTCCGAGTAACTCCTCAACCCGGAGTTCCGCCCGAGGAAGCAGGGGCTGCGGTAGCTGCGGAATCTTCTACTGGTACATGGACAACTGTGTGGACCGATGGGCTTACTAGCCTTGATCGTTACAAAGGACGATGCTACAACATTGAGCCCGTTGCTGGAGAAGAAAATCAATATATATGTTATGTAGCTTACCCTTTAGACCTTTTTGAAGAAGGTTCTGTTACTAACATGTTTACGTCCATTGTGGGTAATGTATTTGGGTTCAAAGCCCTGCGCGCTCTACGTCTAGAGGATCTACGAATCCCTCCCGCGTATTCTAAAACTTTCCAAGGACCACCTCATGGGATCCAAGTTGAGAGAGATAAATTGAACAAGTATGGCCGTCCCCTATTGGGATGTACTATTAAACCTAAATTGGGGTTATCCGCTAAGAATTACGGTAGAGCTGTTTATGAATGCCTACGCGGTGGACTTGACTTTACCAAAGATGATGAGAACGTGAATTCCCAACCATTTATGCGTTGGAGAGACCGTTTCTTATTTTGTGCGGAAGCAATCTATAAAGCGCAAGCTGAAACAGGTGAAATCAAAGGTCATTACTTGAATGCTACTGCAGGTACATGCGAAGAAATGATAAAAAGGGCTGTCTTTGCCAGAGAGTTGGGAGTTCCGATCGTAATGCATGACTACTTAACAGGCGGATTCACCGCAAATACTAGCTTGGCTCATTATTGCCGAGATAATGGTCTACTTCTTCACATCCACCGTGCAATGCATGCAGTTATTGATAGACAGAAGAATCATGGTATGCACTTTCGTGTACTAGCTAAAGCTTTACGTCTGTCTGGTGGAGATCATATTCACGCGGGTACAGTAGTAGGTAAACTTGAAGGGGAAAGGGACATAACTTTGGGATTTGTTGATTTATTACGTGATGATTTTGTTGAAAAAGATCGAAGCCGCGGTATTTATTTTACTCAAGATTGGGTCTCTCTACCAGGTGTTATCCCCGTGGCTTCAGGAGGTATTCACGTTTGGCATATGCCTGCTTTGACTGAAATCTTTGGAGATGATTCCGTACTACAATTCGGTGGAGGAACTTTAGGACACCCTTGGGGAAATGCACCCGGCGCTGTAGCTAATCGAGTAGCTCTAGAAGCATGTGTACAAGCTCGTAATGAAGGACGCGATCTTGCTCGCGAAGGTAATGAAATTATCCGTGAGGCTAGCAAATGGAGTCCTGAACTGGCTGCTGCTTGTGAAGTATGGAAGGAGATAAAATTTGAATTCGAAGCAATGGATACT</text:p>
          </table:table-cell>
          <table:table-cell table:number-columns-repeated="2"/>
        </table:table-row>
        <table:table-row table:style-name="ro1">
          <table:table-cell office:value-type="string">
            <text:p>Pseudobersama mossambicensis</text:p>
          </table:table-cell>
          <table:table-cell office:value-type="string">
            <text:p>DQ238064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TCGCATATATTAAAACTTTCCAAGGTCCACCTCATGGCATCCAAGTTGAGAGAGATAAATTGAACAAGTATGGCCGTCCCCTATTGGGATGTACTATTAAACCAAAATTGGGGTTATCCGCTAAGAATTACGGTAGAGCAGTTTATGAATGTCTACGCGGTGGACTTGACTTTACCAAAGATGATGAGAACGTGAACTCCCAACCATTTATGCGTTGGCGAGACCGTTTCGTATTTTGTGCGGAAGCACTCTTTAAAGCACAAGCTGAAACAGGTGAAATCAAAGGTCATTACTTGAATGCTACTGCAGGTACATGCGAAGAAATGATGAAAAGGGCTGTCTTTGCCAGAGAGTTGGGAGTTCCTATCGTAATGCATGACTACTTAACAGGTGGATTCACCGCAAATACTAGCTTGGCTCATTATTGCCGAGATAATGGTCTACTTCTTCACATCCACCGTGCAATGCATGCAGTTATTGATAGACAGAAAAATCATGGTATGCACTTTCGTGTACTAGCTAAAGCTTTACGTATGTCTGGTGGAGATCATGTTCACGCTGGTACAGTAGTAGGTAAACTTGAAGGGGAAAGAGAAATAACTTTGGGATTTGTTGATCAATTACGTGATGATTTTATTGAAAAAGATCGAAGCCGCGGGAATTATTTCACTCAAGATTGGGTCTCTATGCCAGGTGTTCTGCCCGTGGCTTCCGGAGGTATTCACGTTTGGCATATGCCCGCTTTGACTGAAATCTTTGGAGATGATTCCGTACTACAATTCGGTGGAGGAACTTTAGGACACCCTTGGGGAAATGCACCCGGCGCCGTAGCTAATCGAGTAGCTCTAGAAGCATGTGTACAAGCTCGTAATGAAGGACGCGATCTTGCTAGAGAAGGTAATGAAATTATCCGTGAGGCTAGCAAATGGAGTCCTGAACTGGCTGCTGC</text:p>
          </table:table-cell>
          <table:table-cell table:number-columns-repeated="2"/>
        </table:table-row>
        <table:table-row table:style-name="ro1">
          <table:table-cell office:value-type="string">
            <text:p>Pseudocarapa nitidula</text:p>
          </table:table-cell>
          <table:table-cell office:value-type="string">
            <text:p>DQ238056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CCGCATATATTAAAACTTTCCAAGGTCCACCTCATGGCATCCAAGTTGAGAGAGATAAATTGAACAAGTATGGCCGTCCCCTATTGGGATGTACTATTAAACCAAAATTGGGGTTATCCGCTAAGAATTACGGTAGAGCAGTTTATGAATGTCTACGCGGTGGACTTGACTTTACCAAAGATGATGAGAACGTGAACTCCCAACCATTTATGCGTTGGCGAGACCGTTTCGTATTTTGTGCGGAAGCAATCTTTAAAGCACAAGCTGAAACAGGTGAAATCAAAGGTCATTACTTGAATGCTACTGCAGGTACATGCGAAGAAATGATAAAAAGGGCTGTCTTTGCCCGAGAGTTGGGAGTTCCTATCATAATGCATGACTACTTAACAGGTGGATTCACCGCAAATACTAGCTTGGCTCATTATTGCCGAGATAATGGTCTACTTCTTCACATCCACCGTGCAATGCATGCAGTTATTGATAGACAGAAAAATCATGGTATGCACTTTCGTGTACTAGCTAAAGCTTAACGTCTGTCTGGTGGAGATCATGTTCACTCTGGTACAGTAGTAGGTAAACTTGAAGGGGAAAGAGAAATAACTTTGGGATTTGTTGATCAATTACGTGATGATTTTATTGAAAAAGATCGAAGCCGCGGGAATTATTTCACTCAAGATTGGGTCTCTATACCAGGTGTTTTGCCCGTGGCTTCCGGAGGTATTCACGTTTGGCATATGCCCGCTTTGACTGAAATCTTTGGAGATGATTCCGTACTACAATTCGGTGGAGGAACTTTAGGACACCCTTGGGGAAATGCACCCGGCGCCGTAGCTAATCGAGTAGCTCTAGAAGCATGTGTAAAAGCTCGTAATGAAGGACGCGATCTTGCTAGCGAAGGTAATGAAATTATCCGTGAGGCTAGCAAATGGAGTCCTGAACTGGCTGCTGCTTGTGAAGTATGGAAGGAGATCAAATTTGAATTCGAGGCAGTGGATATT</text:p>
          </table:table-cell>
          <table:table-cell table:number-columns-repeated="2"/>
        </table:table-row>
        <table:table-row table:style-name="ro1">
          <table:table-cell office:value-type="string">
            <text:p>Pseudoclausena chrysogyne</text:p>
          </table:table-cell>
          <table:table-cell office:value-type="string">
            <text:p>DQ238065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TCGCATATATTAAAACTTTCCAAGGTCCACCTCATGGCATCCAAGTTGAGAGAGATAAATTGAACAAGTATGGCCGTCCCCTATTGGGATGTACTATTAAACCAAAATTGGGGTTATCCGCTAAGAATTACGGTAGAGCAGTTTATGAATGTCTACGCGGTGGACTTGACTTTACCAAAGATGATGAGAACGTGAACTCCCAACCATTTATGCGTTGGCGAGACCGTTTCGTATTTTGTGCGGAAGCACTCTTTAAAGCACAAGCTGAAACAGGTGAAATCAAAGGTCATTACTTGAATGCTACTGCAGGTACATGCGAAGAAATGCTAAAAAGGGCTATCTTTGCCAGAGAGTTGGGAGTTCCTATCGTAATGCATGACTACTTAACAGGTGGATTCACCGCAAATACTAGTTTGGCTCATTATTGCCGAGATAATGGTCTACTTCTTCACATCCACCGCGCAATGCATGCAGTTATTGATAGACAGAAAAATCATGGTATGCACTTTCGTGTACTAGCTAAAGCTTTACGTATGTCTGGTGGAGATCATGTTCACTCTGGTACAGTAGTAGGTAAACTTGAAGGGGAAAGAGAAATAACTTTGGGATTTGTTGATCAATTACGTGATGATTTTATTGAAAAAGATCGAAGCCGCGGAAATTATTTCACTCAAGATTGGGTCTCTATGCCAGGTGTTCTGCCCGTGGCTTCCGGAGGTATTCACGTTTGGCATATGCCCGCTTTGACTGAAATCTTTGGAGATGATTCCGTACTACAATTCGGTGGAGGAACTTTAGGACACCCTTGGGGAAATGCACCCGGCGCCGTAGCTAATCGAGTAGCTCTAGAAGCATGTGTACAAGCTCGTAATGAAGGACGCGATCTTGCTAGAGAAGGTAATGAAATTATCCGTGAGGCTAGCAAATGGAGTCCTGAACTGGCTGCTGCTTGTGAAGTATGGAAGGCGATCAAATTTGAATTCGAGGCAGTGGATACT</text:p>
          </table:table-cell>
          <table:table-cell table:number-columns-repeated="2"/>
        </table:table-row>
        <table:table-row table:style-name="ro1">
          <table:table-cell office:value-type="string">
            <text:p>Quivisianthe papinae</text:p>
          </table:table-cell>
          <table:table-cell office:value-type="string">
            <text:p>AY128239</text:p>
          </table:table-cell>
          <table:table-cell table:style-name="ce10"/>
          <table:table-cell office:value-type="string">
            <text:p>ATTTAAAGCCGGTGTTAAAGATTATAAATTGACTTATTATACTCCTGACTATGTAACCAAAGATACTGATATCTTGGCAGCATTCCGAGTAACTCCTCAACCCGGAGTTCCGCCCGAGGAAGCAGGGGCTGCGGTAGCTGCGGAATCTTCTACTGGTACATGGACAACTGTATGGACCGATGGGCTTACTAGCCTTGATCGTTACAAAGGACGATGCTACAATATTGAGCCCGTTGCTGGAGAAGAAAATCAATATATATGTTATGTAGCTTACCCTTTAGACCTTTTTGAAGAAGGTTCTGTTACTAACATGTTTACGTCCATTGTGGGTAATGTATTTGGGTTCAAAGCCCTGCGCGCTCTACGTCTAGAGGATCTGCGAATCCCTCCCGCGTATTCTAAAACTTTCCAAGGCCCACCTCATGGCATCCAAGTTGAGAGAGATAAATTGAACAAGTATGGCCGTCCCCTATTGGGATGTACTATTAAACCTAAATTGGGGTTATCCGCTAAGAATTACGGTAGAGCAGTTTATGAATGTCTACGCGGTGGACTTGACTTTACCAAAGATGATGAGAACGTGAACTCCCAACCATTTATGCGTTGGCGAGACCGTTTCGTATTTTGTGCGGAAGCACTCTTTAAAGCACAAGCTGAAACAGGTGAAATCAAAGGTCATTACTTGAATGCTACTGCAGGTACATGCGAAGAAATGATAAAAAGAGCTGTCTTTGCCAGAGAGTTGGGAGTTCCTATCGTAATGCATGACTACTTAACAGGTGGATTCACCGCAAATACTAGCTTGGCTCATTATTGCCGAGATAATGGTCTACTTCTTCACATCCACCGTGCAATGCATGCAGTTATTGATAGACAGAAAAATCATGGTATGCACTTTCGTGTACTAGCTAAAGCTTTACGTCTGTCTGGTGGAGATCATATTCACGCTGGTACAGTAGTAGGTAAACTTGAAGGGGAAAGAGACGTAACTTTGGGATTTGTTGATCAATTACGTGATGATTTTATTGAAAAAGATCGAAGCCGCGGGAATTATTTCACTCAAGATTGGGTCTCTATACCTGGTGTTCTGCCCGTGGCTTCCGGAGGTATTCACGTTTGGCATATGCCTGCTTTGACTGAAATCTTTGGAGATGATTCCGTACTACAATTCGGTGGCGGAACTTTAGGACACCCTTGGGGAAATGCACCCGGCGCCGTAGCTAATCGAGTAGCTCTAGAAGCATGTGTACAAGCTCGTAATGAAGGGCGCGATCTTGCTCGCGAAGGTAATGAAATTATCCGTGAGGCTAGCAAATGGAGTCCTGAACTGGCTGCTGCTTGTGAAGTATGGAAGGAGATCAAATTTGAATTCGAAGCAATGGATACT</text:p>
          </table:table-cell>
          <table:table-cell table:number-columns-repeated="2"/>
        </table:table-row>
        <table:table-row table:style-name="ro1">
          <table:table-cell office:value-type="string">
            <text:p>Reinwardtiodendron kinabaluense</text:p>
          </table:table-cell>
          <table:table-cell office:value-type="string">
            <text:p>DQ238054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CCGCATATATTAAAACTTTCCAAGGTCCACCTCATGGGATCCAAGTTGAGAGAGATAAATTGAACAAGTATGGCCGTCCCCTATTGGGATGTACTATTAAACCAAAATTGGGGTTATCCGCTAAGAATTACGGTAGAGCAGTTTATGAATGTCTACGCGGTGGACTTGACTTTACCAAAGATGATGAGAACGTGAACTCCCAACCATTTATGCGTTGGCGAGACCGTTTCGTATTTTGTGCGGAAGCACTCTTTAAAGCACAAGCTGAAACAGGTGAAATCAAAGGTCATTACTTGAATGCTACTGCAGGTACATGCGAAGAAATGCTAAAAAGGGCTGTCTTTGCCAGAGAGTTGGGAGTTCCTATCATAATGCATGACTACTTAACAGGTGGATTCACCGCAAATACTACCTTGGCTCATTATTGCCGAGATAATGGTCTACTTCTTCACATCCACCGTGCAATGCATGCAGTTATTGATAGACAGAAAAATCATGGTATGCACTTTCGTGTACTAGCTAAAGCTTTACGTCTGTCTGGTGGGGATCATGTTCACTCTGGTACAGTAGTAGGTAAACTTGAAGGGGAAAGAGAAATAACTTTGGGATTTGTTGATCAATTACGTGATGATTTTATTGAAAAAGATCGAAGCCGCGGGAATTTTTTCACTCAAGATTGGGTCTCTATACCAGGTGTTTTGCCCGTGGCTTCCGGAGGTATTCACGTTTGGCATATGCCCGCTTTGACTGAAATCTTTGGAGATGATTCCGTACTACAATTTGGTGGAGGAACTTTAGGACACCCTTGGGGAAATGCACCCGGCGCCGTAGCTAATCGAGTAGCTCTAGAAGCATGTGTAAAAGCTCGTAATGAAGGACGCGATCTTGCTAGCGAAGGTAATGAAATTATCCGTGAGGCTAGCAAATGGAGTCCTGAACTGGCTGCTGCTTGTGAAGTATGGAAGGAGATCAAATTTGAATTCGAGGCAGTGGATATT</text:p>
          </table:table-cell>
          <table:table-cell table:number-columns-repeated="2"/>
        </table:table-row>
        <table:table-row table:style-name="ro1">
          <table:table-cell office:value-type="string">
            <text:p>Ruagea pubescens</text:p>
          </table:table-cell>
          <table:table-cell office:value-type="string">
            <text:p>DQ238057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AGCTGCGGTAGCTGCGGAATCTTCTACTGGTACATGGACAACTGTGTGGACCGATGGGCTTACTAGCCTTGATCGTTACAAAGGACGATGCTACAACATTGAGCCCGTTGCTGGAGAAGAAAATCAATATATATGTTATGTAGCTTATCCTTTAGACCTTTTTGAAGAAGGTTCTGTTACTAACATGTTTACGTCCATTGTGGGTAATGTATTTGGGTTCAAAGCCCTGCGCGCTCTACGTCTAGAGGATCTACGAATCCCTACCGCATATATTAAAACTTTCCAAGGTCCACCTCATGGCATCCAAGTTGAGAGAGATAAATTGAACAAGTATGGCCGTCCCCTATTGGGATGTACTATTAAACCAAAATTGGGGTTATCCGCTAAGAATTACGGTAGAGCAGTTTATGAATGTCTACGCGGTGGACTTGACTTTACCAAAGATGATGAGAACGTGAACTCCCAACCATTTATGCGTTGGCGAGACCGTTTCTTATTTTGTGCGGAAGCAATCTTTAAAGCACAAGCTGAAACAGGTGAAATCAAAGGTCATTACTTGAATGCTACTGCAGGTACATGCGAAGAAATGCTAAAAAGGGCTGTCTTTGCCAGAGAGTTGGGAGTTCCTATCATAATGCATGACTACTTAACAGGTGGATTCACCGCAAATACTAGCTTGGCTCATTATTGCCGAGATAATGGTCTACTTCTTCACATCCACCGTGCAATGCATGCAGTTATTGATAGACAGAAAAATCATGGTATGCACTTTCGTGTACTAGCTAAAGCTTTACGTCTGTCTGGTGGGGATCATGTTCACTCTGGTACAGTAGTAGGTAAACTTGAAGGGGAAAGAGAAATAACTTTGGGATTTGTTGATCAATTACGTGATGATTTTATTGAAAAAGATCGAAGCCGCGGGAATTATTTCACTCAAGATTGGGTCTCTATACCAGGTGTTCTGCCCGTGGCTTCCGGAGGTATTCACGTTTGGCATATGCCCGCTTTGACTGAAATCTTTGGAGATGATTCCGTACTACAATTCGGTGGAGGAACTTTAGGACACCCTTGGGGAAATGCACCCGGCGCCGTAGCTAATCGAGTAGCTCTAGAAGCATGTGTAAAAGCTCGTAATGAAGGACGCGATCTTGCTAGCGAAGGTAATGAAATTATCCGTGAGGCTAGCAAATGGAGTCCTGAACTGGCTGCTGCTTGTGAAGTATGGAAGGAGATCAAATTTGAATTCGAGGCAGTGGATATT</text:p>
          </table:table-cell>
          <table:table-cell table:number-columns-repeated="2"/>
        </table:table-row>
        <table:table-row table:style-name="ro1">
          <table:table-cell office:value-type="string">
            <text:p>Sandoricum cf. koetjape Muellner 2050</text:p>
          </table:table-cell>
          <table:table-cell office:value-type="string">
            <text:p>DQ238068</text:p>
          </table:table-cell>
          <table:table-cell table:style-name="ce10"/>
          <table:table-cell office:value-type="string">
            <text:p>ATTCAAAGCCGGTGTTAAAGATTATAAATTGACTTATTATACTCCTGAATATGTAACCAAAGATACTGATATCTTAGCAGCATTCCGAGTAACTCCTCAACCCGGAGTTCCGCCCGAGGAAGCAGGGGCTGCGGTAGCTGCGGAATCTTCTACTGGTACATGGACAACTGTGTGGACCGATGGGCTTACTAGCCTTGATCGTTACAAAGGACGATGCTACAACATTGAGCCCGTTGCTGGAGAAGAAAATCAATATATATGTTATGTAGCTTACCCTTTAGACCTTTTTGAAGAAGGTTCTGTTACTAACATGTTTACGTCCATTGTGGGTAATGTCTTTGGGTTCAAAGCCCTGCGCGCTCTACGTCTAGAGGATCTACGAATCCCTCCCGCGTATTCTAAAACTTTCCAAGGCCCACCTCATGGCATCCAAGTTGAGAGAGATAAATTGAACAAGTATGGCCGTCCCCTATTGGGATGTACTATTAAACCTAAATTGGGGTTATCTGCTAAGAATTATGGTAGAGCAGTTTACGAATGTCTACGCGGTGGACTTGACTTTACCAAAGATGATGAGAACGTGAACTCCCAACCATTTATGCGTTGGCGAGACCGTTTTGTATTTTGTGCGGAAGCAATCTTTAAAGCACAAGCTGAAACAGGTGAAATCAAAGGTCATTACTTGAACGCTACTGCAGGTACATGCGAAGAAATGATAAAAAGGGCTGTCTTTGCCAGAGAGTTGGGAGTTCCTATCGTAATGCATGACTACTTAACAGGTGGATTCACGGCAAATACTAGCTTGGCTCATTATTGCCGAGATAATGGTCTACTTCTTCACATCCACCGTGCAATGCATGCAGTTATTGATAGACAGAAAAATCATGGTATGCACTTTCGTGTACTAGCTAAAGCTTTACGTCTGTCTGGTGGAGATCATATTCACGCTGGTACAGTAGTAGGTAAACTTGAAGGGGAAAGAGAAGTAACTTTGGGATTTGTTGATCAATTACGTGATGATTTTATTGAAAAAGATCGAAGCCGCGGGAATTATTTCACTCAAGATTGGGTCTCTATACCAGGTGTTCTGCCCGTGGCTTCCGGAGGTATTCACGTTTGGCATATGCCTGCTTTGACTGAAATCTTTGGAGATGATTCCGTACTACAATTCGGGGGAGGAACTTTAGGACACCCTTGGGGAAATGCACCCGGCGCCGTAGCTAATCGAGTAGCTCTAGAAGCATGTGTACAAGCTCGTAATGAAGGACGCGATCTTGCTAGCGAAGGTAATGAAATTATCCGTGAGGCTAGCAAATGGAGTCCTGAACTGGCTNCTGCTTGTGAAGTATGGAAAGAGATCAAATTTGAATTCGAAGCAATGGATACT</text:p>
          </table:table-cell>
          <table:table-cell table:number-columns-repeated="2"/>
        </table:table-row>
        <table:table-row table:style-name="ro1">
          <table:table-cell office:value-type="string">
            <text:p>Schmardaea microphylla</text:p>
          </table:table-cell>
          <table:table-cell office:value-type="string">
            <text:p>U39081</text:p>
          </table:table-cell>
          <table:table-cell table:style-name="ce10"/>
          <table:table-cell office:value-type="string">
            <text:p>TAAAGCAAGTGTTGGATTCAAAGCCGGTGTTAAAGATTATAAATTGACTTATTATACTCCTGACTATGTAACCAAAGATACTGATATCTTGGCAGCATTCCGAGTAACTCCTCAACCCGGAGTTCCGCCCGAGGAAGCAGGGGCTGCGGTAGCTGCGGAATCTTCTACTGGTACATGGACAACTGTGTGGACCGATGGGCTTACTAGCCTTGATCGTTACAAAGGACGATGCTACAACATTGAGCCAGTTGCTGGAGAAGAAAATCAATATATATGTTATGTAGCTTACCCTTTAGACCTTTTTGAAGAAGGTTCTGTTACTAACATGTTTACGTCCATTGTGGGTAATGTATTTGGGTTCAAAGCCCTGCGCGCTCTACGTCTAGAGGATCTACGAATCCCTCCCGCGTATTCTAAAACTTTCCAAGGCCCGCCTCATGGCATCCAAGTTGAGAGAGATAAATTGAACAAGTATGGACGTCCCCTATTGGGATGTACTATTAAACCTAAATTGGGGTTATCCGCTAAGAATTACGGTAGAGCAGTTTATGAATGTCTACGCGGTGGACTTGACTTTACCAAAGATGATGAGAACGTGAACTCCCAACCATTTATGCGTTGGAGAGACCGTTTCCTATTTTGTGCGGAAGCACTCTATAAAGCGCAAGCTGAAACAGGTGAAATCAAAGGGCATTACTTGAATGCTACTGCAGGTACATGCGAAGAAATGATAAAAAGGGCTGTCTTTGCCCGAGAGTTGGGAGTTCCTATCGTAATGCATGACTACTTAACTGGGGGATTCACCGCAAATACTAGCTTGGCTCATTATTGCCGAGATAATGGTCTACTTCTTCACATCCACCGTGCAATGCATGCAGTTATTGATAGACAGAAGAATCATGGTATGCACTTTCGTGTACTAGCTAAAGCTTTACGTATGTCTGGTGGAGATCATATTCACGCTGGTACAGTAGTAGGTAAACTTGAAGGGGAAAGAGACATAACTTTGGGATTTGTTGATTTACTACGTGATGATTTTATTGAAAAAGATCGAAGCCGCGGTATTTATTTCACTCAAGATTGGGTCTCTCTACCAGGTGTTTTGCCCGTGGCTTCAGGAGGTATTCACGTTTGGCATATGCCTGCTTTGACCGAAATCTTTGGAGATGATTCCGTACTACAATTCGGTGGAGGAACGTTAGGACACCCTTGGGGAAATGCACCCGGCGCCGTAGCTAATCGAGTAGCTCTCGAAGCATGTGTACAAGCTCGTAATGAAGGACGCGATCTTGCTCGCGAAGGGAATGAAATTATCCGTGAGGCTAGCAAATGGAGTCCTGAACTGGCTGCTGCTTGTGAAGTATGGAAGGAGATCAAATTTGAATTCCCAGCAATGGATACTTTGTAA</text:p>
          </table:table-cell>
          <table:table-cell table:number-columns-repeated="2"/>
        </table:table-row>
        <table:table-row table:style-name="ro1">
          <table:table-cell office:value-type="string">
            <text:p>Swietenia macrophylla</text:p>
          </table:table-cell>
          <table:table-cell office:value-type="string">
            <text:p>U39080</text:p>
          </table:table-cell>
          <table:table-cell table:style-name="ce10"/>
          <table:table-cell office:value-type="string">
            <text:p>TAAAGCAAGTGTTGGATTCAAAGCCGGTGTTAAAGATTATAAATTGACTTATTATACTCCTGACTATGTAACCAAAGATACTGATATCTTGGCAGCATTCCGAGTAACTCCTCAACCCGGAGTTCCGCCCGAGGAAGCAGGGGCTGCGGTAGCTGCGGAATCTTCTACTGGTACATGGACAACTGTGTGGACCGATGGGCTTACTAGCCTTGATCGTTACAAAGGACGATGCTACAACATTGAGCCAGTTGCTGGAGAAGAAAATCAATATATATGTTATGTAGCTTACCCTTTAGACCTTTTTGAAGAAGGTTCTGTTACTAACATGTTTACGTCCATTGTGGGTAATGTATTTGGGTTCAAAGCCCTGCGCGCTCTACGTCTAGAGGATCTACGAATCCCTCCCGCGTATTCTAAAACTTTCCAAGGCCCGCCTCATGGCATCCAAGTTGAGAGAGATAAATTGAACAAGTATGGACGTCCCCTATTGGGATGTACTATTAAACCTAAATTGGGGTTATCCGCTAAGAATTACGGTAGAGCAGTTTATGAATGTCTACGCGGTGGACTTGACTTTACCAAAGATGATGAGAACGTGAACTCCCAACCATTTATGCGTTGGAGAGACCGTTTCCTATTTTGTGCGGAAGCACTCTATAAAGCGCAAGCTGAAACAGGTGAAATCAAAGGGCATTACTTGAATGCTACTGCAGGTACATGCGAAGAAATGATAAAAAGGGCTGTCTTTGCCCGAGAGTTGGGAGTTCCTATCGTAATGCATGACTACTTAACTGGGGGATTCACCGCAAATACTAGCTTGGCTCATTATTGCCGAGATAATGGTCTACTTCTTCACATCCACCGTGCAATGCATGCAGTTATTGATAGACAGAAGAATCATGGTATGCACTTTCGTGTACTAGCTAAAGCTTTACGTATGTCTGGTGGAGATCATATTCACGCTGGTACAGTAGTAGGTAAACTTGAAGGGGAAAGAGACATAACTTTGGGATTTGTTGATTTACTACGTGATGATTTTATTGAAAAAGATCGAAGCCGCGGTATTTATTTCACTCAAGATTGGGTCTCTCTACCAGGTGTTTTGCCCGTGGCTTCAGGAGGTATTCACGTTTGGCATATGCCTGCTTTGACCGAAATCTTTGGAGATGATTCCGTACTACAATTCGGTGGAGGAACGTTAGGACACCCTTGGGGAAATGCACCCGGCGCCGTAGCTAATCGAGTAGCTCTCGAAGCATGTGTACAAGCTCGTAATGAAGGACGCGATCTTGCTCGCGAAGGGAATGAAATTATCCGTGAGGCTAGCAAATGGAGTCCTGAACTGGCTGCTGCTTGTGAAGTATGGAAGGAGATCAAATTTGAATTCCCAGCAATGGATACTTTGTAA</text:p>
          </table:table-cell>
          <table:table-cell table:number-columns-repeated="2"/>
        </table:table-row>
        <table:table-row table:style-name="ro1">
          <table:table-cell office:value-type="string">
            <text:p>Swietenia mahagoni</text:p>
          </table:table-cell>
          <table:table-cell office:value-type="string">
            <text:p>FN599465</text:p>
          </table:table-cell>
          <table:table-cell table:style-name="ce10" office:value-type="string">
            <text:p>TFRI-20061167</text:p>
          </table:table-cell>
          <table:table-cell office:value-type="string">
            <text:p>GTTGGATTCAAAGCCGGTGTTAAAGATTATAAATTGACTTATTATACTCCTGACTATGTAACCAAAGATACTGATATCTTGGCAGCATTCCGAGTAACTCCTCAACCCGGAGTTCCGCCCGAGGAAGCAGGGGCTGCGGTAGCTGCGGAATCTTCTACTGGTACATGGACAACTGTGTGGACCGATGGGCTTACTAGCCTTGATCGTTACAAAGGACGATGCTACAACATTGAGCCAGTTGCTGGAGAAGAAAATCAATATATATGTTATGTAGCTTACCCTTTAGACCTTTTTGAAGAAGGTTCTGTTACTAACATGTTTACGTCCATTGTGGGTAATGTATTTGGGTTCAAAGCCCTGCGCGCTCTACGTCTAGAGGATCTACGAATCCCTCCCGCGTATTCTAAAACTTTCCAAGGCCCGCCTCATGGCATCCAAGTTGAGAGAGATAAATTGAACAAGTATGGTCGTCCCCTATTGGGATGTACAATTAAACCTAAATTGGGGTTATCCGCTAAGAATTACGGTAGAGCAGTTTATGAATGTCTACGCGGTGGACTTGACTTTACCAAAGATGATGAGAACGTGAACTCCCAACCATTTATGCGTTGGAGAGACCGTTTCCTATTTTGTGCGGAAGCAATCTATAAAGCGCAAGCTGAAACAGGTGAAATCAAAGGGCATTACTTGAATGCTACTGCAGGTACATGCGAAGAAATGATAAAAAGGGCTGTCTTTGCCCGAGAGTTGGGAGTTCCTATCGTAATGCATGACTACTTAACTGGGGGATTCACCGCAAATACTAGCTTGGCTCATTATTGCCGAGATAATGGTCTACTTCTTCACATCCACCGTGCAATGCATGCAGTTATTGATAGACAGAAGAATCATGGTATGCACTTTCGTGTACTAGCTAAAGCTTTACGTATGTCTGGTGGAGATCATATTCACGCTGGTACAGTAGTAGGTAAACTTGAAGGGGAAAGAGACATAACTTTGGGATTTGTTGATTTACTACGTGATGATTTTATTGAAAAAGATCGAAGCCGCGGTATTTATTTCACTCAAGATTGGGTCTCTCTACCAGGTGTTTTGCCCGTGGCTTCAGGAGGTATTCACGTTTGGCATATGCCTGCTTTGACCGAAATCTTTGGAGATGATTCCGTACTACAATTCGGTGGAGGAACGTTAGGACACCCTTGGGGAAATGCACCCGGCGCCGTAGCTAATCGAGTAGCTCTCGAAGCATGTGTACAAGCTCGTAATGAAGGACGCGATCTTGCGCGCGAAGGGAATGAAATTATCCGTGAGGCTAGCAAATGGAGTCCTGAACTGGCTGCTGCTTGTGAAGTATGGAAGGAGATCAAATTTGAATT</text:p>
          </table:table-cell>
          <table:table-cell table:number-columns-repeated="2"/>
        </table:table-row>
        <table:table-row table:style-name="ro1">
          <table:table-cell office:value-type="string">
            <text:p>Synoum glandulosum</text:p>
          </table:table-cell>
          <table:table-cell office:value-type="string">
            <text:p>AY128242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CCGCATATATTAAAACTTTCCAAGGTCCACCTCATGGCATCCAAGTTGAGAGAGATAAATTGAACAAGTATGGCCGTCCCCTATTGGGATGTACTATTAAACCAAAATTGGGGTTATCCGCTAAGAATTACGGTAGAGCAGTTTATGAATGTCTACGCGGTGGACTTGACTTTACCAAAGATGATGAGAACGTGAACTCCCAACCATTTATGCGTTGGCGAGACCGTTTCGTATTTTGTGCGGAAGCAATCTTTAAAGCACAAGCTGAAACAGGTGAAATCAAAGGTCATTACTTGAATGCTACTGCAGGTACATGCGAAGAAATGCTAAAAAGGGCTGTCTTTGCCAGAGAGTTGGGAGTTCCTATCATAATGCATGACTACTTAACAGGTGGATTCACCGCAAATACTAGCTTGGCTCATTATTGCCGAGATAATGGTCTACTTCTTCACATCCACCGTGCAATGCATGCAGTTATTGATAGACAGAAAAATCATGGTATGCACTTTCGTGTACTAGCTAAAGCTTTACGTCTGTCTGGTGGAGATCATGTTCACTCTGGTACAGTAGTAGGTAAACTTGAAGGGGAAAGAGAAATAACTTTGGGATTTGTTGATCAATTACGTGATGATTTTATTGAAAAAGATCGAAGCCGCGGGAATTTTTTCACTCAAGATTGGGTCTCTCCACCAGGTGTTCTGCCCGTGGCTTCCGGAGGTATTCACGTTTGGCATATGCCCGCTTTGACTGAAATCTTTGGAGATGATTCCGTACTACAATTCGGTGGAGGAACTTTAGGACACCCTTGGGGAAATGCACCCGGCGCCGTAGCTAATCGAGTAGCTCTAGAAGCATGTGTAAAAGCTCGTAATGAAGGACGCGATCTTGCTAGCGAAGGTAATGAAATTATCCGTGAGGCTAGCAAATGGAGTCCTGAACTGGCTGCTGCTTGTGAAGTATGGAAGGAGATCAAATTTGAATTCGAGGCAGTGGATATT</text:p>
          </table:table-cell>
          <table:table-cell table:number-columns-repeated="2"/>
        </table:table-row>
        <table:table-row table:style-name="ro1">
          <table:table-cell office:value-type="string">
            <text:p>Toona sp. Chase 664</text:p>
          </table:table-cell>
          <table:table-cell office:value-type="string">
            <text:p>AY128243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GGCTGCGGTAGCTGCGGAATCTTCTACTGGTACATGGACAACTGTGTGGACCGATGGGCTTACTAGCCTTGATCGTTACAAAGGACGATGCTACAACATTGAGCCAGTTGCTGGAGAAGAAAATCAATATATATGTTATGTAGCTTACCCTTTAGACCTTTTTGAAGAAGGTTCTGTTACTAACATGTTTACGTCCATTGTGGGTAATGTATTTGGGTTCAAAGCCCTGCGCGCTCTACGTCTAGAGGATCTACGAATCCCTCCCGCGTATTCTAAAACTTTCCAAGGCCCGCCTCATGGCATCCAAGTTGAGAGAGATAAATTGAACAAGTATGGTCGTCCCCTATTGGGATGTACTATTAAACCTAAATTGGGGTTATCCGCTAAGAATTACGGTAGAGCTGTTTATGAATGTCTACGCGGTGGACTTGACTTTACCAAAGATGATGAGAACGTGAACTCCCAACCATTTATGCGTTGGAGAGACCGTTTCCTATTTTGTGCGGAAGCAATCTATAAAGCGCAAGCTGAAACAGGTGAAATCAAAGGTCATTACTTGAATGCTACTGCAGGTACATGCGAAGAAATGATTAAAAGGGCAGTATTTGCTAGAGAATTGGGAGTTCCCATCGTAATGCATGACTACATAACAGGAGGATTCACTGCAAATACTAGCTTGGCTCATTATTGCCGAGATAATGGTCTACTTCTTCACATCCATCGTGCAATGCATGCAGTTATTGATAGACAGAAGAATCATGGTATGCACTTTCGTGTACTAGCTAAAGCTTTACGTATGTCTGGTGGAGATCATATTCACTCTGGTACAGTAGTAGGTAAACTTGAAGGGGAAAGAGACATAACTTTGGGATTTGTTGATTTACTACGTGATGATTTTATTGAAAAAGATCGAAGCCGCGGTATTTATTTCACTCAAGATTGGGTCTCTCTACCAGGTGTTCTGCCCGTGGCTTCAGGAGGTATTCACGTTTGGCATATGCCTGCTTTGACCGAAATCTTTGGAGATGATTCCGTATTACAATTCGGTGGAGGAACGTTAGGACACCCTTGGGGAAATGCACCCGGCGCCGTAGCTAATCGAGTAGCTCTCGAAGCATGTGTACAAGCTCGTAATGAAGGACGCGATCTTGCGCGCGAAGGTAATGAAATTATCCGTGAGGCTAGCAAATGGAGTCCTGAACTGGCTGCTGCTTGTGAAGTATGGAAGGAGATCAAATTTGAATTCCCAGCAATGGATACT</text:p>
          </table:table-cell>
          <table:table-cell table:number-columns-repeated="2"/>
        </table:table-row>
        <table:table-row table:style-name="ro1">
          <table:table-cell office:value-type="string">
            <text:p>Toona sinensis</text:p>
          </table:table-cell>
          <table:table-cell office:value-type="string">
            <text:p>FN599468</text:p>
          </table:table-cell>
          <table:table-cell table:style-name="ce10" office:value-type="string">
            <text:p>TFRI-YU003</text:p>
          </table:table-cell>
          <table:table-cell office:value-type="string">
            <text:p>GTTGGATTCAAAGCCGGTGTTAAAGATTATAAATTGACTTATTATACTCCTGACTATGTAACCAAAGATACTGATATCTTGGCAGCATTCCGAGTAACTCCTCAACCCGGAGTCCCGCCCGAGGAAGCAGGGGCTGCGGTAGCTGCGGAATCTTCTACTGGTACATGGACAACTGTGTGGACCGATGGGCTTACTAGCCTTGATCGTTACAAAGGACGATGCTACAACATTGAGCCAGTTGCTGGAGAAGAAAATCAATATATATGTTATGTAGCTTACCCTTTAGACCTTTTTGAAGAAGGTTCTGTTACTAACATGTTTACGTCCATTGTGGGTAATGTATTTGGGTTCAAAGCCCTGCGCGCTCTACGTCTAGAGGATCTACGAATCCCTCCCGCGTATTCTAAAACTTTCCAAGGCCCGCCTCATGGCATCCAAGTTGAGAGAGATAAATTGAACAAGTATGGTCGTCCCCTATTGGGATGTACTATTAAACCTAAATTGGGGTTATCCGCTAAGAATTACGGTAGAGCTGTTTATGAATGTCTACGCGGTGGACTTGACTTTACCAAAGATGATGAGAACGTGAACTCCCAACCATTTATGCGTTGGAGAGACCGTTTCCTATTTTGTGCGGAAGCAATCTATAAAGCGCAAGCTGAAACAGGTGAAATCAAAGGTCATTACTTGAATGCTACTGCAGGTACATGCGAAGAAATGATAAAAAGGGCTGTCTTTGCCAGAGAGTTGGGAGTTCCTATCGTAATGCATGACTACTTAACTGGGGGATTCACCGCAAATACTAGCTTGGCTCATTATTGCCGAGATAATGGTCTACTTCTTCACATCCACCGTGCAATGCATGCAGTTATTGATAGACAGAAGAATCATGGTATGCACTTTCGTGTACTAGCTAAAGCTTTACGTATGTCTGGTGGAGATCATATTCACGCTGGTACAGTAGTAGGTAAACTTGAAGGGGAAAGAGACATAACTTTGGGATTTGTTGATTTACTACGTGATGATTTTATTGAAAAAGATCGAAGCCGCGGTATTTATTTCACTCAAGATTGGGTCTCTCTACCAGGTGTTCTGCCCGTGGCTTCAGGAGGTATTCACGTTTGGCATATGCCTGCTTTGACCGAAATCTTTGGAGATGATTCCGTATTACAATTCGGTGGAGGAACGTTAGGACACCCTTGGGGAAATGCACCCGGCGCCGTAGCTAATCGAGTAGCTCTCGAAGCATGTGTACAAGCTCGTAATGAAGGACGCGATCTTGCGCGCGAAGGTAATGAAATTATCCGTGAGGCTAGCAAATGGAGTCCTGAACTGGCTGCTGCTTGTGAAGTATGGAAGGAGATCAAATTTGAATT</text:p>
          </table:table-cell>
          <table:table-cell table:number-columns-repeated="2"/>
        </table:table-row>
        <table:table-row table:style-name="ro1">
          <table:table-cell office:value-type="string">
            <text:p>Trichilia cipo</text:p>
          </table:table-cell>
          <table:table-cell office:value-type="string">
            <text:p>JQ625928</text:p>
          </table:table-cell>
          <table:table-cell table:style-name="ce10" office:value-type="string">
            <text:p>NH200003</text:p>
          </table:table-cell>
          <table:table-cell office:value-type="string">
            <text:p>ACTCCTGAC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TCGCATATATTAAAACTTTCCAAGGTCCACCTCATGGTATCCAAGTTGAGAGAGATAAATTGAACAAGTATGGCCGTCCCCTATTGGGATGTACTATTAAACCAAAATTGGGGTTATCCGCTAAGAATTACGGTAGAGCAGTTTATGAATGTCTACGCGGTGGACTTGACTTTACCAAAGATGATGAGAACGTGAACTCCCAACCATTTATGCGTTGGCGAGACCGTTTCGTATTTTGTGCGGAAGCACTCTTTAAAGCACAAGCTGAAACAGGTGAAATCAAAGGTCATTACTTGAATGCTACTGCAGGTACATGCGAAGAAATGATGAAAAGGGCTGTCTTTGCCAGAGAGTTGGGAGTTCCTATCGTAATGCATGACTACTTAACAGGTGGATTCACCGCAAATACTAGCTTGGCTCATTATTGCCGAGATAATGGTCTACTTCTTCACATCCACCGTGCAATGCATGCAGTTATTGATAGACAGAAAAATCATGGTATGCACTTTCGTGTACTAGCTAAAGCTTTACGTATGTCTGGTGGAGATCATGTTCACGCTGGTACAGTAGTAGGTAAACTTGAAGGGGAAAGAGAAATAACTTTGGGATTTGTTGATCAATTACGTGATGATTTTATTGAAAAAGATCGAAGCCGCGGGAATTATTTCACTCAAGATTGGGTCTCTATGCCAGGTGTTCTGCCCGTGGCTTCCGGAGGTATTCACGTTTGGCATATGCCCGCTTTGACTGAAATCTTTGGAGATGATTCCGTACTACAATTCGGTGGAGGAACTTTAGGACACCCTTGGGGAAATGCACCCGGCGCCGTAGCTAATCGAGTAGCTCTAGAAGCATGTGTACAAGCTCGTAATGAAGGACGCGATCTTGCTAGAGAAGGTAATGAAATTATCCGTGAGGCTAGCAAATGGAGTCCTGAACTGGCTGCTGCTTGTGAAGTATGGAAGGAGATCAAA</text:p>
          </table:table-cell>
          <table:table-cell/>
          <table:table-cell table:style-name="ce31"/>
        </table:table-row>
        <table:table-row table:style-name="ro1">
          <table:table-cell office:value-type="string">
            <text:p>Trichilia emetica</text:p>
          </table:table-cell>
          <table:table-cell office:value-type="string">
            <text:p>U39082</text:p>
          </table:table-cell>
          <table:table-cell table:style-name="ce10"/>
          <table:table-cell office:value-type="string">
            <text:p>TAAAGCAAGTGTTGGATTCAAAGCCGGTGTTAAAGATTATAAATTGACTTATTATACTCCTGACTATGTAACCAAAGATACTGATATCTTGGCAGCATTCCGAGTAACTCCTCAACCCGGAGTTCCGCCCGAGGAAGCAGGGGCTGCGGTAGCTGCGGAATCTTCTACTGGTACATGGACAACTGTGTGGACCGATGGGCTTACTAGCCTTGATCGTTACAAAGGACGATGCTACAACATTGAGCCAGTTGCTGGAGAAGAAAATCAATATATATGTTATGTAGCTTACCCTTTAGACCTTTTTGAAGAAGGTTCTGTTACTAACATGTTTACGTCCATTGTGGGTAATGTATTTGGGTTCAAAGCCCTGCGCGCTCTACGTCTAGAGGATCTACGAATCCCTCCCGCGTATTCTAAAACTTTCCAAGGCCCGCCTCATGGCATCCAAGTTGAGAGAGATAAATTGAACAAGTATGGACGTCCCCTATTGGGATGTACTATTAAACCTAAATTGGGGTTATCCGCTAAGAATTACGGTAGAGCAGTTTATGAATGTCTACGCGGTGGACTTGACTTTACCAAAGATGATGAGAACGTGAACTCCCAACCATTTATGCGTTGGAGAGACCGTTTCCTATTTTGTGCGGAAGCACTCTATAAAGCGCAAGCTGAAACAGGTGAAATCAAAGGGCATTACTTGAATGCTACTGCAGGTACATGCGAAGAAATGATAAAAAGGGCTGTCTTTGCCCGAGAGTTGGGAGTTCCTATCGTAATGCATGACTACTTAACTGGGGGATTCACCGCAAATACTAGCTTGGCTCATTATTGCCGAGATAATGGTCTACTTCTTCACATCCACCGTGCAATGCATGCAGTTATTGATAGACAGAAGAATCATGGTATGCACTTTCGTGTACTAGCTAAAGCTTTACGTATGTCTGGTGGAGATCATATTCACGCTGGTACAGTAGTAGGTAAACTTGAAGGGGAAAGAGACATAACTTTGGGATTTGTTGATTTACTACGTGATGATTTTATTGAAAAAGATCGAAGCCGCGGTATTTATTTCACTCAAGATTGGGTCTCTCTACCAGGTGTTTTGCCCGTGGCTTCAGGAGGTATTCACGTTTGGCATATGCCTGCTTTGACCGAAATCTTTGGAGATGATTCCGTACTACAATTCGGTGGAGGAACGTTAGGACACCCTTGGGGAAATGCACCCGGCGCCGTAGCTAATCGAGTAGCTCTCGAAGCATGTGTACAAGCTCGTAATGAAGGACGCGATCTTGCTCGCGAAGGGAATGAAATTATCCGTGAGGCTAGCAAATGGAGTCCTGAACTGGCTGCTGCTTGTGAAGTATGGAAGGAGATCAAATTTGAATTCCCAGCAATGGATACTTTGTAA</text:p>
          </table:table-cell>
          <table:table-cell table:number-columns-repeated="2"/>
        </table:table-row>
        <table:table-row table:style-name="ro1">
          <table:table-cell office:value-type="string">
            <text:p>Trichilia euneura</text:p>
          </table:table-cell>
          <table:table-cell office:value-type="string">
            <text:p>JQ625863</text:p>
          </table:table-cell>
          <table:table-cell table:style-name="ce10" office:value-type="string">
            <text:p>M17116008</text:p>
          </table:table-cell>
          <table:table-cell office:value-type="string">
            <text:p>ACTCCTGACTATCAAACCAAGGATACTGATATCTTGGCAGCATTCCGAGTAACTCCTCAACCTGGAGTTCCGCCCGAAGAAGCAGGTGCCGCAGTAGCTGCTGAATCTTCTACTGGTACATGGACAACTGTGTGGACCGACGGGCTTACCAGCCTTGATCGTTACAAAGGACGATGCTACCACATCGAGCCCGTTGCTGGAGAAGAAAATCAATATATTGCTTATGTAGCTTATCCCTTAGACCTTTTTGAAGAAGGTTCTGTTACTAACATGTTTACTTCCATTGTGGGTAATGTCTTTGGGTTCAAGGCCCTGCGCGCTCTACGTCTGGAGGATTTGCGAATCCCTACTGCTTATATTAAAACTTTCCAGGGTCCGCCTCACGGTATCCAAGTTGAGAGAGATAAATTGAACAAGTATGGCCGTCCCCTATTAGGATGTACTATTAAACCTAAATTGGGGTTATCCGCTAAGAATTACGGTAGGGCGGTTTATGAATGTCTCCGCGGTGGACTTGATTTTACCAAAGATGATGAGAACGTGAATTCCCAACCGTTTATGCGTTGGAGAGACCGTTTCTTATTTTGTGCCGAAGCCATTTTTAAAGCACAGGCCGAAACGGGTGAAATTAAAGGGCATTACTTGAATGCTACTGCGGGTACATGTGAAGAAATGATAAAAAGAGCTGTATTTGCGAGAGAATTAGGAGTTCCTATCGTAATGCATGACTACTTAACAGGGGGATTCACCGCAAATACTAGCTTGGCTCATTATTGTCGGGATAATGGTCTACTTCTTCACATCCATCGTGCAATGCATGCAGTTATCGATAGACAGAAGAATCATGGTATGCACTTTCGTGTACTAGCTAAAGCGTTACGCTTGTCTGGTGGAGATCATATTCACGCTGGTACTGTAGTAGGTAAACTGGAAGGGGAAAGAGATATCACTTTAGGTTTTGTTGATTTACTACGTGATGATTTTATTGAAAAAGATCGAAGCCGTGGTATTTATTTCACTCAAGATTGGGTCTCTCTACCAGGTGTTCTGCCCGTTGCTTCAGGGGGTATTCACGTTTGGCATATGCCCGCTCTGACCGAGATCTTTGGAGATGATTCCGTACTACAATTCGGTGGAGGAACTTTAGGGCACCCTTGGGGAAATGCACCCGGTGCCGTAGCTAATCGAGTAGCTCTAGAAGCATGTGTACAAGCTCGTAATGAGGGACGTGATCTTGCTCGTGAGGGTAATGAAATTATCCGTGAGGCTAGCAAATGGAGTCCTGAATTAGCTGCTGCTTGTGAAGTATGGAAGGAAATCAAA</text:p>
          </table:table-cell>
          <table:table-cell table:number-columns-repeated="2"/>
        </table:table-row>
        <table:table-row table:style-name="ro1">
          <table:table-cell office:value-type="string">
            <text:p>Trichilia pallida</text:p>
          </table:table-cell>
          <table:table-cell office:value-type="string">
            <text:p>JQ626046</text:p>
          </table:table-cell>
          <table:table-cell table:style-name="ce10" office:value-type="string">
            <text:p>NL110077</text:p>
          </table:table-cell>
          <table:table-cell office:value-type="string">
            <text:p>ACTCCTGAATATGTAACCAAAGATACTGATATCTTGGCAGCATTCCGAGTAACTCCTCAACCCGGAGTTCCGCCCGAGGAAGCAGGAGCTGCGGTAGCTGCGGAATCTTCTACTGGTACATGGACAACTGTGTGGACCGATGGGCTTACTAGCCTTGATCGTTACAAAGGACGATGCTACAACATTGAGCCCGTTGCTGGAGAAGAAAATCAATATATATGTTATGTAGCTTACCCTTTAGACCTTTTTGAAGAAGGTTCTGTTACTAACATGTTTACGTCCATTGTGGGTAATGTATTTGGGTTCAAAGCCCTGCGCGCTCTACGTCTAGAGGATCTACGAATCCCTATCGCATATATTAAAACTTTCCAAGGTCCACCTCATGGTATCCAAGTTGAGAGAGATAAATTGAACAAGTATGGCCGTCCCCTATTGGGATGTACTATTAAACCAAAATTGGGGTTATCCGCTAAGAATTACGGTAGAGCAGTTTATGAATGTCTACGCGGTGGACTTGACTTTACCAAAGATGATGAGAACGTGAACTCCCAACCATTTATGCGTTGGCGAGACCGTTTCGTATTTTGTGCGGAAGCACTCTTTAAAGCACAAGCTGAAACAGGTGAAATCAAAGGTCATTACTTGAATGCTACTGCAGGTACATGCGAAGAAATGATAAAAAGGGCTGTCTTTGCCAGAGAGTTGGGAGTTCCTATCGTAATGCATGACTACTTAACAGGTGGATTCACCGCAAATACTAGCTTGGCTCATTATTGCCGAGATAATGGTCTACTTCTTCACATCCACCGTGCAATGCATGCAGTTATTGATAGACAGAAAAATCATGGTATGCACTTTCGTGTACTAGCTAAAGCTTTACGTATGTCTGGTGGAGATCATGTTCACTCCGGTACAGTAGTAGGTAAACTTGAAGGGGAAAGAGAAATAACTTTGGGATTTGTTGATCAATTACGTGATGATTTTATTGAAAAAGATCGAAGCCGCGGGAATTATTTCACTCAAGATTGGGTCTCTATGCCAGGTGTTCTGCCCGTGGCTTCCGGAGGTATTCACGTTTGGCATATGCCCGCTTTGACTGAAATCTTTGGAGATGATTCCGTACTACAATTCGGTGGAGGAACTTTAGGACACCCTTGGGGAAATGCACCCGGCGCCGTAGCTAATCGAGTAGCTCTAGAAGCATGTGTACAAGCTCGTAATGAAGGACGCGATCTTGCTAGAGAAGGTAATGAAATTATCCGTGAGGCTAGCAAATGGAGTCCTGAACTGGCTGCTGCTTGTGAAGTATGGAAGGAGATCAAA</text:p>
          </table:table-cell>
          <table:table-cell table:number-columns-repeated="2"/>
        </table:table-row>
        <table:table-row table:style-name="ro1">
          <table:table-cell office:value-type="string">
            <text:p>Trichilia schomburgkii</text:p>
          </table:table-cell>
          <table:table-cell office:value-type="string">
            <text:p>JQ625769</text:p>
          </table:table-cell>
          <table:table-cell table:style-name="ce10" office:value-type="string">
            <text:p>B420010</text:p>
          </table:table-cell>
          <table:table-cell office:value-type="string">
            <text:p>ACTCCTGAATATAAAACCTTAGATACTGATATCTTGGCAGCATTCCGAGTAACTCCTCAACCCGGAGTTCCACCTGAAGAAGCAGGGGCCGCGGTAGCTGCCGAATCTTCTACTGGTACATGGACAACTGTGTGGACCGATGGACTTACTAGCCTTGATCGTTACAAAGGGCGATGCTATCACATCGAGCCCGTTGCCGGAGAAGACAATCAATATATTGCTTATGTAGCTTATCCTTTAGACCTTTTTGAAGAAGGTTCTGTTACTAACATGTTTACTTCCATTGTGGGTAATGTATTTGGGTTCAAAGCGCTGCGCGCTCTACGTCTAGAAGATCTGCGAATTCCTCCTGCGTATGTTAAAACTTTCCAAGGACCGCCTCATGGTATCCAAGTTGAAAGAGATAAATTGAACAAGTATGGTCGTCCCCTGTTGGGATGTACTATTAAACCTAAATTGGGGTTATCTGCTAAAAACTACGGTAGAGCAGTTTATGAATGTCTCCGCGGTGGACTTGATTTTACCAAAGATGATGAAAACGTGAACTCACAACCATTTATGCGTTGGAGAGACCGTTTCGTATTTTGTGCCGAAGCAATTTATAAAGCACAAGCTGAAACAGGTGAAATCAAAGGGCATTACTTGAATGCTACTGCAGGTACATCTGAAGAAATGATCAAAAGGGCTGTATTTGCCAGAGAATTAGGAGTTCCTATCGTAATGCATGACTATTTAACAGGGGGATTCACTGCAAATACTAGCTTGGCTCATTATTGCCGAGATAATGGCCTACTTCTTCACATCCACCGTGCAATGCATGCAGTTATTGATAGACAGAAAAATCATGGTATGCACTTTCGTGTACTAGCTAAAGCGTTACGTATGTCTGGTGGAGATCATGTTCACGCTGGTACTGTAGTAGGTAAACTTGAAGGGGAAAGAGAGATCACTTTGGGCTTTGTTGATTTACTGCGTGATGATTATATTGAAAAAGATCGAAGCCGCGGTATTTATTTCACTCAAGATTGGGTCTCTATGCCAGGTGTTCTGCCCGTGGCTTCGGGGGGTATTCATGTTTGGCATATGCCTGCTCTGACCGAGATCTTTGGGGATGATTCTGTACTACAGTTCGGTGGAGGAACTTTAGGACACCCTTGGGGAAATGCACCGGGTGCCGTAGCTAATCGAGTAGCTGTAGAAGCATGTGTACAAGCTCGTAATGAGGGACGTGATCTTGCTCGCGAGGGTAATGAAATTATCCGTGAGGCTAGCAAATGGAGTCCTGAACTAGCTGCTGCTTGTGAGGTATGGAAAGAGATCAAA</text:p>
          </table:table-cell>
          <table:table-cell table:number-columns-repeated="2"/>
        </table:table-row>
        <table:table-row table:style-name="ro1">
          <table:table-cell office:value-type="string">
            <text:p>Turraea sericea</text:p>
          </table:table-cell>
          <table:table-cell office:value-type="string">
            <text:p>AY128245</text:p>
          </table:table-cell>
          <table:table-cell table:style-name="ce10"/>
          <table:table-cell office:value-type="string">
            <text:p>ATTCAAAGCCGGTGTTAAAGATTATAAATTGACTTATTATACTCCTGACTATGTAACCAAAGATACTGATATCTTGGCAGCATTCCGAGTAACTCCTCAACCCGGAGTTCCGCCCGAGGAAGCAGGAGCTGCGGTAGCTGCGGAATCTTCTACTGGTACATGGACAACTGTGTGGACCGATGGGCTTACTAGCCTTGATCGTTACAAAGGACGATGCTATAACATTGAGCCCGTTGCTGGAGAAGAAAATCAATATATATGTTATGTAGCTTATCCTTTAGACCTTTTTGAAGAAGGTTCTGTTACTAACATGTTTACGTCCATTGTGGGTAATGTATTTGGGTTCAAAGCCCTGCGCGCTCTACGTCTAGAGGATCTACGAATCCCTATCGCATATATTAAAACTTTCCAAGGTCCACCTCATGGTATCCAAGTTGAGAGAGATAAATTGAACAAATATGGCCGTCCCCTATTGGGATGTACTATTAAACCAAAATTGGGGTTATCCGCTAAGAATTACGGTAGAGCAGTTTATGAATGTCTACGCGGTGGACTTGACTTTACCAAAGATGATGAGAACGTGAACTCCCAACCATTTATGCGTTGGCGAGACCGTTTCGTATTTTGTGCGGAAGCAATCTTTAAAGCACAAGCTGAAACAGGTGAAATCAAAGGTCATTACTTGAATGCTACTGCAGGTACATGCGAAGAAATGATAAAAAGGGCTGTCTTTGCCAGAGAGTTGGGAGTTCCTATCGTAATGCATGACTACTTAACAGGTGGATTCACCGCAAATACTAGCTTGGCTCATTATTGCCGAGATAATGGTCTACTTCTTCACATCCACCGTGCAATGCATGCAGTTATTGATAGACAGAAAAATCATGGTATGCACTTTCGTGTACTAGCTAAAGCTTTACGTCTGTCTGGTGGAGATCATGTTCACTCTGGTACAGTAGTAGGTAAACTTGAAGGGGAAAGAGAAATAACTTTGGGGTTTGTTGATCAATTACGCGATGATTTTATTGAAAAAGATCGAAGCCGCGGGAATTATTTCACTCAAGATTGGGTATCTATGCCAGGTGTTCTGCCCGTGGCTTCCGGAGGTATTCACGTTTGGCATATGCCCGCTTTGACTGAAATCTTTGGAGATGATTCCGTACTACAATTCGGTGGAGGAACTTTAGGACACCCTTGGGGAAATGCACCCGGCGCCGTAGCTAATCGAGTAGCTCTAGAAGCATGTGTACAAGCTCGTAATGAAGGACGCGATCTTGCTAGAGAAGGTAATGAAATTATCCGTGAGGCTAGCAAATGGAGTCCTGAACTGGCTGCTGCTTGTGAAGTATGGAAGGCGATCAAATTTGAATTCGCCGCAGTGGATACT</text:p>
          </table:table-cell>
          <table:table-cell table:number-columns-repeated="2"/>
        </table:table-row>
        <table:table-row table:style-name="ro1">
          <table:table-cell office:value-type="string">
            <text:p>Vavaea amicorum</text:p>
          </table:table-cell>
          <table:table-cell office:value-type="string">
            <text:p>DQ238066</text:p>
          </table:table-cell>
          <table:table-cell table:style-name="ce10"/>
          <table:table-cell office:value-type="string">
            <text:p>ATTCAAAGCCGGTGTTAAAGATTATAAATTGACTTATTATACTCCTCAATATGTAACCAAAGATACTGATATCTTGGCAGCATTCCGAGTAACTCCTCAACCCGGAGTTCCGCCCGAGGAAGCAGGAGCTGCGGTAGCTGCGGAATCTTCTACTGGTACATGGACAACTGTGTGGACCGATGGGCTTACTAGCCTTGATCGTTACAAAGGACGATGCTACAACATTGAGCCCGTTGCTGGAGAAGAAAATCAATATATATGTTATGTAGCTTACCCTTTAGACCTTTTCGAAGAAGGTTCTGTTACTAACATGTTTACGTCCATTGTGGGTAATGTATTTGGGTTCAAAGCCCTGCGCGCTCTACGTCTAGAGGATCTACGAATCCCTTCCGCATATATTAAAACTTTCCAAGGTCCACCTCATGGCATCCAAGTTGAGAGAGATAAATTGAACAAGTATGGTCGTCCCCTATTGGGATGTACTATTAAACCAAAATTGGGGTTATCCGCTAAGAATTACGGTAGAGCAGTTTATGAATGTCTACGCGGTGGACTTGACTTTACCAAAGATGATGAGAACGTGAACTCCCAACCATTTATGCGTTGGCGAGACCGTTTCGTATTTTGTGCGGAAGCAATCTTTAAAGCACAAGCTGAAACAGGTGAAATCAAAGTTCATCATTTGAATGCTACTGCAGGTACNTGCCATTCACTCAAGATTGGNTGTCTCTACCAGGTGTTCTGCCCGTGGCTTCAGGAGGTATTCACCTTTGGCATATGCCCGCTTTGACTGAAATCTTTGGAGATGATTCCGTACTACAATTCGGTGGAGGAACTTTAGGACACCCTTGGGGAAATGCACCCGGCGCCGTAGCTAATCGAGTAGCTCTAGAAGCATGTGTACAAGCTCGTAATGAAGGACGCGATCTTGCTAGCGAAGGTAATGAGATTATCCGTGAGGCTAGCAAATGGAGTCCTGAACTGGCTGCTGCTTGTGAAGTATGGAAGGAGATCAAATTTGAATTCGAAGCAATGGATACT</text:p>
          </table:table-cell>
          <table:table-cell table:number-columns-repeated="2"/>
        </table:table-row>
        <table:table-row table:style-name="ro1">
          <table:table-cell office:value-type="string">
            <text:p>Walsura tubulata</text:p>
          </table:table-cell>
          <table:table-cell office:value-type="string">
            <text:p>AJ403017</text:p>
          </table:table-cell>
          <table:table-cell table:style-name="ce10"/>
          <table:table-cell office:value-type="string">
            <text:p>ATGTCACCACAAACAGAGACTAAAGCAAGTGTTGGATTCAAAGCCGGTGTTAAAGATTATAAATTGACTTATTATACTCCTGACTATGTAACCAAAGATACTGATATCTTGGCAGCATTCCGAGTAACTCCTCAACCCGGAGTTCCTCCCGAGGAAGCAGGGGCTGCGGTAGCTGCGGAATCTTCTACTGGTACATGGACAACTGTGTGGACCGATGGGCTTACTAGCCTTGATCGTTACAAAGGACGATGCTACAACATTGAGCCCGTTGCTGGAGAAGAAAATCAATATATATGTTATGTAGCTTACCCTTTAGACCTTTTTGAAGAAGGTTCTGTTACTAACATGTTTACGTCCATTGTGGGTAATGTATTTGGGTTCAAAGCCCTGCGCGCTCTACGTCTAGAGGATCTACGAATCCCTATCTCATATATTAAAACTTTCCAAGGCCCACCTCATGGCATCCAAGTTGAGAGAGATAAATTGAACAAGTACGGCCGTCCCCTATTGGGATGTACTATTAAACCAAAATTGGGGTTATCCGCTAAGAATTATGGTAGAGCGGTTTATGAATGTCTACGCGGTGGACTTGACTTTACCAAAGATGATGAGAACGTGAACTCCCAACCATTTATGCGTTGGCGAGACCGTTTCTGCTTTTGTGCGGAAGCACTCTTTAAAGCACAAGCTGAAACAGGTGAAATCAAAGGTCATTACTTGAATGCTACTGCAGGGACATGCGAAGAAATGATGAAAAGGGCTGTCTTTGCCAGAGAGTTGGGAGTTCCTATCGTAATGCATGACTACTTAACAGGTGGATTCACCGCAAATACTAGCTTGGCTCATTATTGCCGAGATAATGGTCTACTTCTTCACATCCACCGTGCAATGCATGCAGTTATTGATAGACAGAAAAATCATGGTATGCACTTTCGTGTACTAGCTAAAGCTTTGCGTCTGTCTGGTGGAGATCATGTTCACGCTGGTACAGTAGTAGGTAAACTTGAAGGGGAAAGAGAAATAACTTTGGGATTTGTTGATCAATTACGTGATGATTTTATTGAAAAAGATCGAAGCCGCGGGAATTATTTCACTCAAGATTGGGTCTCTACACCAGGTGTTCTGCCCGTGGCTTCCGGAGGTATTCACGTTTGGCATATGCCTGCTTTGACTGAAATCTTTGGAGATGATTCCGTACTGCAATTCGGTGGAGGAACTTTAGGACATCCTTGGGGAAATGCACCCGGCGCCGTAGCTAATCGAGTAGCTGTAGAAGCATGTGTACAAGCTCGTAATGAAGGACGCGATCTTGCTAGCCAAGGTAATGAAATTATCCGTGAGGCTAGCAAATGGAGTCCTGAACTGGCTGCTGCTTGTGAAGTATGGAAGGAGATCAAATTTGAATTCGAAGCAATGGATACTTTGTAA</text:p>
          </table:table-cell>
          <table:table-cell table:number-columns-repeated="2"/>
        </table:table-row>
        <table:table-row table:style-name="ro1">
          <table:table-cell office:value-type="string">
            <text:p>Xylocarpus granatum</text:p>
          </table:table-cell>
          <table:table-cell office:value-type="string">
            <text:p>AY289680</text:p>
          </table:table-cell>
          <table:table-cell table:style-name="ce10"/>
          <table:table-cell office:value-type="string">
            <text:p>AAATTGACTTATTATACTCCTGAATACGAAACTAAAGATACTGATATCTTGGCAGCATTCCGAGTAACTCCTCAACCCGGAGTTCCGCCCGAGGAAGCAGGGGCTGCGGTAGCTGCGGAATCTTCTACTGGTACATGGACAACTGTGTGGACCGATGGGCTTACTAGCCTTGATCGTTACAAAGGACGATGCTACAACATTGAGCCAGTTGCTGGAGAAGAAAATCAATATATATGTTATGTAGCTTACCCTTTAGACCTTTTTGAAGAAGGTTCTGTTACTAACATGTTTACGTCCATTGTGGGTAATGTATTTGGGTTCAAAGCCCTGCGCGCTCTACGTCTAGAGGATCTACGAATCCCTCCCGCGTATTCTAAAACTTTCCAAGGCCCGCCTCATGGCATCCAAGTTGAGAGAGATAAATTGAACAAGTATGGTCGTCCCCTATTGGGATGTACAATTAAACCTAAATTGGGGTTATCCGCTAAGAATTACGGTAGAGCAGTTTATGAATGTCTACGCGGTGGACTTGACTTTACCAAAGATGATGAGAACGTGAACTCCCAACCATTTATGCGTTGGAGAGACCGTTTCGTATTTTGTGCGGAAGCAATCTATAAAGCGCAAGCTGAAACAGGTGAAATCAAAGGGCATTACTTGAATGCTACTGCAGGTACATGCGAAGAAATGATAAAAAGGGCTGTCTTTGCCCGAGAGTTGGGAGTTCCTATCGTAATGCATGACTACTTAACTGGGGGATTCACCGCAAATACTAGCTTGGCTCATTATTGCCGAGATAATGGTCTACTTCTTCACATCCACCGTGCAATGCATGCAGTTATTGATAGACAGAAGAATCATGGTATGCACTTTCGTGTACTAGCTAAAGCTTTACGTATGTCTGGTGGAGATCATATTCACGCTGGTACAGTAGTAGGTAAACTTGAAGGGGAAAGAGACATAACTTTGGGATTTGTTGATTTACKACGTGATGATTTTATTGAAAAAGATCGAAGCCGTGGTATTTATTTCACTCAAGATTGGGTCTCTCTACCAGGTGTTTTGCCCGTGGCTTCAGGAGGTATTCACGTTTGGCATAYGCCTGCTTTGACCGAAATCTTTGGAGATGATTCCGTACTACAATTCGGTGGAGGAACGTTAGGACACCCTTGGGGAAATGCACCCGGCGCCGTAGCG</text:p>
          </table:table-cell>
          <table:table-cell table:number-columns-repeated="2"/>
        </table:table-row>
        <table:table-row table:style-name="ro1">
          <table:table-cell office:value-type="string">
            <text:p>Xylocarpus moluccensis</text:p>
          </table:table-cell>
          <table:table-cell office:value-type="string">
            <text:p>DQ238071</text:p>
          </table:table-cell>
          <table:table-cell table:style-name="ce10"/>
          <table:table-cell office:value-type="string">
            <text:p>ATTCAAAGCCGGTGTTAAAGATTATAAATTGACTTATTATACTCCTGACTATGTAACCAAAGATACTGATATCTTGTCAGCATTCCGAGTAACTCCTCAACCCGGAGTTCCGCCCGAGGAAGCAGGGGCTGCGGTAGCTGCGGAATCTTCTACTGGTACATGGACAACTGTGTGGACCGATGGGCTTACTAGCCTTGATCGTTACAAAGGACGATGCTACAACATTGAGCCAGTTGCTGGAGAAGAAAATCAATATATATGTTATGTAGCTTACCCTTTAGACCTTTTTGAAGAAGGTTCTGTTACTAACATGTTTACGTCCATTGTGGGTAATGTATTTGGGTTCAAAGCCCTGCGCGCTCTACGTCTAGAGGATCTACGAATCCCTCCCGCGTATTCTAAAACTTTCCAAGGCCCGCCTCATGGCATCCAAGTTGAGAGAGATAAATTGAACAAGTATGGTCGTCCCCTATTGGGATGTACAATTAAACCTAAATTGGGGTTATCCGCTAAGAATTACGGTAGAGCAGTTTATGAATGTCTACGCGGTGGACTTGACTTTACCAAAGATGATGAGAACGTGAACTCCCAACCATTTATGCGTTGGAGAGACCGTTTCCTATTTTGTGCGGAAGCAATCTATAAAGCGCAAGCTGAAACAGGTGAAATCAAAGGNCATTACTTGAATGCTACTGCAGGTACATGCGAAGGAATGATAAAAAGGGCTGTTTCTGCCCGAGAGTTGGGAGTTCCTATCGTAATGCATGACTACTTAACTGGGGGATTCACCGCAAATACTAGCTTGGCTCATTATTGCCGAGATAATGGTCTACTTCTTCACATCCACCGTGCAATGCATGCAGTTATTGATAGACAGAAGAATCATGGTATGCACTTTCGTGTACTAGCTAAAGCTTAACGTATGTCTGGTGGAGATCATATTCACGCTGGTACAGTAGTAGGTAAACTTGAAGGGGAAAGAGACATAACTTTGGGATTTGTTGATTTACTACGTGATGATTTTATTGAAAAAGATCGAAGCCGTGGTATTTATTTCACTCAAGATTGGGTCTCTCTACCAGGTGTTTTGCCCGTGGCTTCAGGAGGTATTCACGTTTGGCATATGCCTGCTTTGACCGAAATCTTTGGAGATGATTCCGTACTACAATTCGGTGGAGGAACGTTAGGACACCCTTGGGGAAATGCACCCGGCGCCGTAGCTAATCGAGTAGCTCTCGAAGCATGTGTACAAGCTCGTAATGAAGGACGCGATCTTGCTCGCGAAGGTAATGAAATTATCCGTGAGGCTAGCAAATGGAGTCCTGAACTGGCTGCTGCTTGTGAAGTATGGAAGGAGATCAAATTTGAATTCCCAGCAATGGATACT</text:p>
          </table:table-cell>
          <table:table-cell table:number-columns-repeated="2"/>
        </table:table-row>
        <table:table-row table:style-name="ro1" table:number-rows-repeated="1048503">
          <table:table-cell table:number-columns-repeated="6"/>
        </table:table-row>
        <table:table-row table:style-name="ro1">
          <table:table-cell table:number-columns-repeated="6"/>
        </table:table-row>
      </table:table>
      <table:database-ranges>
        <table:database-range table:target-range-address="Fig2b.F3:Fig2b.G72" table:contains-header="false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umberland AMT" svg:font-family="'Cumberland AMT', Cumberland, 'Courier New', 'Liberation Mono', 'Nimbus Mono L', 'DejaVu Sans Mono', Courier, 'Lucida Sans Typewriter', 'Lucida Typewriter', Monaco, Monospaced" style:font-family-generic="modern" style:font-pitch="fixed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4921in"/>
      <style:text-properties style:font-name="Liberation Sans" fo:language="en" fo:country="IN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 number:language="en" number:country="IN">Rs.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 number:language="en" number:country="IN">Rs.</number:currency-symbol>
      <number:number number:decimal-places="2" number:min-integer-digits="1" number:grouping="true"/>
      <style:map style:condition="value()&gt;=0" style:apply-style-name="N117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2-09-08">09/08/2012</text:date>, <text:time>23:08:2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2-09-08T23:08:24</dc:date>
    <meta:generator>OpenOffice.org/3.4$Unix OpenOffice.org_project/340m1$Build-9590</meta:generator>
    <meta:editing-duration>PT3H5M36S</meta:editing-duration>
    <meta:editing-cycles>17</meta:editing-cycles>
    <meta:document-statistic meta:table-count="2" meta:cell-count="337" meta:object-count="0"/>
  </office:meta>
</office:document-meta>
</file>