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2530000034936E4CC43.png" manifest:media-type="image/png"/>
  <manifest:file-entry manifest:full-path="Pictures/1000696A0000522400007420F33864A4.svg" manifest:media-type="image/svg+xml"/>
  <manifest:file-entry manifest:full-path="content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line-height="150%" fo:text-align="justify" style:justify-single-word="false"/>
      <style:text-properties style:font-name="Liberation Sans" fo:font-size="12pt" fo:language="en" fo:country="GB" fo:font-weight="normal" officeooo:rsid="0021a97c" officeooo:paragraph-rsid="0028bfc9" style:font-size-asian="12pt" style:font-weight-asian="normal" style:font-size-complex="12pt" style:font-weight-complex="normal"/>
    </style:style>
    <style:style style:name="P2" style:family="paragraph" style:parent-style-name="Text_20_body">
      <style:paragraph-properties fo:line-height="150%" fo:text-align="justify" style:justify-single-word="false"/>
      <style:text-properties style:font-name="Liberation Sans" fo:font-size="12pt" fo:language="en" fo:country="GB" fo:font-weight="normal" officeooo:rsid="0021a97c" officeooo:paragraph-rsid="0021a97c" style:font-size-asian="12pt" style:font-weight-asian="normal" style:font-size-complex="12pt" style:font-weight-complex="normal"/>
    </style:style>
    <style:style style:name="P3" style:family="paragraph" style:parent-style-name="Text_20_body">
      <style:paragraph-properties fo:line-height="115%" fo:text-align="justify" style:justify-single-word="false"/>
      <style:text-properties style:font-name="Liberation Sans" fo:font-size="12pt" fo:language="en" fo:country="GB" fo:font-weight="normal" officeooo:rsid="0021a97c" officeooo:paragraph-rsid="0021a97c" style:font-size-asian="12pt" style:font-weight-asian="normal" style:font-size-complex="12pt" style:font-weight-complex="normal"/>
    </style:style>
    <style:style style:name="P4" style:family="paragraph" style:parent-style-name="Text_20_body">
      <style:paragraph-properties fo:line-height="150%" fo:text-align="justify" style:justify-single-word="false"/>
      <style:text-properties fo:color="#000000" style:text-outline="false" style:text-line-through-style="none" style:text-line-through-type="none" style:font-name="Liberation Sans" fo:font-size="12pt" fo:language="en" fo:country="GB" fo:font-style="normal" fo:text-shadow="none" style:text-underline-style="none" fo:font-weight="normal" officeooo:rsid="00160960" officeooo:paragraph-rsid="0021a97c" style:font-size-asian="12pt" style:font-style-asian="normal" style:font-weight-asian="normal" style:font-size-complex="12pt" style:font-style-complex="normal" style:font-weight-complex="normal" style:text-emphasize="none"/>
    </style:style>
    <style:style style:name="P5" style:family="paragraph" style:parent-style-name="Text_20_body" style:list-style-name="" style:master-page-name="">
      <style:paragraph-properties fo:margin-left="0cm" fo:margin-right="0cm" fo:margin-top="0cm" fo:margin-bottom="0.247cm" loext:contextual-spacing="false" fo:line-height="200%" fo:text-align="justify" style:justify-single-word="false" fo:text-indent="0cm" style:auto-text-indent="false" style:page-number="auto"/>
      <style:text-properties style:font-name="Liberation Sans" fo:font-size="12pt" fo:language="en" fo:country="GB" fo:font-weight="normal" officeooo:rsid="01be0e4e" officeooo:paragraph-rsid="0021a97c" style:font-size-asian="12pt" style:font-weight-asian="normal" style:font-size-complex="12pt" style:font-weight-complex="normal"/>
    </style:style>
    <style:style style:name="T1" style:family="text">
      <style:text-properties fo:color="#000000" style:text-outline="false" style:text-line-through-style="none" style:text-line-through-type="none" fo:font-style="normal" fo:text-shadow="none" style:text-underline-style="none" officeooo:rsid="00160960" style:font-style-asian="normal" style:font-style-complex="normal" style:text-emphasize="none"/>
    </style:style>
    <style:style style:name="T2" style:family="text">
      <style:text-properties fo:color="#000000" style:text-outline="false" style:text-line-through-style="none" style:text-line-through-type="none" fo:font-style="normal" fo:text-shadow="none" style:text-underline-style="none" officeooo:rsid="0026f2e4" style:font-style-asian="normal" style:font-style-complex="normal" style:text-emphasize="none"/>
    </style:style>
    <style:style style:name="T3" style:family="text">
      <style:text-properties fo:color="#000000" style:text-outline="false" style:text-line-through-style="none" style:text-line-through-type="none" fo:font-style="normal" fo:text-shadow="none" style:text-underline-style="none" officeooo:rsid="00289cf1" style:font-style-asian="normal" style:font-style-complex="normal" style:text-emphasize="none"/>
    </style:style>
    <style:style style:name="T4" style:family="text">
      <style:text-properties fo:color="#000000" style:text-outline="false" style:text-line-through-style="none" style:text-line-through-type="none" fo:font-style="normal" fo:text-shadow="none" style:text-underline-style="none" officeooo:rsid="0028bfc9" style:font-style-asian="normal" style:font-style-complex="normal" style:text-emphasize="none"/>
    </style:style>
    <style:style style:name="T5" style:family="text">
      <style:text-properties fo:color="#000000" style:text-outline="false" style:text-line-through-style="none" style:text-line-through-type="none" fo:font-style="normal" fo:text-shadow="none" style:text-underline-style="none" officeooo:rsid="002a858a" style:font-style-asian="normal" style:font-style-complex="normal" style:text-emphasize="none"/>
    </style:style>
    <style:style style:name="T6" style:family="text">
      <style:text-properties fo:color="#000000" style:text-outline="false" style:text-line-through-style="none" style:text-line-through-type="none" fo:font-style="normal" fo:text-shadow="none" style:text-underline-style="none" fo:font-weight="bold" style:font-style-asian="normal" style:font-weight-asian="bold" style:font-style-complex="normal" style:font-weight-complex="bold" style:text-emphasize="none"/>
    </style:style>
    <style:style style:name="T7" style:family="text">
      <style:text-properties fo:color="#000000" style:text-outline="false" style:text-line-through-style="none" style:text-line-through-type="none" fo:font-style="normal" fo:text-shadow="none" style:text-underline-style="none" fo:font-weight="bold" officeooo:rsid="00160960" style:font-style-asian="normal" style:font-weight-asian="bold" style:font-style-complex="normal" style:font-weight-complex="bold" style:text-emphasize="none"/>
    </style:style>
    <style:style style:name="T8" style:family="text">
      <style:text-properties fo:color="#000000" style:text-outline="false" style:text-line-through-style="none" style:text-line-through-type="none" fo:font-style="italic" fo:text-shadow="none" style:text-underline-style="none" officeooo:rsid="00160960" style:font-style-asian="italic" style:font-style-complex="italic" style:text-emphasize="none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021a97c" style:font-weight-asian="bold" style:font-weight-complex="bold"/>
    </style:style>
    <style:style style:name="T11" style:family="text">
      <style:text-properties fo:color="#008000" style:text-outline="false" style:text-line-through-style="none" style:text-line-through-type="none" fo:font-style="normal" fo:text-shadow="none" style:text-underline-style="none" officeooo:rsid="00160960" style:font-style-asian="normal" style:font-style-complex="normal" style:text-emphasize="non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9.033cm, 6.555cm, 15.371cm, 5.93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" text:outline-level="1"><text:span text:style-name="T9">Additional file </text:span><text:span text:style-name="T10">1</text:span><text:span text:style-name="T9">:</text:span><text:span text:style-name="T10"> Conditions of use for programs P-clouds and Red.</text:span></text:h>
      <text:p text:style-name="P1"><text:span text:style-name="T1">P-clouds has previously been used to calculate the rate of repeats in the human genome (63-69% </text:span><text:span text:style-name="T2">of reported repeats</text:span><text:span text:style-name="T1">; [64]) and in the </text:span><text:span text:style-name="T8">Arabidopsis thaliana</text:span><text:span text:style-name="T1"> genome (11%; [</text:span><text:span text:style-name="T11">25</text:span><text:span text:style-name="T1">]). This tool </text:span><text:span text:style-name="T2">uses a k-mer method to </text:span><text:span text:style-name="T1">evaluate the amount of repeats. <text:s/></text:span><text:span text:style-name="T2">A</text:span><text:span text:style-name="T1"> </text:span><text:span text:style-name="T2">number</text:span><text:span text:style-name="T1"> of parameters must be </text:span><text:span text:style-name="T2">optimized</text:span><text:span text:style-name="T1"> for each genome analys</text:span><text:span text:style-name="T2">is</text:span><text:span text:style-name="T1">. </text:span><text:span text:style-name="T2">We</text:span><text:span text:style-name="T1"> benchmark</text:span><text:span text:style-name="T2">ed</text:span><text:span text:style-name="T1"> 6 </text:span><text:span text:style-name="T3">sets</text:span><text:span text:style-name="T1"> of 5 parameters (</text:span><text:span text:style-name="T2">each group was labelled as “</text:span><text:span text:style-name="T1">c4”, “c5”, “c8”, “c10”, “c100” </text:span><text:span text:style-name="T2">or</text:span><text:span text:style-name="T1"> “c200”; see Figure </text:span><text:span text:style-name="T5">S1</text:span><text:span text:style-name="T1"> and </text:span><text:span text:style-name="T2">the </text:span><text:span text:style-name="T1">P-clouds </text:span><text:span text:style-name="T2">subsection in the Materials and Methods</text:span><text:span text:style-name="T1"> for the </text:span><text:span text:style-name="T2">details</text:span><text:span text:style-name="T1"> </text:span><text:span text:style-name="T2">for</text:span><text:span text:style-name="T1"> each parameter) usi</text:span><text:span text:style-name="T2">n</text:span><text:span text:style-name="T1">g a </text:span><text:span text:style-name="T2">16 nucleotide </text:span><text:span text:style-name="T1">oligo</text:span><text:span text:style-name="T2">mer</text:span><text:span text:style-name="T1"> size [63]. The most relaxed parameter set was c4 and the most stringent c200. </text:span><text:span text:style-name="T3">To estimate how well each set of parameters fit the galGal4 genome, we</text:span><text:span text:style-name="T1"> </text:span><text:span text:style-name="T3">examined</text:span><text:span text:style-name="T1"> the </text:span><text:span text:style-name="T3">number </text:span><text:span text:style-name="T1">of exons </text:span><text:span text:style-name="T3">predicted by</text:span><text:span text:style-name="T1"> P-clouds </text:span><text:span text:style-name="T3">for each set</text:span><text:span text:style-name="T1">, </text:span><text:span text:style-name="T3">but found very little variation between </text:span><text:span text:style-name="T4">parameter sets </text:span><text:span text:style-name="T1">(between 5.42 % and 5.91 % from c200 to c4). The highest repeat coverage was obtained with the least stringent parameter: c4. We concluded that the c4 set was suitable.</text:span></text:p>
      <text:p text:style-name="P2"><draw:frame draw:style-name="fr1" draw:name="Image1" text:anchor-type="paragraph" svg:x="4.8cm" svg:y="0.949cm" svg:width="6.902cm" svg:height="4.304cm" draw:z-index="0"><draw:image xlink:href="Pictures/1000696A0000522400007420F33864A4.svg" xlink:type="simple" xlink:show="embed" xlink:actuate="onLoad"/><draw:image xlink:href="Pictures/10000201000002530000034936E4CC43.png" xlink:type="simple" xlink:show="embed" xlink:actuate="onLoad"/></draw:frame></text:p>
      <text:p text:style-name="P2"/>
      <text:p text:style-name="P2"/>
      <text:p text:style-name="P2"/>
      <text:p text:style-name="P4"/>
      <text:p text:style-name="P4"/>
      <text:p text:style-name="P3"><text:span text:style-name="T7">Fig. </text:span><text:span text:style-name="T6">S1</text:span><text:span text:style-name="T1"> P-clouds coverages using 6 parameters sets. Bars in blue represent the coverage in the P-clouds annotation corresponding to the repeats in the genome and those in red, that obtained for the exons.</text:span></text:p>
      <text:p text:style-name="P4"/>
      <text:p text:style-name="P2"><text:span text:style-name="T1">Red is </text:span><text:span text:style-name="T4">a </text:span><text:span text:style-name="T1">recently published </text:span><text:span text:style-name="T4">repeat annotation </text:span><text:span text:style-name="T1">tool [</text:span><text:span text:style-name="T11">15</text:span><text:span text:style-name="T1">] and therefore does not have the sam</text:span><text:span text:style-name="T4">e</text:span><text:span text:style-name="T1"> track record as P-coulds. </text:span><text:span text:style-name="T4">It also</text:span><text:span text:style-name="T1"> evaluates the amount of repeats using a k-mer method </text:span><text:span text:style-name="T4">but</text:span><text:span text:style-name="T1"> locates repeats </text:span><text:span text:style-name="T4">using</text:span><text:span text:style-name="T1"> a machine learning approach. This program only requires the sequence of the genome model and an oligo size that is calculated using the same rule as P-clouds (i.e. 16 nucleotides, </text:span><text:span text:style-name="T4">see above</text:span><text:span text:style-name="T1">). The global amount of detectable repeats in galGal4 obtained with Red was 29.9 %, a value close to that obtained with P-clouds </text:span><text:span text:style-name="T4">(33% see text)</text:span><text:span text:style-name="T1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ibliography_20_1" style:display-name="Bibliography 1" style:family="paragraph" style:parent-style-name="Index" style:class="index">
      <style:paragraph-properties fo:margin-left="1.27cm" fo:margin-right="0cm" fo:margin-top="0cm" fo:margin-bottom="0cm" loext:contextual-spacing="false" style:line-height-at-least="0.423cm" fo:text-indent="-1.27cm" style:auto-text-indent="false">
        <style:tab-stops/>
      </style:paragraph-properties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9-15T11:36:12.527247000</meta:creation-date>
    <meta:generator>LibreOffice/5.0.1.2$MacOSX_X86_64 LibreOffice_project/81898c9f5c0d43f3473ba111d7b351050be20261</meta:generator>
    <dc:date>2016-08-09T13:42:21.405569000</dc:date>
    <meta:editing-duration>PT2H15M22S</meta:editing-duration>
    <meta:editing-cycles>17</meta:editing-cycles>
    <meta:document-statistic meta:table-count="0" meta:image-count="1" meta:object-count="0" meta:page-count="1" meta:paragraph-count="4" meta:word-count="306" meta:character-count="1801" meta:non-whitespace-character-count="1498"/>
    <meta:user-defined meta:name="ZOTERO_PREF_1">&lt;data data-version="3" zotero-version="4.0.26.3"&gt;&lt;session id="gqpe8sXL"/&gt;&lt;style id="http://www.zotero.org/styles/chicago-author-date" hasBibliography="1" bibliographyStyleHasBeenSet="1"/&gt;&lt;prefs&gt;&lt;pref name="fieldType" value="ReferenceMark"/&gt;&lt;pref name="sto</meta:user-defined>
    <meta:user-defined meta:name="ZOTERO_PREF_2">reReferences" value="true"/&gt;&lt;pref name="automaticJournalAbbreviations" value="true"/&gt;&lt;pref name="noteType" value="0"/&gt;&lt;/prefs&gt;&lt;/data&gt;</meta:user-defined>
  </office:meta>
</office:document-meta>
</file>