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P1" style:family="paragraph" style:parent-style-name="Standard">
      <style:text-properties officeooo:rsid="000f85e8" officeooo:paragraph-rsid="000f85e8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pos: <text:s text:c="2"/>0 label: <text:s text:c="2"/>0 kids: 1,2 pInP: <text:s text:c="2"/>0 par: -1 snoRNAs: <text:s text:c="2"/>0 gain: <text:s text:c="2"/>0 loss <text:s text:c="2"/>0<text:tab/> seenBW: <text:s text:c="2"/>1 gainFam: <text:s text:c="2"/>0<text:tab/> lossFam: <text:s text:c="2"/>0<text:tab/> Eukaryota</text:p>
      <text:p text:style-name="P1"/>
      <text:p text:style-name="P1">pos: <text:s text:c="2"/>1 label: <text:s text:c="2"/>1 kids: -1 pInP: <text:s text:c="2"/>1 par: <text:s text:c="2"/>0 snoRNAs: <text:s text:c="2"/>0 gain: <text:s text:c="2"/>0 loss <text:s text:c="2"/>0<text:tab/> seenBW: <text:s text:c="2"/>1 gainFam: <text:s text:c="2"/>0<text:tab/> lossFam: <text:s text:c="2"/>0<text:tab/> cme</text:p>
      <text:p text:style-name="P1"/>
      <text:p text:style-name="P1">pos: <text:s text:c="2"/>2 label: <text:s text:c="2"/>2 kids: 3,4 pInP: <text:s text:c="2"/>2 par: <text:s text:c="2"/>0 snoRNAs: <text:s/>16 gain: <text:s/>16 loss <text:s text:c="2"/>0<text:tab/> seenBW: <text:s/>-1 gainFam: <text:s text:c="2"/>2<text:tab/> lossFam: <text:s text:c="2"/>0<text:tab/> Viridiplantae</text:p>
      <text:p text:style-name="P1"/>
      <text:p text:style-name="P1">pos: <text:s text:c="2"/>3 label: <text:s text:c="2"/>3 kids: -1 pInP: <text:s text:c="2"/>3 par: <text:s text:c="2"/>2 snoRNAs: 173 gain: 170 loss <text:s/>13<text:tab/> seenBW: <text:s/>-1 gainFam: <text:s/>71<text:tab/> lossFam: <text:s text:c="2"/>0<text:tab/> cre</text:p>
      <text:p text:style-name="P1"/>
      <text:p text:style-name="P1">pos: <text:s text:c="2"/>4 label: <text:s text:c="2"/>4 kids: 5,6 pInP: <text:s text:c="2"/>4 par: <text:s text:c="2"/>2 snoRNAs: <text:s/>39 gain: <text:s/>23 loss <text:s text:c="2"/>0<text:tab/> seenBW: <text:s/>-1 gainFam: <text:s text:c="2"/>7<text:tab/> lossFam: <text:s text:c="2"/>0<text:tab/> Embryophyta</text:p>
      <text:p text:style-name="P1"/>
      <text:p text:style-name="P1">pos: <text:s text:c="2"/>5 label: <text:s text:c="2"/>5 kids: 7,8 pInP: <text:s text:c="2"/>5 par: <text:s text:c="2"/>4 snoRNAs: <text:s/>26 gain: <text:s text:c="2"/>0 loss <text:s/>13<text:tab/> seenBW: <text:s/>-1 gainFam: <text:s text:c="2"/>0<text:tab/> lossFam: <text:s text:c="2"/>0<text:tab/> Tracheophyta</text:p>
      <text:p text:style-name="P1"/>
      <text:p text:style-name="P1">pos: <text:s text:c="2"/>6 label: <text:s text:c="2"/>6 kids: -1 pInP: <text:s/>44 par: <text:s text:c="2"/>4 snoRNAs: <text:s/>34 gain: <text:s text:c="2"/>0 loss <text:s text:c="2"/>5<text:tab/> seenBW: <text:s/>-1 gainFam: <text:s text:c="2"/>0<text:tab/> lossFam: <text:s text:c="2"/>1<text:tab/> ppa</text:p>
      <text:p text:style-name="P1"/>
      <text:p text:style-name="P1">pos: <text:s text:c="2"/>7 label: <text:s text:c="2"/>7 kids: -1 pInP: <text:s text:c="2"/>6 par: <text:s text:c="2"/>5 snoRNAs: <text:s text:c="2"/>6 gain: <text:s text:c="2"/>0 loss <text:s/>20<text:tab/> seenBW: <text:s/>-1 gainFam: <text:s text:c="2"/>0<text:tab/> lossFam: <text:s text:c="2"/>6<text:tab/> smo</text:p>
      <text:p text:style-name="P1"/>
      <text:p text:style-name="P1">pos: <text:s text:c="2"/>8 label: <text:s text:c="2"/>8 kids: 10,9 pInP: <text:s text:c="2"/>7 par: <text:s text:c="2"/>5 snoRNAs: <text:s/>45 gain: <text:s/>19 loss <text:s text:c="2"/>0<text:tab/> seenBW: <text:s/>-1 gainFam: <text:s text:c="2"/>9<text:tab/> lossFam: <text:s text:c="2"/>0<text:tab/> Spermatophyta</text:p>
      <text:p text:style-name="P1"/>
      <text:p text:style-name="P1">pos: <text:s text:c="2"/>9 label: <text:s text:c="2"/>9 kids: 11,12 pInP: <text:s text:c="2"/>9 par: <text:s text:c="2"/>8 snoRNAs: <text:s/>74 gain: <text:s/>31 loss <text:s text:c="2"/>2<text:tab/> seenBW: <text:s/>-1 gainFam: <text:s/>11<text:tab/> lossFam: <text:s text:c="2"/>0<text:tab/> Magnoliophyta</text:p>
      <text:p text:style-name="P1"/>
      <text:p text:style-name="P1">pos: <text:s/>10 label: <text:s/>10 kids: -1 pInP: <text:s text:c="2"/>8 par: <text:s text:c="2"/>8 snoRNAs: <text:s/>37 gain: <text:s text:c="2"/>0 loss <text:s text:c="2"/>8<text:tab/> seenBW: <text:s/>-1 gainFam: <text:s text:c="2"/>0<text:tab/> lossFam: <text:s text:c="2"/>1<text:tab/> pta</text:p>
      <text:p text:style-name="P1"/>
      <text:p text:style-name="P1">pos: <text:s/>11 label: <text:s/>11 kids: -1 pInP: <text:s/>10 par: <text:s text:c="2"/>9 snoRNAs: <text:s/>44 gain: <text:s text:c="2"/>2 loss <text:s/>32<text:tab/> seenBW: <text:s/>-1 gainFam: <text:s text:c="2"/>0<text:tab/> lossFam: <text:s text:c="2"/>5<text:tab/> atr</text:p>
      <text:p text:style-name="P1"/>
      <text:p text:style-name="P1">pos: <text:s/>12 label: <text:s/>12 kids: 13,14 pInP: <text:s/>11 par: <text:s text:c="2"/>9 snoRNAs: 128 gain: <text:s/>54 loss <text:s text:c="2"/>0<text:tab/> seenBW: <text:s/>-1 gainFam: <text:s/>23<text:tab/> lossFam: <text:s text:c="2"/>0<text:tab/> Mesangiospermae</text:p>
      <text:p text:style-name="P1"/>
      <text:p text:style-name="P1">pos: <text:s/>13 label: <text:s/>13 kids: 15,16,17 pInP: <text:s/>12 par: <text:s/>12 snoRNAs: 112 gain: <text:s text:c="2"/>9 loss <text:s/>25<text:tab/> seenBW: <text:s/>-1 gainFam: <text:s text:c="2"/>9<text:tab/> lossFam: <text:s text:c="2"/>1<text:tab/> Pentapetalae</text:p>
      <text:p text:style-name="P1"/>
      <text:p text:style-name="P1">pos: <text:s/>14 label: <text:s/>14 kids: 18,19 pInP: <text:s/>33 par: <text:s/>12 snoRNAs: 143 gain: <text:s/>16 loss <text:s text:c="2"/>1<text:tab/> seenBW: <text:s/>-1 gainFam: <text:s text:c="2"/>1<text:tab/> lossFam: <text:s text:c="2"/>0<text:tab/> commelinids</text:p>
      <text:p text:style-name="P1"/>
      <text:p text:style-name="P1">pos: <text:s/>15 label: <text:s/>15 kids: 20,21,22 pInP: <text:s/>13 par: <text:s/>13 snoRNAs: 125 gain: <text:s/>25 loss <text:s/>12<text:tab/> seenBW: <text:s/>-1 gainFam: <text:s text:c="2"/>6<text:tab/> lossFam: <text:s text:c="2"/>2<text:tab/> rosids</text:p>
      <text:p text:style-name="P1"/>
      <text:p text:style-name="P1">pos: <text:s/>16 label: <text:s/>16 kids: -1 pInP: <text:s/>27 par: <text:s/>13 snoRNAs: <text:s/>87 gain: <text:s/>11 loss <text:s/>36<text:tab/> seenBW: <text:s/>-1 <text:soft-page-break/>gainFam: <text:s text:c="2"/>0<text:tab/> lossFam: <text:s/>13<text:tab/> bvu</text:p>
      <text:p text:style-name="P1"/>
      <text:p text:style-name="P1">pos: <text:s/>17 label: <text:s/>17 kids: 26,27 pInP: <text:s/>28 par: <text:s/>13 snoRNAs: 111 gain: <text:s/>18 loss <text:s/>19<text:tab/> seenBW: <text:s/>-1 gainFam: <text:s text:c="2"/>0<text:tab/> lossFam: <text:s/>10<text:tab/> lamiids</text:p>
      <text:p text:style-name="P1"/>
      <text:p text:style-name="P1">pos: <text:s/>18 label: <text:s/>18 kids: -1 pInP: <text:s/>34 par: <text:s/>14 snoRNAs: <text:s/>88 gain: <text:s text:c="2"/>2 loss <text:s/>57<text:tab/> seenBW: <text:s/>-1 gainFam: <text:s text:c="2"/>0<text:tab/> lossFam: <text:s/>11<text:tab/> pda</text:p>
      <text:p text:style-name="P1"/>
      <text:p text:style-name="P1">pos: <text:s/>19 label: <text:s/>19 kids: 31,32 pInP: <text:s/>35 par: <text:s/>14 snoRNAs: 194 gain: <text:s/>54 loss <text:s text:c="2"/>3<text:tab/> seenBW: <text:s/>-1 gainFam: <text:s/>12<text:tab/> lossFam: <text:s text:c="2"/>2<text:tab/> Poaceae</text:p>
      <text:p text:style-name="P1"/>
      <text:p text:style-name="P1">pos: <text:s/>20 label: <text:s/>20 kids: -1 pInP: <text:s/>14 par: <text:s/>15 snoRNAs: <text:s/>82 gain: <text:s/>10 loss <text:s/>53<text:tab/> seenBW: <text:s/>-1 gainFam: <text:s text:c="2"/>0<text:tab/> lossFam: <text:s/>18<text:tab/> vvi</text:p>
      <text:p text:style-name="P1"/>
      <text:p text:style-name="P1">pos: <text:s/>21 label: <text:s/>21 kids: 23,24,25 pInP: <text:s/>15 par: <text:s/>15 snoRNAs: 126 gain: <text:s text:c="2"/>8 loss <text:s text:c="2"/>7<text:tab/> seenBW: <text:s/>-1 gainFam: <text:s text:c="2"/>0<text:tab/> lossFam: <text:s text:c="2"/>3<text:tab/> malvids</text:p>
      <text:p text:style-name="P1"/>
      <text:p text:style-name="P1">pos: <text:s/>22 label: <text:s/>22 kids: 28,29,30 pInP: <text:s/>21 par: <text:s/>15 snoRNAs: 110 gain: <text:s text:c="2"/>7 loss <text:s/>22<text:tab/> seenBW: <text:s/>-1 gainFam: <text:s text:c="2"/>0<text:tab/> lossFam: <text:s text:c="2"/>9<text:tab/> fabids</text:p>
      <text:p text:style-name="P1"/>
      <text:p text:style-name="P1">pos: <text:s/>23 label: <text:s/>23 kids: -1 pInP: <text:s/>16 par: <text:s/>21 snoRNAs: 124 gain: <text:s/>25 loss <text:s/>27<text:tab/> seenBW: <text:s/>-1 gainFam: <text:s text:c="2"/>0<text:tab/> lossFam: <text:s/>14<text:tab/> gra</text:p>
      <text:p text:style-name="P1">pos: <text:s/>24 label: <text:s/>24 kids: 37,38 pInP: <text:s/>17 par: <text:s/>21 snoRNAs: 133 gain: <text:s/>11 loss <text:s text:c="2"/>4<text:tab/> seenBW: <text:s/>-1 gainFam: <text:s/>14<text:tab/> lossFam: <text:s text:c="2"/>2<text:tab/> Brassicaceae</text:p>
      <text:p text:style-name="P1"/>
      <text:p text:style-name="P1">pos: <text:s/>25 label: <text:s/>25 kids: -1 pInP: <text:s/>20 par: <text:s/>21 snoRNAs: <text:s/>64 gain: <text:s text:c="2"/>1 loss <text:s/>63<text:tab/> seenBW: <text:s/>-1 gainFam: <text:s text:c="2"/>0<text:tab/> lossFam: <text:s/>16<text:tab/> csi</text:p>
      <text:p text:style-name="P1"/>
      <text:p text:style-name="P1">pos: <text:s/>26 label: <text:s/>26 kids: -1 pInP: <text:s/>29 par: <text:s/>17 snoRNAs: 127 gain: <text:s/>44 loss <text:s/>28<text:tab/> seenBW: <text:s/>-1 gainFam: <text:s text:c="2"/>0<text:tab/> lossFam: <text:s/>16<text:tab/> dpu</text:p>
      <text:p text:style-name="P1"/>
      <text:p text:style-name="P1">pos: <text:s/>27 label: <text:s/>27 kids: 40,39 pInP: <text:s/>30 par: <text:s/>17 snoRNAs: 113 gain: <text:s/>15 loss <text:s/>13<text:tab/> seenBW: <text:s/>-1 gainFam: <text:s text:c="2"/>0<text:tab/> lossFam: <text:s text:c="2"/>6<text:tab/> Solanum</text:p>
      <text:p text:style-name="P1"/>
      <text:p text:style-name="P1">pos: <text:s/>28 label: <text:s/>28 kids: -1 pInP: <text:s/>22 par: <text:s/>22 snoRNAs: <text:s/>85 gain: <text:s text:c="2"/>1 loss <text:s/>26<text:tab/> seenBW: <text:s/>-1 gainFam: <text:s text:c="2"/>0<text:tab/> lossFam: <text:s text:c="2"/>8<text:tab/> rco</text:p>
      <text:p text:style-name="P1"/>
      <text:p text:style-name="P1">pos: <text:s/>29 label: <text:s/>29 kids: 41,42 pInP: <text:s/>23 par: <text:s/>22 snoRNAs: 106 gain: <text:s/>12 loss <text:s/>16<text:tab/> seenBW: <text:s/>-1 gainFam: <text:s text:c="2"/>0<text:tab/> lossFam: <text:s text:c="2"/>6<text:tab/> Papilionoideae</text:p>
      <text:p text:style-name="P1"/>
      <text:p text:style-name="P1">pos: <text:s/>30 label: <text:s/>30 kids: -1 pInP: <text:s/>26 par: <text:s/>22 snoRNAs: <text:s/>90 gain: <text:s text:c="2"/>8 loss <text:s/>28<text:tab/> seenBW: <text:s/>-1 gainFam: <text:s text:c="2"/>0<text:tab/> lossFam: <text:s text:c="2"/>5<text:tab/> ppe</text:p>
      <text:p text:style-name="P1"/>
      <text:p text:style-name="P1">pos: <text:s/>31 label: <text:s/>31 kids: 33,34 pInP: <text:s/>36 par: <text:s/>19 snoRNAs: 212 gain: <text:s/>18 loss <text:s text:c="2"/>0<text:tab/> seenBW: <text:s/>-1 gainFam: <text:s text:c="2"/>5<text:tab/> lossFam: <text:s text:c="2"/>0<text:tab/> BOP_Clade</text:p>
      <text:p text:style-name="P1"/>
      <text:p text:style-name="P1">pos: <text:s/>32 label: <text:s/>32 kids: 35,36 pInP: <text:s/>41 par: <text:s/>19 snoRNAs: 156 gain: <text:s text:c="2"/>3 loss <text:s/>41<text:tab/> seenBW: <text:s/>-1 gainFam: <text:s text:c="2"/>0<text:tab/> lossFam: <text:s text:c="2"/>8<text:tab/> Andropogoneae</text:p>
      <text:p text:style-name="P1"/>
      <text:p text:style-name="P1"><text:soft-page-break/>pos: <text:s/>33 label: <text:s/>33 kids: -1 pInP: <text:s/>37 par: <text:s/>31 snoRNAs: 126 gain: <text:s text:c="2"/>7 loss <text:s/>93<text:tab/> seenBW: <text:s/>-1 gainFam: <text:s/>25<text:tab/> lossFam: <text:s text:c="2"/>5<text:tab/> osa</text:p>
      <text:p text:style-name="P1"/>
      <text:p text:style-name="P1">pos: <text:s/>34 label: <text:s/>34 kids: 43,44 pInP: <text:s/>38 par: <text:s/>31 snoRNAs: 387 gain: 177 loss <text:s text:c="2"/>2<text:tab/> seenBW: <text:s/>-1 gainFam: <text:s text:c="2"/>0<text:tab/> lossFam: <text:s text:c="2"/>2<text:tab/> Triticeae</text:p>
      <text:p text:style-name="P1"/>
      <text:p text:style-name="P1">pos: <text:s/>35 label: <text:s/>35 kids: -1 pInP: <text:s/>42 par: <text:s/>32 snoRNAs: 194 gain: <text:s/>56 loss <text:s/>18<text:tab/> seenBW: <text:s/>-1 gainFam: <text:s text:c="2"/>0<text:tab/> lossFam: <text:s/>10<text:tab/> zma</text:p>
      <text:p text:style-name="P1"/>
      <text:p text:style-name="P1">pos: <text:s/>36 label: <text:s/>36 kids: -1 pInP: <text:s/>43 par: <text:s/>32 snoRNAs: 123 gain: <text:s text:c="2"/>2 loss <text:s/>35<text:tab/> seenBW: <text:s/>-1 gainFam: <text:s text:c="2"/>0<text:tab/> lossFam: <text:s text:c="2"/>0<text:tab/> sbi</text:p>
      <text:p text:style-name="P1"/>
      <text:p text:style-name="P1">pos: <text:s/>37 label: <text:s/>37 kids: -1 pInP: <text:s/>18 par: <text:s/>24 snoRNAs: 289 gain: 161 loss <text:s text:c="2"/>5<text:tab/> seenBW: <text:s/>-1 gainFam: <text:s text:c="2"/>0<text:tab/> lossFam: <text:s text:c="2"/>1<text:tab/> bra</text:p>
      <text:p text:style-name="P1"/>
      <text:p text:style-name="P1">pos: <text:s/>38 label: <text:s/>38 kids: -1 pInP: <text:s/>19 par: <text:s/>24 snoRNAs: 127 gain: <text:s/>29 loss <text:s/>35<text:tab/> seenBW: <text:s/>-1 gainFam: <text:s/>27<text:tab/> lossFam: <text:s text:c="2"/>3<text:tab/> ath</text:p>
      <text:p text:style-name="P1"/>
      <text:p text:style-name="P1">pos: <text:s/>39 label: <text:s/>39 kids: -1 pInP: <text:s/>32 par: <text:s/>27 snoRNAs: 115 gain: <text:s/>19 loss <text:s/>17<text:tab/> seenBW: <text:s/>-1 gainFam: <text:s text:c="2"/>0<text:tab/> lossFam: <text:s text:c="2"/>2<text:tab/> stu</text:p>
      <text:p text:style-name="P1"/>
      <text:p text:style-name="P1">pos: <text:s/>40 label: <text:s/>40 kids: -1 pInP: <text:s/>31 par: <text:s/>27 snoRNAs: 109 gain: <text:s/>11 loss <text:s/>15<text:tab/> seenBW: <text:s/>-1 gainFam: <text:s text:c="2"/>0<text:tab/> lossFam: <text:s text:c="2"/>0<text:tab/> sly</text:p>
      <text:p text:style-name="P1"/>
      <text:p text:style-name="P1">pos: <text:s/>41 label: <text:s/>41 kids: -1 pInP: <text:s/>24 par: <text:s/>29 snoRNAs: <text:s/>90 gain: <text:s text:c="2"/>7 loss <text:s/>23<text:tab/> seenBW: <text:s/>-1 gainFam: <text:s text:c="2"/>0<text:tab/> lossFam: <text:s text:c="2"/>5<text:tab/> lja</text:p>
      <text:p text:style-name="P1"/>
      <text:p text:style-name="P1">pos: <text:s/>42 label: <text:s/>42 kids: -1 pInP: <text:s/>25 par: <text:s/>29 snoRNAs: 138 gain: <text:s/>50 loss <text:s/>18<text:tab/> seenBW: <text:s/>-1 gainFam: <text:s text:c="2"/>0<text:tab/> lossFam: <text:s text:c="2"/>3<text:tab/> mtr</text:p>
      <text:p text:style-name="P1"/>
      <text:p text:style-name="P1">pos: <text:s/>43 label: <text:s/>43 kids: -1 pInP: <text:s/>39 par: <text:s/>34 snoRNAs: 1213 gain: 829 loss <text:s text:c="2"/>3<text:tab/> seenBW: <text:s/>-1 gainFam: <text:s text:c="2"/>0<text:tab/> lossFam: <text:s text:c="2"/>1<text:tab/> tae</text:p>
      <text:p text:style-name="P1"/>
      <text:p text:style-name="P1">pos: <text:s/>44 label: <text:s/>44 kids: -1 pInP: <text:s/>40 par: <text:s/>34 snoRNAs: 384 gain: <text:s/>23 loss <text:s/>26<text:tab/> seenBW: <text:s/>-1 gainFam: <text:s text:c="2"/>0<text:tab/> lossFam: <text:s text:c="2"/>0<text:tab/> hvu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Lohit Devanagari1" svg:font-family="'Lohit Devanagari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ohit Devanagari" svg:font-family="'Lohit Devanagari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family="Arial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BioinfUser </meta:initial-creator>
    <meta:creation-date>2016-10-11T03:05:05.085022744</meta:creation-date>
    <dc:date>2016-10-11T03:08:43.529339509</dc:date>
    <dc:creator>BioinfUser </dc:creator>
    <meta:editing-duration>P0D</meta:editing-duration>
    <meta:editing-cycles>1</meta:editing-cycles>
    <meta:document-statistic meta:table-count="0" meta:image-count="0" meta:object-count="0" meta:page-count="3" meta:paragraph-count="45" meta:word-count="1035" meta:character-count="5789" meta:non-whitespace-character-count="4089"/>
    <meta:generator>LibreOffice/4.1.6.2$Linux_x86 LibreOffice_project/410$Build-2</meta:generator>
  </office:meta>
</office:document-meta>
</file>