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Table2" style:family="table">
      <style:table-properties style:width="6.2611in" fo:margin-left="0in" table:align="left"/>
    </style:style>
    <style:style style:name="Table2.A" style:family="table-column">
      <style:table-column-properties style:column-width="6.2611in"/>
    </style:style>
    <style:style style:name="Table2.A1" style:family="table-cell">
      <style:table-cell-properties fo:padding-left="0.075in" fo:padding-right="0.075in" fo:padding-top="0in" fo:padding-bottom="0in" fo:border="0.0069in solid #000000" style:writing-mode="lr-tb"/>
    </style:style>
    <style:style style:name="P1" style:family="paragraph" style:parent-style-name="Normal_20__28_Web_29_">
      <style:text-properties style:font-name="Arial" fo:font-size="11pt" fo:font-weight="bold" style:font-size-asian="11pt" style:font-weight-asian="bold" style:font-name-complex="Arial" style:font-size-complex="11pt"/>
    </style:style>
    <style:style style:name="P2" style:family="paragraph" style:parent-style-name="Normal_20__28_Web_29_">
      <style:text-properties style:font-name="Arial" fo:font-size="11pt" style:font-size-asian="11pt" style:font-name-complex="Arial" style:font-size-complex="11pt"/>
    </style:style>
    <style:style style:name="P3" style:family="paragraph" style:parent-style-name="Normal_20__28_Web_29_">
      <style:paragraph-properties fo:margin-top="0in" fo:margin-bottom="0in"/>
      <style:text-properties style:font-name="Arial" fo:font-size="11pt" style:font-size-asian="11pt" style:font-name-complex="Arial" style:font-size-complex="11pt"/>
    </style:style>
    <style:style style:name="P4" style:family="paragraph" style:parent-style-name="Normal_20__28_Web_29_">
      <style:paragraph-properties fo:margin-top="0in" fo:margin-bottom="0in"/>
      <style:text-properties style:font-name="Arial" fo:font-size="11pt" fo:font-weight="bold" style:font-size-asian="11pt" style:font-weight-asian="bold" style:font-name-complex="Arial" style:font-size-complex="11pt"/>
    </style:style>
    <style:style style:name="P5" style:family="paragraph" style:parent-style-name="Normal">
      <style:text-properties style:font-name="Arial" style:font-name-complex="Arial"/>
    </style:style>
    <style:style style:name="P6" style:family="paragraph" style:parent-style-name="Normal_20__28_Web_29_" style:master-page-name="MP0">
      <style:paragraph-properties style:page-number="auto" fo:break-before="page"/>
    </style:style>
    <style:style style:name="T1" style:family="text">
      <style:text-properties style:font-name="Arial"/>
    </style:style>
    <style:style style:name="T2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3" style:family="text">
      <style:text-properties style:font-name="Arial" fo:font-size="11pt" style:font-size-asian="11pt" style:font-name-complex="Arial" style:font-size-complex="11pt"/>
    </style:style>
    <style:style style:name="T4" style:family="text">
      <style:text-properties style:font-name="Arial" fo:font-size="11pt" fo:font-style="italic" style:font-size-asian="11pt" style:font-style-asian="italic" style:font-name-complex="Arial" style:font-size-complex="11pt"/>
    </style:style>
    <style:style style:name="T5" style:family="text">
      <style:text-properties fo:font-size="11pt"/>
    </style:style>
    <style:style style:name="T6" style:family="text">
      <style:text-properties fo:font-weight="bold"/>
    </style:style>
    <style:style style:name="T7" style:family="text">
      <style:text-properties style:font-size-asian="11pt"/>
    </style:style>
    <style:style style:name="T8" style:family="text">
      <style:text-properties style:font-weight-asian="bold"/>
    </style:style>
    <style:style style:name="T9" style:family="text">
      <style:text-properties style:font-name-complex="Arial"/>
    </style:style>
    <style:style style:name="T10" style:family="text">
      <style:text-properties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2">Semi-structured interview schedule - <text:s/>Healthcare Professionals</text:span></text:p>
      <table:table table:name="Table2" table:style-name="Table2">
        <table:table-column table:style-name="Table2.A"/>
        <table:table-row>
          <table:table-cell table:style-name="Table2.A1" office:value-type="string">
            <text:p text:style-name="P4">Demographic information </text:p>
            <text:p text:style-name="P3"> </text:p>
            <text:p text:style-name="P3">Position / role</text:p>
            <text:p text:style-name="P3">Approximate last date of last positive screening result </text:p>
            <text:p text:style-name="P3">Area of country from (i.e. screening centre / hospital)</text:p>
            <text:p text:style-name="P3"> </text:p>
          </table:table-cell>
        </table:table-row>
        <table:table-row>
          <table:table-cell table:style-name="Table2.A1" office:value-type="string">
            <text:p text:style-name="Normal_20__28_Web_29_"><text:span text:style-name="Default_20_Paragraph_20_Font"><text:span text:style-name="T2">Interview prompts</text:span></text:span></text:p>
            <text:p text:style-name="P3">What has been your experience of managing positive (true and false) screening results?  </text:p>
            <text:p text:style-name="P3"> </text:p>
            <text:p text:style-name="P3">What is the parental response typically in these situations? </text:p>
            <text:p text:style-name="P3"> </text:p>
            <text:p text:style-name="P3">In your experience, how effective was the communication and interaction in managing the parental response?  </text:p>
            <text:p text:style-name="P3"> </text:p>
            <text:p text:style-name="P3">What impact did this experience have on you? </text:p>
            <text:p text:style-name="P3"> </text:p>
            <text:p text:style-name="P3">How do you think false positive test results should be handled? What works well? What doesn’t work well? </text:p>
            <text:p text:style-name="P3"> </text:p>
            <text:p text:style-name="P3">How do you manage parents differently for true positives and false positive screens?  </text:p>
            <text:p text:style-name="P3"> </text:p>
            <text:p text:style-name="P3">How do the marker levels influence your interactions with the parents?  </text:p>
            <text:p text:style-name="P3"> </text:p>
            <text:p text:style-name="P3">How much variation do you believe there is between individual clinicians’ management of the family as results are given? </text:p>
            <text:p text:style-name="P3"> </text:p>
            <text:p text:style-name="P3">What standardised information is given? Is this adequate / appropriate? How might it be improved? Do parents receive enough information, at the right time, in the right format? </text:p>
            <text:p text:style-name="P3"> </text:p>
            <text:p text:style-name="P3">Do you speak with both parents? </text:p>
            <text:p text:style-name="P3"> </text:p>
            <text:p text:style-name="P3">In your opinion would a helpline be useful? </text:p>
            <text:p text:style-name="P3"> </text:p>
            <text:p text:style-name="P3">How long typically before a confirmatory test result is given? How do parents respond to this delay?  </text:p>
            <text:p text:style-name="P3"> </text:p>
            <text:p text:style-name="P3">What is the impact on the child and family of a false positive screening result in your experience?  </text:p>
            <text:p text:style-name="P3"> </text:p>
            <text:p text:style-name="P3">How could the experience be improved? What would be your best practice recommendations? </text:p>
            <text:p text:style-name="P2"/>
          </table:table-cell>
        </table:table-row>
      </table:table>
      <text:p text:style-name="P2"> </text:p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138in" svg:stroke-color="#2f528f" draw:stroke-linejoin="miter" draw:fill-color="#4472c4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06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GB" fo:font-style="normal" style:text-underline-style="none" fo:font-weight="normal" style:letter-kerning="fals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11in" fo:line-height="106%" fo:text-align="start" style:justify-single-word="false" fo:keep-together="auto" fo:orphans="2" fo:widows="2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GB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Normal_20__28_Web_29_" style:display-name="Normal (Web)" style:family="paragraph" style:parent-style-name="Normal">
      <style:paragraph-properties fo:margin-top="0.0693in" fo:margin-bottom="0.0693in" fo:line-height="100%" fo:hyphenation-ladder-count="no-limit"/>
      <style:text-properties style:font-name="Times New Roman" fo:font-size="12pt" style:font-name-asian="Times New Roman" style:font-size-asian="12pt" style:language-asian="en" style:country-asian="GB" style:font-size-complex="12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2$Win32 OpenOffice.org_project/320m18$Build-9502</meta:generator>
    <dc:title/>
    <dc:description/>
    <dc:subject/>
    <meta:initial-creator>Louise Moody</meta:initial-creator>
    <meta:creation-date>2017-03-31T09:30:00Z</meta:creation-date>
    <dc:date>2017-05-04T09:31:41.96</dc:date>
    <meta:editing-cycles>5</meta:editing-cycles>
    <meta:editing-duration>PT00H02M20S</meta:editing-duration>
    <meta:document-statistic meta:table-count="1" meta:image-count="0" meta:object-count="0" meta:page-count="1" meta:paragraph-count="36" meta:word-count="226" meta:character-count="1475"/>
    <meta:template xlink:type="simple" xlink:actuate="onRequest" xlink:title="" xlink:href="Normal.dotm"/>
  </office:meta>
</office:document-meta>
</file>