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Cambria" svg:font-family="Cambria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9453in"/>
    </style:style>
    <style:style style:name="ro1" style:family="table-row">
      <style:table-row-properties style:row-height="0.2118in" fo:break-before="auto" style:use-optimal-row-height="true"/>
    </style:style>
    <style:style style:name="ta1" style:family="table" style:master-page-name="PageStyle_5f_Table_5f_S11_5f_mouse_5f_evidence.csv">
      <style:table-properties table:display="true" style:writing-mode="lr-tb"/>
    </style:style>
    <style:style style:name="ce1" style:family="table-cell" style:parent-style-name="Excel_20_Built-in_20_Normal"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" style:family="table-cell" style:parent-style-name="Excel_20_Built-in_20_Normal" style:data-style-name="N5123"/>
    <style:style style:name="ta_extref" style:family="table">
      <style:table-properties table:display="false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Table_S11_mouse_evidence.csv" table:style-name="ta1" table:print="false">
        <table:table-column table:style-name="co1" table:number-columns-repeated="1024" table:default-cell-style-name="Excel_20_Built-in_20_Normal"/>
        <table:table-row table:style-name="ro1">
          <table:table-cell table:style-name="ce1" office:value-type="string">
            <text:p>#orfID</text:p>
          </table:table-cell>
          <table:table-cell table:style-name="ce1" office:value-type="string">
            <text:p>gene</text:p>
          </table:table-cell>
          <table:table-cell table:style-name="ce1" office:value-type="string">
            <text:p>type</text:p>
          </table:table-cell>
          <table:table-cell table:style-name="ce1" office:value-type="string">
            <text:p>phyloCSF score</text:p>
          </table:table-cell>
          <table:table-cell table:style-name="ce1" office:value-type="string">
            <text:p>RNA-seq: 19 tissues (Shen et al.)</text:p>
          </table:table-cell>
          <table:table-cell table:style-name="ce1" office:value-type="string">
            <text:p>ribosome profiling: mESC (Ingolia et al.)</text:p>
          </table:table-cell>
          <table:table-cell table:style-name="ce1" office:value-type="string">
            <text:p>ribosome profiling: brain (Gonzalez et al.)</text:p>
          </table:table-cell>
          <table:table-cell table:style-name="ce1" office:value-type="string">
            <text:p>MS/MS: C2C12</text:p>
          </table:table-cell>
          <table:table-cell table:style-name="ce1" office:value-type="string">
            <text:p>MS/MS: Schwannhaeusser et al.</text:p>
          </table:table-cell>
          <table:table-cell table:style-name="ce1" office:value-type="string">
            <text:p>MS/MS: Azimifar et al.</text:p>
          </table:table-cell>
          <table:table-cell table:style-name="ce1" table:number-columns-repeated="1014"/>
        </table:table-row>
        <table:table-row table:style-name="ro1">
          <table:table-cell office:value-type="string">
            <text:p>ENSMUST00000020440_chr10:80900161-80900743:-</text:p>
          </table:table-cell>
          <table:table-cell office:value-type="string">
            <text:p>Timm13</text:p>
          </table:table-cell>
          <table:table-cell office:value-type="string">
            <text:p>annotated</text:p>
          </table:table-cell>
          <table:table-cell office:value-type="float" office:value="1443.857">
            <text:p>1443.86</text:p>
          </table:table-cell>
          <table:table-cell office:value-type="string">
            <text:p>FPKM:bone-marrow=1.255e+01,cerebellum=8.033e+00,cortex=8.244e+00,E14.5-brain=1.506e+01,E14.5-heart=1.902e+01,E14.5-limb=7.683e+00,E14.5-liver=1.814e+01,heart=1.469e+01,intestine=1.197e+01,kidney=2.775e+01,liver=1.596e+01,lung=8.242e+00,MEF=1.008e+01,mESC=1.501e+01,olfactory=6.739e+00,placenta=5.542e+00,spleen=1.169e+01,testes=2.212e+00,thymus=5.992e+00</text:p>
          </table:table-cell>
          <table:table-cell office:value-type="string">
            <text:p>RPKM=2.0041e+02,ORFscore=8.8629</text:p>
          </table:table-cell>
          <table:table-cell office:value-type="string">
            <text:p>RPKM=1.2755e+02,ORFscore=9.2380</text:p>
          </table:table-cell>
          <table:table-cell office:value-type="string">
            <text:p>sequence=YMDAWNTVSR,score=1.455e+02,PEP=1.347e-07,intensity=1.026e+09,nspectra=32,peak_cov=0.483,intensity_cov=0.093;sequence=MDSGFGSDFGGTGGGK,score=1.146e+02,PEP=3.466e-07,intensity=2.688e+08,nspectra=23,peak_cov=0.588,intensity_cov=0.322;sequence=CIGKPGGSLDNSEQK,score=1.591e+02,PEP=4.896e-23,intensity=9.646e+08,nspectra=9,peak_cov=0.419,intensity_cov=0.138;sequence=KCIGKPGGSLDNSEQK,score=1.781e+02,PEP=5.383e-26,intensity=2.244e+08,nspectra=4,peak_cov=0.401,intensity_cov=0.222;sequence=MTDKCFR,score=4.785e+01,PEP=7.723e-02,intensity=4.510e+06,nspectra=1,peak_cov=0.307,intensity_cov=0.086;sequence=VQIAVANAQELLQR,score=2.336e+02,PEP=1.092e-53,intensity=2.403e+09,nspectra=84,peak_cov=0.855,intensity_cov=0.253;sequence=LDPGAIMEQVK,score=7.582e+01,PEP=4.553e-04,intensity=1.462e+09,nspectra=17,peak_cov=0.539,intensity_cov=0.168;sequence=CIAMCMDR,score=6.983e+01,PEP=8.034e-03,intensity=2.830e+08,nspectra=10,peak_cov=0.609,intensity_cov=0.101</text:p>
          </table:table-cell>
          <table:table-cell office:value-type="string">
            <text:p>sequence=PGGSLDNSEQK,score=1.090e+02,PEP=9.330e-04,intensity=2.740e+05,nspectra=1,peak_cov=0.439,intensity_cov=0.250;sequence=CIAMCMDR,score=7.877e+01,PEP=2.218e-02,intensity=1.943e+05,nspectra=1,peak_cov=0.351,intensity_cov=0.212;sequence=YMDAWNTVSR,score=2.170e+02,PEP=2.678e-08,intensity=1.357e+08,nspectra=37,peak_cov=0.739,intensity_cov=0.349;sequence=LDPGAIMEQVK,score=1.511e+02,PEP=3.864e-06,intensity=5.070e+08,nspectra=64,peak_cov=0.910,intensity_cov=0.353;sequence=VQIAVANAQELLQR,score=2.226e+02,PEP=5.315e-24,intensity=1.198e+09,nspectra=82,peak_cov=0.673,intensity_cov=0.385;sequence=MDSGFGSDFGGTGGGK,score=2.845e+02,PEP=1.990e-50,intensity=1.836e+08,nspectra=58,peak_cov=0.668,intensity_cov=0.515;sequence=CIGKPGGSLDNSEQK,score=1.884e+02,PEP=6.254e-20,intensity=4.989e+06,nspectra=2,peak_cov=0.629,intensity_cov=0.348</text:p>
          </table:table-cell>
          <table:table-cell office:value-type="string">
            <text:p>sequence=DSGFGSDFGGTGGGK,score=6.547e+01,PEP=1.043e-03,intensity=1.376e+07,nspectra=1,peak_cov=0.289,intensity_cov=0.109;sequence=PGGSLDNSEQK,score=3.080e+02,PEP=1.713e-118,intensity=4.236e+10,nspectra=87,peak_cov=0.653,intensity_cov=0.261;sequence=CIGKPGGSLDNSEQK,score=1.870e+02,PEP=5.757e-27,intensity=2.699e+10,nspectra=101,peak_cov=0.488,intensity_cov=0.288;sequence=LDPGAIMEQVK,score=1.067e+02,PEP=5.892e-06,intensity=3.210e+11,nspectra=339,peak_cov=0.408,intensity_cov=0.117;sequence=YMDAWNTVSR,score=1.750e+02,PEP=6.598e-06,intensity=3.389e+10,nspectra=84,peak_cov=0.522,intensity_cov=0.196;sequence=MDSGFGSDFGGTGGGK,score=2.124e+02,PEP=4.279e-38,intensity=4.038e+10,nspectra=157,peak_cov=0.567,intensity_cov=0.178;sequence=VQIAVANAQELLQR,score=2.185e+02,PEP=2.088e-25,intensity=1.263e+11,nspectra=171,peak_cov=0.630,intensity_cov=0.126;sequence=CIAMCMDR,score=9.893e+01,PEP=5.714e-03,intensity=5.716e+09,nspectra=42,peak_cov=0.734,intensity_cov=0.224</text:p>
          </table:table-cell>
          <table:table-cell table:number-columns-repeated="1014"/>
        </table:table-row>
        <table:table-row table:style-name="ro1">
          <table:table-cell office:value-type="string">
            <text:p>ENSMUST00000106044_chr3:158413204-158561107:-</text:p>
          </table:table-cell>
          <table:table-cell office:value-type="string">
            <text:p>Lrrc7</text:p>
          </table:table-cell>
          <table:table-cell office:value-type="string">
            <text:p>utr5</text:p>
          </table:table-cell>
          <table:table-cell office:value-type="float" office:value="328.76">
            <text:p>328.76</text:p>
          </table:table-cell>
          <table:table-cell office:value-type="string">
            <text:p>FPKM:bone-marrow=2.424e-02,cerebellum=6.142e-01,cortex=1.597e+01,E14.5-brain=3.700e+00,E14.5-heart=2.675e-02,E14.5-limb=5.045e-01,E14.5-liver=7.216e-03,heart=0.000e+00,intestine=1.778e-02,kidney=0.000e+00,liver=2.194e-02,lung=0.000e+00,MEF=4.962e-01,mESC=8.652e-03,olfactory=8.291e+00,placenta=1.181e-02,spleen=1.463e-02,testes=0.000e+00,thymus=7.976e-01</text:p>
          </table:table-cell>
          <table:table-cell office:value-type="string">
            <text:p>NA</text:p>
          </table:table-cell>
          <table:table-cell office:value-type="string">
            <text:p>RPKM=4.1388e+01,ORFscore=6.2214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41993_chr6:142298849-142303504:+</text:p>
          </table:table-cell>
          <table:table-cell office:value-type="string">
            <text:p>Iapp</text:p>
          </table:table-cell>
          <table:table-cell office:value-type="string">
            <text:p>annotated</text:p>
          </table:table-cell>
          <table:table-cell office:value-type="float" office:value="76.584">
            <text:p>76.58</text:p>
          </table:table-cell>
          <table:table-cell office:value-type="string">
            <text:p>FPKM:bone-marrow=0.000e+00,cerebellum=0.000e+00,cortex=0.000e+00,E14.5-brain=5.113e-02,E14.5-heart=0.000e+00,E14.5-limb=0.000e+00,E14.5-liver=0.000e+00,heart=0.000e+00,intestine=3.587e-01,kidney=0.000e+00,liver=0.000e+00,lung=4.011e-02,MEF=0.000e+00,mESC=0.000e+00,olfactory=0.000e+00,placenta=0.000e+00,spleen=0.000e+00,testes=0.000e+00,thymus=6.746e-07</text:p>
          </table:table-cell>
          <table:table-cell table:number-columns-repeated="2" office:value-type="string">
            <text:p>NA</text:p>
          </table:table-cell>
          <table:table-cell office:value-type="string">
            <text:p>sequence=MCISKLPAVLLILSVALNHLRATPVR,score=1.445e+00,PEP=8.973e-02,intensity=3.952e+08,nspectra=1,peak_cov=0.013,intensity_cov=0.010</text:p>
          </table:table-cell>
          <table:table-cell table:number-columns-repeated="2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00012_chr10:25171052-25200045:-</text:p>
          </table:table-cell>
          <table:table-cell office:value-type="string">
            <text:p>Akap7</text:p>
          </table:table-cell>
          <table:table-cell office:value-type="string">
            <text:p>annotated</text:p>
          </table:table-cell>
          <table:table-cell office:value-type="float" office:value="651.732">
            <text:p>651.73</text:p>
          </table:table-cell>
          <table:table-cell office:value-type="string">
            <text:p>FPKM:bone-marrow=2.074e+00,cerebellum=1.914e+01,cortex=5.483e+00,E14.5-brain=3.670e+00,E14.5-heart=7.094e-01,E14.5-limb=9.708e-01,E14.5-liver=4.247e-03,heart=6.787e-01,intestine=1.046e+01,kidney=5.545e-01,liver=1.349e-02,lung=3.326e+00,MEF=1.875e-04,mESC=4.144e-01,olfactory=5.712e-03,placenta=6.411e-01,spleen=7.640e-02,testes=2.669e+00,thymus=6.321e-01</text:p>
          </table:table-cell>
          <table:table-cell office:value-type="string">
            <text:p>RPKM=1.5042e+00,ORFscore=0.0000</text:p>
          </table:table-cell>
          <table:table-cell office:value-type="string">
            <text:p>RPKM=1.7311e+01,ORFscore=6.3780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59093_chr8:126422687-126425098:+</text:p>
          </table:table-cell>
          <table:table-cell office:value-type="string">
            <text:p>Coa6</text:p>
          </table:table-cell>
          <table:table-cell office:value-type="string">
            <text:p>annotated</text:p>
          </table:table-cell>
          <table:table-cell office:value-type="float" office:value="432.146">
            <text:p>432.15</text:p>
          </table:table-cell>
          <table:table-cell office:value-type="string">
            <text:p>FPKM:bone-marrow=2.721e+00,cerebellum=5.925e+00,cortex=5.164e+00,E14.5-brain=9.886e+00,E14.5-heart=9.732e+00,E14.5-limb=4.901e+00,E14.5-liver=1.229e+01,heart=3.848e+00,intestine=6.302e+00,kidney=2.618e+01,liver=7.840e+00,lung=4.015e+00,MEF=4.463e+00,mESC=4.634e+00,olfactory=4.714e+00,placenta=3.253e+00,spleen=5.627e+00,testes=3.030e+00,thymus=5.191e+00</text:p>
          </table:table-cell>
          <table:table-cell office:value-type="string">
            <text:p>RPKM=3.8463e+01,ORFscore=4.7977</text:p>
          </table:table-cell>
          <table:table-cell office:value-type="string">
            <text:p>RPKM=2.9656e+01,ORFscore=7.1038</text:p>
          </table:table-cell>
          <table:table-cell office:value-type="string">
            <text:p>sequence=QACWGAR,score=1.096e+02,PEP=3.192e-02,intensity=1.140e+08,nspectra=3,peak_cov=0.492,intensity_cov=0.147;sequence=FKEKFEAGGFQSSQSTENS,score=8.342e+01,PEP=2.368e-05,intensity=3.317e+07,nspectra=1,peak_cov=0.346,intensity_cov=0.316;sequence=CLDDNAEDAAR,score=1.731e+02,PEP=6.817e-12,intensity=7.942e+08,nspectra=12,peak_cov=0.738,intensity_cov=0.238;sequence=FEAGGFQSSQSTENS,score=8.878e+01,PEP=1.344e-04,intensity=9.653e+07,nspectra=2,peak_cov=0.283,intensity_cov=0.201;sequence=SSFEASCPQQWIK,score=2.083e+02,PEP=3.188e-33,intensity=3.010e+08,nspectra=18,peak_cov=0.634,intensity_cov=0.211;sequence=EKFEAGGFQSSQSTENS,score=1.230e+02,PEP=5.418e-08,intensity=1.937e+08,nspectra=5,peak_cov=0.319,intensity_cov=0.284</text:p>
          </table:table-cell>
          <table:table-cell office:value-type="string">
            <text:p>sequence=CLDDNAEDAAR,score=1.932e+02,PEP=9.515e-06,intensity=1.508e+06,nspectra=2,peak_cov=0.647,intensity_cov=0.244;sequence=FEAGGFQSSQSTENS,score=2.194e+02,PEP=1.459e-20,intensity=6.956e+06,nspectra=15,peak_cov=0.588,intensity_cov=0.419;sequence=EKFEAGGFQSSQSTENS,score=2.495e+02,PEP=6.364e-36,intensity=1.749e+05,nspectra=1,peak_cov=0.533,intensity_cov=0.405;sequence=SSFEASCPQQWIK,score=1.170e+02,PEP=6.439e-05,intensity=8.112e+05,nspectra=2,peak_cov=0.475,intensity_cov=0.217</text:p>
          </table:table-cell>
          <table:table-cell office:value-type="string">
            <text:p>sequence=SSFEASCPQQWIK,score=1.716e+02,PEP=6.241e-15,intensity=1.030e+10,nspectra=69,peak_cov=0.378,intensity_cov=0.144;sequence=CLDDNAEDAAR,score=1.748e+02,PEP=1.082e-10,intensity=8.510e+09,nspectra=65,peak_cov=0.621,intensity_cov=0.142;sequence=QACWGAR,score=1.158e+02,PEP=1.488e-02,intensity=3.569e+08,nspectra=5,peak_cov=0.462,intensity_cov=0.079;sequence=FEAGGFQSSQSTENS,score=1.698e+02,PEP=2.566e-28,intensity=7.724e+09,nspectra=36,peak_cov=0.275,intensity_cov=0.183</text:p>
          </table:table-cell>
          <table:table-cell table:number-columns-repeated="1014"/>
        </table:table-row>
        <table:table-row table:style-name="ro1">
          <table:table-cell office:value-type="string">
            <text:p>ENSMUST00000152360_chr5:148926733-148926927:-</text:p>
          </table:table-cell>
          <table:table-cell office:value-type="string">
            <text:p>Katnal1</text:p>
          </table:table-cell>
          <table:table-cell office:value-type="string">
            <text:p>other</text:p>
          </table:table-cell>
          <table:table-cell office:value-type="float" office:value="338.702">
            <text:p>338.7</text:p>
          </table:table-cell>
          <table:table-cell office:value-type="string">
            <text:p>FPKM:bone-marrow=4.573e-01,cerebellum=1.893e-01,cortex=1.423e-01,E14.5-brain=4.577e-01,E14.5-heart=2.100e-01,E14.5-limb=3.609e-01,E14.5-liver=6.153e-01,heart=4.972e-02,intestine=5.888e-02,kidney=1.577e-01,liver=7.391e-02,lung=2.460e-01,MEF=2.976e-01,mESC=9.858e-02,olfactory=2.030e-01,placenta=1.655e-01,spleen=1.508e-01,testes=9.876e-02,thymus=1.610e-01</text:p>
          </table:table-cell>
          <table:table-cell office:value-type="string">
            <text:p>RPKM=1.3225e-01,ORFscore=NA</text:p>
          </table:table-cell>
          <table:table-cell office:value-type="string">
            <text:p>NA</text:p>
          </table:table-cell>
          <table:table-cell office:value-type="string">
            <text:p>sequence=SPQVTGICPWSSSLDR,score=2.492e+01,PEP=1.074e-02,intensity=8.509e+07,nspectra=1,peak_cov=0.171,intensity_cov=0.058</text:p>
          </table:table-cell>
          <table:table-cell table:number-columns-repeated="2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24827_chr17:31125483-31129576:-</text:p>
          </table:table-cell>
          <table:table-cell office:value-type="string">
            <text:p>Tff3</text:p>
          </table:table-cell>
          <table:table-cell office:value-type="string">
            <text:p>annotated</text:p>
          </table:table-cell>
          <table:table-cell office:value-type="float" office:value="576.276">
            <text:p>576.28</text:p>
          </table:table-cell>
          <table:table-cell office:value-type="string">
            <text:p>FPKM:bone-marrow=0.000e+00,cerebellum=0.000e+00,cortex=0.000e+00,E14.5-brain=2.237e-01,E14.5-heart=0.000e+00,E14.5-limb=0.000e+00,E14.5-liver=1.274e+00,heart=0.000e+00,intestine=1.241e+03,kidney=0.000e+00,liver=3.535e+00,lung=0.000e+00,MEF=0.000e+00,mESC=0.000e+00,olfactory=5.037e-01,placenta=4.634e-01,spleen=0.000e+00,testes=0.000e+00,thymus=1.619e+00</text:p>
          </table:table-cell>
          <table:table-cell table:number-columns-repeated="4" office:value-type="string">
            <text:p>NA</text:p>
          </table:table-cell>
          <table:table-cell office:value-type="string">
            <text:p>sequence=GCCFDSSIPNVPWCFK,score=5.687e+01,PEP=1.841e-04,intensity=7.234e+07,nspectra=2,peak_cov=0.327,intensity_cov=0.076;sequence=VDCGYPSVTSEQCNNR,score=6.523e+01,PEP=1.153e-04,intensity=1.247e+08,nspectra=3,peak_cov=0.362,intensity_cov=0.161;sequence=PLQETECTF,score=8.764e+01,PEP=1.692e-03,intensity=1.033e+08,nspectra=5,peak_cov=0.335,intensity_cov=0.125</text:p>
          </table:table-cell>
          <table:table-cell table:number-columns-repeated="1014"/>
        </table:table-row>
        <table:table-row table:style-name="ro1">
          <table:table-cell office:value-type="string">
            <text:p>ENSMUST00000111332_chr1:171174383-171196019:-</text:p>
          </table:table-cell>
          <table:table-cell office:value-type="string">
            <text:p>Pcp4l1</text:p>
          </table:table-cell>
          <table:table-cell office:value-type="string">
            <text:p>annotated</text:p>
          </table:table-cell>
          <table:table-cell office:value-type="float" office:value="682.493">
            <text:p>682.49</text:p>
          </table:table-cell>
          <table:table-cell office:value-type="string">
            <text:p>FPKM:bone-marrow=1.243e+00,cerebellum=1.671e+01,cortex=2.068e+01,E14.5-brain=4.360e+00,E14.5-heart=9.764e+00,E14.5-limb=6.490e-01,E14.5-liver=3.299e-01,heart=4.945e+01,intestine=4.766e+00,kidney=1.366e+00,liver=2.828e+00,lung=1.260e+01,MEF=2.640e+00,mESC=1.438e-01,olfactory=1.151e+02,placenta=1.792e+00,spleen=1.197e+00,testes=4.115e-01,thymus=1.063e+01</text:p>
          </table:table-cell>
          <table:table-cell office:value-type="string">
            <text:p>RPKM=1.2906e+00,ORFscore=3.1699</text:p>
          </table:table-cell>
          <table:table-cell office:value-type="string">
            <text:p>RPKM=1.1739e+02,ORFscore=7.8767</text:p>
          </table:table-cell>
          <table:table-cell table:number-columns-repeated="2" office:value-type="string">
            <text:p>NA</text:p>
          </table:table-cell>
          <table:table-cell office:value-type="string">
            <text:p>sequence=AALAIQGK,score=1.205e+02,PEP=3.201e-03,intensity=3.462e+08,nspectra=4,peak_cov=0.491,intensity_cov=0.137;sequence=KAEEEEEIDIDLTAPETEK,score=1.470e+02,PEP=9.724e-41,intensity=9.020e+08,nspectra=8,peak_cov=0.425,intensity_cov=0.240;sequence=AEEEEEIDIDLTAPETEK,score=1.363e+02,PEP=1.219e-39,intensity=2.247e+08,nspectra=12,peak_cov=0.613,intensity_cov=0.250;sequence=TPPAANQASDPEEK,score=1.535e+02,PEP=1.043e-20,intensity=1.550e+09,nspectra=22,peak_cov=0.574,intensity_cov=0.287</text:p>
          </table:table-cell>
          <table:table-cell table:number-columns-repeated="1014"/>
        </table:table-row>
        <table:table-row table:style-name="ro1">
          <table:table-cell office:value-type="string">
            <text:p>ENSMUST00000177983_chr7:38188617-38188784:+</text:p>
          </table:table-cell>
          <table:table-cell office:value-type="string">
            <text:p>1600014C10Rik</text:p>
          </table:table-cell>
          <table:table-cell office:value-type="string">
            <text:p>annotated</text:p>
          </table:table-cell>
          <table:table-cell office:value-type="float" office:value="1085.721">
            <text:p>1085.72</text:p>
          </table:table-cell>
          <table:table-cell office:value-type="string">
            <text:p>FPKM:bone-marrow=1.494e+00,cerebellum=2.324e-01,cortex=1.318e-01,E14.5-brain=1.980e-01,E14.5-heart=2.188e-139,E14.5-limb=3.769e-146,E14.5-liver=3.848e-140,heart=9.123e-252,intestine=8.699e-01,kidney=1.232e-01,liver=7.445e-01,lung=1.600e-01,MEF=1.637e-01,mESC=1.797e-73,olfactory=5.404e-126,placenta=2.973e-01,spleen=9.842e-01,testes=0.000e+00,thymus=4.960e-01</text:p>
          </table:table-cell>
          <table:table-cell office:value-type="string">
            <text:p>RPKM=6.3303e+00,ORFscore=3.6329</text:p>
          </table:table-cell>
          <table:table-cell office:value-type="string">
            <text:p>RPKM=1.8732e+01,ORFscore=6.9189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34214_chr8:94172848-94173427:+</text:p>
          </table:table-cell>
          <table:table-cell office:value-type="string">
            <text:p>Mt2</text:p>
          </table:table-cell>
          <table:table-cell office:value-type="string">
            <text:p>annotated</text:p>
          </table:table-cell>
          <table:table-cell office:value-type="float" office:value="826.122">
            <text:p>826.12</text:p>
          </table:table-cell>
          <table:table-cell office:value-type="string">
            <text:p>FPKM:bone-marrow=1.130e+02,cerebellum=3.164e+02,cortex=1.161e+02,E14.5-brain=1.324e+01,E14.5-heart=9.996e+00,E14.5-limb=1.230e+01,E14.5-liver=9.079e+02,heart=3.763e+01,intestine=3.312e+01,kidney=3.501e+01,liver=3.771e+01,lung=4.050e+01,MEF=7.711e+01,mESC=3.566e+02,olfactory=4.928e+01,placenta=3.491e+02,spleen=3.624e+00,testes=8.705e+01,thymus=1.176e+01</text:p>
          </table:table-cell>
          <table:table-cell office:value-type="string">
            <text:p>RPKM=2.8341e+02,ORFscore=7.8732</text:p>
          </table:table-cell>
          <table:table-cell office:value-type="string">
            <text:p>RPKM=3.8960e+02,ORFscore=9.9537</text:p>
          </table:table-cell>
          <table:table-cell office:value-type="string">
            <text:p>sequence=CSQGCICK,score=6.525e+01,PEP=9.697e-03,intensity=3.019e+06,nspectra=1,peak_cov=0.356,intensity_cov=0.174</text:p>
          </table:table-cell>
          <table:table-cell office:value-type="string">
            <text:p>NA</text:p>
          </table:table-cell>
          <table:table-cell office:value-type="string">
            <text:p>sequence=CSQGCICK,score=1.969e+02,PEP=6.883e-05,intensity=3.438e+10,nspectra=51,peak_cov=0.357,intensity_cov=0.144;sequence=MDPNCSCASDGSCSCAGACKCK,score=9.318e-01,PEP=1.065e-01,intensity=4.984e+07,nspectra=1,peak_cov=0.089,intensity_cov=0.011;sequence=MDPNCSCASDGSCSCAGACK,score=1.736e+02,PEP=6.454e-61,intensity=8.645e+09,nspectra=87,peak_cov=0.556,intensity_cov=0.236</text:p>
          </table:table-cell>
          <table:table-cell table:number-columns-repeated="1014"/>
        </table:table-row>
        <table:table-row table:style-name="ro1">
          <table:table-cell office:value-type="string">
            <text:p>ENSMUST00000034881_chr9:79755547-79759657:-</text:p>
          </table:table-cell>
          <table:table-cell office:value-type="string">
            <text:p>Cox7a2</text:p>
          </table:table-cell>
          <table:table-cell office:value-type="string">
            <text:p>annotated</text:p>
          </table:table-cell>
          <table:table-cell office:value-type="float" office:value="359.285">
            <text:p>359.29</text:p>
          </table:table-cell>
          <table:table-cell office:value-type="string">
            <text:p>FPKM:bone-marrow=4.316e+01,cerebellum=9.523e+01,cortex=6.876e+01,E14.5-brain=1.195e+02,E14.5-heart=2.092e+02,E14.5-limb=4.388e+01,E14.5-liver=1.040e+02,heart=2.782e+02,intestine=1.462e+02,kidney=3.146e+02,liver=5.045e+01,lung=4.453e+01,MEF=5.276e+01,mESC=8.515e+01,olfactory=4.543e+01,placenta=3.911e+01,spleen=6.027e+01,testes=8.915e+01,thymus=3.871e+01</text:p>
          </table:table-cell>
          <table:table-cell office:value-type="string">
            <text:p>RPKM=6.3734e+02,ORFscore=9.7212</text:p>
          </table:table-cell>
          <table:table-cell office:value-type="string">
            <text:p>RPKM=5.9995e+02,ORFscore=11.0871</text:p>
          </table:table-cell>
          <table:table-cell office:value-type="string">
            <text:p>sequence=LFQEDNGMPVHLK,score=1.063e+02,PEP=1.292e-10,intensity=2.526e+08,nspectra=10,peak_cov=0.274,intensity_cov=0.101;sequence=GGASDALLYR,score=1.586e+02,PEP=6.446e-17,intensity=4.614e+08,nspectra=7,peak_cov=0.540,intensity_cov=0.123</text:p>
          </table:table-cell>
          <table:table-cell office:value-type="string">
            <text:p>sequence=GGASDALLYR,score=1.636e+02,PEP=7.884e-05,intensity=8.018e+07,nspectra=48,peak_cov=0.638,intensity_cov=0.181;sequence=LFQEDNGMPVHLK,score=1.520e+02,PEP=1.072e-09,intensity=3.326e+08,nspectra=67,peak_cov=0.543,intensity_cov=0.252</text:p>
          </table:table-cell>
          <table:table-cell office:value-type="string">
            <text:p>sequence=ATMALTLGGTAYAIYLLAMAAFPK,score=1.938e+02,PEP=3.062e-87,intensity=9.932e+08,nspectra=23,peak_cov=0.489,intensity_cov=0.154;sequence=GGASDALLYR,score=1.764e+02,PEP=2.545e-07,intensity=7.982e+10,nspectra=64,peak_cov=0.731,intensity_cov=0.242;sequence=LFQEDNGMPVHLK,score=2.039e+02,PEP=3.033e-16,intensity=2.843e+11,nspectra=274,peak_cov=0.441,intensity_cov=0.129</text:p>
          </table:table-cell>
          <table:table-cell table:number-columns-repeated="1014"/>
        </table:table-row>
        <table:table-row table:style-name="ro1">
          <table:table-cell office:value-type="string">
            <text:p>ENSMUST00000042754_chr7:45181294-45181772:+</text:p>
          </table:table-cell>
          <table:table-cell office:value-type="string">
            <text:p>Pth2</text:p>
          </table:table-cell>
          <table:table-cell office:value-type="string">
            <text:p>annotated</text:p>
          </table:table-cell>
          <table:table-cell office:value-type="float" office:value="382.949">
            <text:p>382.95</text:p>
          </table:table-cell>
          <table:table-cell office:value-type="string">
            <text:p>FPKM:bone-marrow=0.000e+00,cerebellum=0.000e+00,cortex=5.472e-02,E14.5-brain=0.000e+00,E14.5-heart=6.937e-02,E14.5-limb=0.000e+00,E14.5-liver=0.000e+00,heart=0.000e+00,intestine=0.000e+00,kidney=0.000e+00,liver=0.000e+00,lung=6.963e-02,MEF=0.000e+00,mESC=0.000e+00,olfactory=0.000e+00,placenta=0.000e+00,spleen=0.000e+00,testes=7.704e-01,thymus=0.000e+00</text:p>
          </table:table-cell>
          <table:table-cell office:value-type="string">
            <text:p>NA</text:p>
          </table:table-cell>
          <table:table-cell office:value-type="string">
            <text:p>RPKM=1.4980e+00,ORFscore=2.1699</text:p>
          </table:table-cell>
          <table:table-cell office:value-type="string">
            <text:p>sequence=ERLLLLLLLLLLVPWGTGPASGVALPLAGVFSLR,score=3.990e-02,PEP=1.065e-01,intensity=0.000e+00,nspectra=2,peak_cov=0.017,intensity_cov=0.040;sequence=LLLLLLLLLLVPWGTGPASGVALPLAGVFSLRAPGR,score=0.000e+00,PEP=1.062e-01,intensity=0.000e+00,nspectra=2,peak_cov=0.000,intensity_cov=0.000</text:p>
          </table:table-cell>
          <table:table-cell table:number-columns-repeated="2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55856_chr6:13870532-13870711:-</text:p>
          </table:table-cell>
          <table:table-cell office:value-type="string">
            <text:p>2610001J05Rik</text:p>
          </table:table-cell>
          <table:table-cell office:value-type="string">
            <text:p>annotated</text:p>
          </table:table-cell>
          <table:table-cell office:value-type="float" office:value="445.625">
            <text:p>445.63</text:p>
          </table:table-cell>
          <table:table-cell office:value-type="string">
            <text:p>FPKM:bone-marrow=8.494e+00,cerebellum=1.611e+01,cortex=1.007e+01,E14.5-brain=1.957e+01,E14.5-heart=2.329e+01,E14.5-limb=1.621e+01,E14.5-liver=1.587e+01,heart=1.280e+01,intestine=9.189e+00,kidney=1.873e+01,liver=5.504e+00,lung=1.611e+01,MEF=2.690e+01,mESC=1.824e+01,olfactory=8.867e+00,placenta=9.867e+00,spleen=1.455e+01,testes=1.597e+00,thymus=1.364e+01</text:p>
          </table:table-cell>
          <table:table-cell office:value-type="string">
            <text:p>RPKM=9.1657e+01,ORFscore=5.9988</text:p>
          </table:table-cell>
          <table:table-cell office:value-type="string">
            <text:p>RPKM=9.0236e+01,ORFscore=7.9969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72817_chr17:33905638-33905883:+</text:p>
          </table:table-cell>
          <table:table-cell office:value-type="string">
            <text:p>BC033916</text:p>
          </table:table-cell>
          <table:table-cell office:value-type="string">
            <text:p>lincRNA</text:p>
          </table:table-cell>
          <table:table-cell office:value-type="float" office:value="344.255">
            <text:p>344.26</text:p>
          </table:table-cell>
          <table:table-cell office:value-type="string">
            <text:p>FPKM:bone-marrow=7.461e-01,cerebellum=2.377e-01,cortex=2.442e-01,E14.5-brain=8.985e-02,E14.5-heart=1.237e-01,E14.5-limb=9.815e-02,E14.5-liver=2.723e-01,heart=1.675e-01,intestine=1.768e-01,kidney=5.774e-02,liver=8.632e-02,lung=2.145e-01,MEF=1.203e-01,mESC=4.120e+00,olfactory=1.602e-01,placenta=2.172e+00,spleen=8.270e-01,testes=1.549e-01,thymus=3.261e-01</text:p>
          </table:table-cell>
          <table:table-cell office:value-type="string">
            <text:p>RPKM=5.8174e+00,ORFscore=5.3012</text:p>
          </table:table-cell>
          <table:table-cell office:value-type="string">
            <text:p>RPKM=1.2411e-01,ORFscore=NA</text:p>
          </table:table-cell>
          <table:table-cell table:number-columns-repeated="2" office:value-type="string">
            <text:p>NA</text:p>
          </table:table-cell>
          <table:table-cell office:value-type="string">
            <text:p>sequence=TPEEEAALEL,score=5.546e+01,PEP=2.129e-02,intensity=4.989e+07,nspectra=2,peak_cov=0.248,intensity_cov=0.106</text:p>
          </table:table-cell>
          <table:table-cell table:number-columns-repeated="1014"/>
        </table:table-row>
        <table:table-row table:style-name="ro1">
          <table:table-cell office:value-type="string">
            <text:p>ENSMUST00000092175_chr10:112463092-112463253:+</text:p>
          </table:table-cell>
          <table:table-cell office:value-type="string">
            <text:p>Kcnc2</text:p>
          </table:table-cell>
          <table:table-cell office:value-type="string">
            <text:p>utr3</text:p>
          </table:table-cell>
          <table:table-cell office:value-type="float" office:value="230.252">
            <text:p>230.25</text:p>
          </table:table-cell>
          <table:table-cell office:value-type="string">
            <text:p>FPKM:bone-marrow=3.853e-02,cerebellum=7.305e-01,cortex=8.830e+00,E14.5-brain=8.317e-01,E14.5-heart=4.336e-01,E14.5-limb=8.591e-02,E14.5-liver=2.065e-02,heart=1.256e-01,intestine=4.662e-02,kidney=1.970e-01,liver=8.370e-03,lung=2.984e-02,MEF=4.302e-02,mESC=3.713e-02,olfactory=4.920e+00,placenta=3.379e-02,spleen=4.652e-03,testes=3.305e-01,thymus=4.065e-01</text:p>
          </table:table-cell>
          <table:table-cell office:value-type="string">
            <text:p>NA</text:p>
          </table:table-cell>
          <table:table-cell office:value-type="string">
            <text:p>RPKM=3.9185e+00,ORFscore=4.1330</text:p>
          </table:table-cell>
          <table:table-cell table:number-columns-repeated="2" office:value-type="string">
            <text:p>NA</text:p>
          </table:table-cell>
          <table:table-cell office:value-type="string">
            <text:p>sequence=MSMHFFIK,score=4.856e+01,PEP=6.495e-02,intensity=3.729e+06,nspectra=1,peak_cov=0.212,intensity_cov=0.063</text:p>
          </table:table-cell>
          <table:table-cell table:number-columns-repeated="1014"/>
        </table:table-row>
        <table:table-row table:style-name="ro1">
          <table:table-cell office:value-type="string">
            <text:p>ENSMUST00000054213_chrX:134538106-134541588:-</text:p>
          </table:table-cell>
          <table:table-cell office:value-type="string">
            <text:p>Timm8a1</text:p>
          </table:table-cell>
          <table:table-cell office:value-type="string">
            <text:p>annotated</text:p>
          </table:table-cell>
          <table:table-cell office:value-type="float" office:value="823.857">
            <text:p>823.86</text:p>
          </table:table-cell>
          <table:table-cell office:value-type="string">
            <text:p>FPKM:bone-marrow=3.031e+00,cerebellum=2.801e+00,cortex=1.746e+00,E14.5-brain=5.479e+00,E14.5-heart=7.085e+00,E14.5-limb=3.294e+00,E14.5-liver=1.681e+01,heart=2.960e+00,intestine=4.250e+00,kidney=8.259e+00,liver=4.939e+00,lung=1.195e+00,MEF=5.679e+00,mESC=6.855e+00,olfactory=2.166e+00,placenta=1.772e+00,spleen=3.523e+00,testes=4.642e-01,thymus=3.352e+00</text:p>
          </table:table-cell>
          <table:table-cell office:value-type="string">
            <text:p>NA</text:p>
          </table:table-cell>
          <table:table-cell office:value-type="string">
            <text:p>RPKM=1.5060e+01,ORFscore=4.7620</text:p>
          </table:table-cell>
          <table:table-cell office:value-type="string">
            <text:p>sequence=AEACFVNCVER,score=1.301e+02,PEP=2.109e-06,intensity=7.733e+08,nspectra=15,peak_cov=0.552,intensity_cov=0.109;sequence=MESSTSSSGSALGAVDPQLQHFIEVETQK,score=8.519e+01,PEP=1.720e-12,intensity=2.732e+08,nspectra=5,peak_cov=0.592,intensity_cov=0.275;sequence=SKPVFSESLSD,score=9.676e+01,PEP=1.308e-04,intensity=2.709e+09,nspectra=22,peak_cov=0.396,intensity_cov=0.136;sequence=LDSRAEACFVNCVER,score=6.994e+01,PEP=3.823e-04,intensity=1.698e+08,nspectra=4,peak_cov=0.386,intensity_cov=0.148;sequence=FIDTSQFILNR,score=2.082e+02,PEP=6.859e-27,intensity=4.666e+08,nspectra=32,peak_cov=0.604,intensity_cov=0.129;sequence=FIDTSQFILNRLEQTQK,score=1.500e+02,PEP=1.876e-42,intensity=4.444e+08,nspectra=17,peak_cov=0.549,intensity_cov=0.229;sequence=MESSTSSSGSALGAVDPQLQHFIEVETQKQR,score=1.209e+02,PEP=4.537e-25,intensity=1.451e+08,nspectra=4,peak_cov=0.621,intensity_cov=0.300</text:p>
          </table:table-cell>
          <table:table-cell office:value-type="string">
            <text:p>sequence=AEACFVNCVER,score=1.128e+02,PEP=2.135e-04,intensity=4.395e+07,nspectra=16,peak_cov=0.496,intensity_cov=0.219;sequence=FIDTSQFILNR,score=2.259e+02,PEP=1.149e-06,intensity=6.780e+08,nspectra=45,peak_cov=0.696,intensity_cov=0.340;sequence=SKPVFSESLSD,score=1.577e+02,PEP=4.157e-05,intensity=1.967e+08,nspectra=32,peak_cov=0.630,intensity_cov=0.288;sequence=MESSTSSSGSALGAVDPQLQHFIEVETQK,score=1.223e+02,PEP=4.565e-19,intensity=2.893e+08,nspectra=22,peak_cov=0.585,intensity_cov=0.336;sequence=FQQLVHQMTELCWEK,score=1.142e+02,PEP=2.182e-08,intensity=3.150e+06,nspectra=6,peak_cov=0.428,intensity_cov=0.205</text:p>
          </table:table-cell>
          <table:table-cell office:value-type="string">
            <text:p>sequence=ESSTSSSGSALGAVDPQLQHFIEVETQK,score=1.162e+02,PEP=6.146e-44,intensity=3.691e+08,nspectra=4,peak_cov=0.450,intensity_cov=0.160;sequence=AEACFVNCVER,score=1.298e+02,PEP=7.668e-08,intensity=7.760e+10,nspectra=101,peak_cov=0.678,intensity_cov=0.242;sequence=FQQLVHQMTELCWEK,score=2.348e+02,PEP=1.193e-50,intensity=7.008e+09,nspectra=49,peak_cov=0.498,intensity_cov=0.159;sequence=FIDTSQFILNRLEQTQK,score=5.612e+01,PEP=1.101e-03,intensity=5.131e+07,nspectra=1,peak_cov=0.225,intensity_cov=0.071;sequence=SKPVFSESLSD,score=1.051e+02,PEP=1.659e-04,intensity=7.534e+09,nspectra=9,peak_cov=0.520,intensity_cov=0.225;sequence=CMDKPGPK,score=1.132e+02,PEP=3.808e-03,intensity=8.182e+08,nspectra=13,peak_cov=0.333,intensity_cov=0.123;sequence=FIDTSQFILNR,score=2.201e+02,PEP=1.148e-15,intensity=5.743e+10,nspectra=97,peak_cov=0.778,intensity_cov=0.296;sequence=PVFSESLSD,score=1.220e+02,PEP=6.269e-04,intensity=1.822e+09,nspectra=27,peak_cov=0.480,intensity_cov=0.121;sequence=MESSTSSSGSALGAVDPQLQHFIEVETQK,score=3.562e+02,PEP=0.000e+00,intensity=4.678e+10,nspectra=190,peak_cov=0.568,intensity_cov=0.281</text:p>
          </table:table-cell>
          <table:table-cell table:number-columns-repeated="1014"/>
        </table:table-row>
        <table:table-row table:style-name="ro1">
          <table:table-cell office:value-type="string">
            <text:p>ENSMUST00000167352_chr17:26676475-26695448:+</text:p>
          </table:table-cell>
          <table:table-cell office:value-type="string">
            <text:p>Atp6v0e</text:p>
          </table:table-cell>
          <table:table-cell office:value-type="string">
            <text:p>annotated</text:p>
          </table:table-cell>
          <table:table-cell office:value-type="float" office:value="946.838">
            <text:p>946.84</text:p>
          </table:table-cell>
          <table:table-cell office:value-type="string">
            <text:p>FPKM:bone-marrow=2.750e+01,cerebellum=1.733e+01,cortex=1.063e+01,E14.5-brain=2.411e+01,E14.5-heart=3.877e+01,E14.5-limb=1.698e+01,E14.5-liver=5.006e+01,heart=1.431e+01,intestine=5.427e+01,kidney=8.026e+01,liver=9.769e+00,lung=4.298e+01,MEF=5.769e+01,mESC=3.096e+01,olfactory=1.716e+01,placenta=5.166e+01,spleen=6.314e+01,testes=1.162e+01,thymus=3.128e+01</text:p>
          </table:table-cell>
          <table:table-cell office:value-type="string">
            <text:p>RPKM=2.5203e+02,ORFscore=8.9836</text:p>
          </table:table-cell>
          <table:table-cell office:value-type="string">
            <text:p>RPKM=4.8056e+01,ORFscore=6.9515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59305_chr7:59995449-60005049:-</text:p>
          </table:table-cell>
          <table:table-cell office:value-type="string">
            <text:p>Snrpn</text:p>
          </table:table-cell>
          <table:table-cell office:value-type="string">
            <text:p>annotated</text:p>
          </table:table-cell>
          <table:table-cell office:value-type="float" office:value="191.802">
            <text:p>191.8</text:p>
          </table:table-cell>
          <table:table-cell office:value-type="string">
            <text:p>FPKM:bone-marrow=6.862e+00,cerebellum=6.383e+02,cortex=8.423e+02,E14.5-brain=1.256e+02,E14.5-heart=2.803e+01,E14.5-limb=5.415e+00,E14.5-liver=1.025e+01,heart=2.264e+01,intestine=1.012e+01,kidney=9.081e+00,liver=5.639e+00,lung=5.898e+00,MEF=2.040e+01,mESC=1.423e+02,olfactory=3.781e+02,placenta=2.373e+01,spleen=2.668e+00,testes=2.362e+01,thymus=3.822e+01</text:p>
          </table:table-cell>
          <table:table-cell office:value-type="string">
            <text:p>RPKM=1.2753e+02,ORFscore=8.5775</text:p>
          </table:table-cell>
          <table:table-cell office:value-type="string">
            <text:p>RPKM=1.0527e+03,ORFscore=11.9217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90546_chr3:108558878-108562280:-</text:p>
          </table:table-cell>
          <table:table-cell office:value-type="string">
            <text:p>Tmem167b</text:p>
          </table:table-cell>
          <table:table-cell office:value-type="string">
            <text:p>annotated</text:p>
          </table:table-cell>
          <table:table-cell office:value-type="float" office:value="1325.076">
            <text:p>1325.08</text:p>
          </table:table-cell>
          <table:table-cell office:value-type="string">
            <text:p>FPKM:bone-marrow=9.177e-05,cerebellum=5.060e+00,cortex=8.910e+00,E14.5-brain=2.661e+00,E14.5-heart=5.436e+00,E14.5-limb=1.391e+00,E14.5-liver=1.745e+00,heart=2.026e+00,intestine=4.328e+00,kidney=2.043e+00,liver=4.246e-01,lung=7.226e+00,MEF=1.291e+01,mESC=3.019e+00,olfactory=1.342e+00,placenta=6.260e+00,spleen=2.571e+00,testes=2.387e+00,thymus=2.899e+00</text:p>
          </table:table-cell>
          <table:table-cell office:value-type="string">
            <text:p>RPKM=3.6661e+01,ORFscore=-3.0882</text:p>
          </table:table-cell>
          <table:table-cell office:value-type="string">
            <text:p>RPKM=4.9615e+01,ORFscore=6.9273</text:p>
          </table:table-cell>
          <table:table-cell office:value-type="string">
            <text:p>sequence=TWLLSEK,score=7.832e+01,PEP=1.465e-01,intensity=0.000e+00,nspectra=1,peak_cov=0.624,intensity_cov=0.242</text:p>
          </table:table-cell>
          <table:table-cell office:value-type="string">
            <text:p>NA</text:p>
          </table:table-cell>
          <table:table-cell office:value-type="string">
            <text:p>sequence=GVWGVFYK,score=1.068e+02,PEP=2.167e-02,intensity=8.042e+07,nspectra=4,peak_cov=0.326,intensity_cov=0.127;sequence=TWLLSEK,score=1.537e+02,PEP=9.954e-03,intensity=6.346e+07,nspectra=1,peak_cov=0.327,intensity_cov=0.189</text:p>
          </table:table-cell>
          <table:table-cell table:number-columns-repeated="1014"/>
        </table:table-row>
        <table:table-row table:style-name="ro1">
          <table:table-cell office:value-type="string">
            <text:p>ENSMUST00000035735_chr10:127514982-127516499:+</text:p>
          </table:table-cell>
          <table:table-cell office:value-type="string">
            <text:p>Ndufa4l2</text:p>
          </table:table-cell>
          <table:table-cell office:value-type="string">
            <text:p>annotated</text:p>
          </table:table-cell>
          <table:table-cell office:value-type="float" office:value="1360.985">
            <text:p>1360.99</text:p>
          </table:table-cell>
          <table:table-cell office:value-type="string">
            <text:p>FPKM:bone-marrow=1.218e-01,cerebellum=9.671e-01,cortex=4.239e-01,E14.5-brain=2.064e+00,E14.5-heart=3.554e+00,E14.5-limb=1.041e+00,E14.5-liver=1.088e+00,heart=6.062e+00,intestine=8.040e-01,kidney=2.299e+00,liver=6.619e-01,lung=6.203e+00,MEF=5.234e-01,mESC=1.533e+00,olfactory=1.548e+00,placenta=7.964e+00,spleen=5.518e-01,testes=7.087e+00,thymus=5.183e-01</text:p>
          </table:table-cell>
          <table:table-cell office:value-type="string">
            <text:p>RPKM=5.8395e+00,ORFscore=4.3165</text:p>
          </table:table-cell>
          <table:table-cell office:value-type="string">
            <text:p>RPKM=5.4627e+00,ORFscore=5.1293</text:p>
          </table:table-cell>
          <table:table-cell office:value-type="string">
            <text:p>sequence=NNPEPWNK,score=1.256e+02,PEP=2.162e-03,intensity=4.836e+09,nspectra=25,peak_cov=0.509,intensity_cov=0.117;sequence=KNNPEPWNK,score=2.133e+02,PEP=7.717e-29,intensity=2.003e+09,nspectra=23,peak_cov=0.479,intensity_cov=0.138</text:p>
          </table:table-cell>
          <table:table-cell office:value-type="string">
            <text:p>sequence=KNNPEPWNK,score=1.548e+02,PEP=5.841e-04,intensity=2.148e+07,nspectra=10,peak_cov=0.592,intensity_cov=0.198;sequence=NNPEPWNK,score=1.622e+02,PEP=1.496e-03,intensity=5.846e+07,nspectra=15,peak_cov=0.706,intensity_cov=0.213</text:p>
          </table:table-cell>
          <table:table-cell office:value-type="string">
            <text:p>sequence=NNPEPWNR,score=9.852e+01,PEP=5.939e-03,intensity=1.127e+08,nspectra=4,peak_cov=0.369,intensity_cov=0.065;sequence=FLAVSTDYK,score=7.003e+01,PEP=7.015e-03,intensity=1.127e+08,nspectra=1,peak_cov=0.417,intensity_cov=0.086;sequence=AGTSLGTR,score=7.169e+01,PEP=1.388e-02,intensity=2.611e+07,nspectra=2,peak_cov=0.347,intensity_cov=0.068;sequence=NNPEPWNK,score=1.303e+02,PEP=3.701e-03,intensity=1.524e+11,nspectra=113,peak_cov=0.444,intensity_cov=0.158</text:p>
          </table:table-cell>
          <table:table-cell table:number-columns-repeated="1014"/>
        </table:table-row>
        <table:table-row table:style-name="ro1">
          <table:table-cell office:value-type="string">
            <text:p>ENSMUST00000140321_chr4:107707107-107707220:+</text:p>
          </table:table-cell>
          <table:table-cell office:value-type="string">
            <text:p>1700047F07Rik</text:p>
          </table:table-cell>
          <table:table-cell office:value-type="string">
            <text:p>lincRNA</text:p>
          </table:table-cell>
          <table:table-cell office:value-type="float" office:value="118.381">
            <text:p>118.38</text:p>
          </table:table-cell>
          <table:table-cell office:value-type="string">
            <text:p>FPKM:bone-marrow=5.210e-01,cerebellum=8.007e-02,cortex=5.987e-01,E14.5-brain=0.000e+00,E14.5-heart=0.000e+00,E14.5-limb=0.000e+00,E14.5-liver=0.000e+00,heart=0.000e+00,intestine=0.000e+00,kidney=0.000e+00,liver=0.000e+00,lung=0.000e+00,MEF=0.000e+00,mESC=2.680e-01,olfactory=0.000e+00,placenta=8.570e-01,spleen=0.000e+00,testes=1.687e+01,thymus=0.000e+00</text:p>
          </table:table-cell>
          <table:table-cell table:number-columns-repeated="4" office:value-type="string">
            <text:p>NA</text:p>
          </table:table-cell>
          <table:table-cell office:value-type="string">
            <text:p>sequence=ESLHPVIHFLLYMLAYSCVYSCLYLLVYFISIFTED,score=1.221e-01,PEP=9.904e-02,intensity=4.294e+07,nspectra=1,peak_cov=0.018,intensity_cov=0.021;sequence=MESLHPVIHFLLYMLAYSCVYSCLYLLVYFISIFTED,score=1.759e-02,PEP=9.417e-02,intensity=9.632e+07,nspectra=1,peak_cov=0.008,intensity_cov=0.018</text:p>
          </table:table-cell>
          <table:table-cell table:number-columns-repeated="1014"/>
        </table:table-row>
        <table:table-row table:style-name="ro1">
          <table:table-cell office:value-type="string">
            <text:p>ENSMUST00000029385_chr3:58523828-58525493:-</text:p>
          </table:table-cell>
          <table:table-cell office:value-type="string">
            <text:p>Serp1</text:p>
          </table:table-cell>
          <table:table-cell office:value-type="string">
            <text:p>annotated</text:p>
          </table:table-cell>
          <table:table-cell office:value-type="float" office:value="1044.245">
            <text:p>1044.25</text:p>
          </table:table-cell>
          <table:table-cell office:value-type="string">
            <text:p>FPKM:bone-marrow=1.269e+01,cerebellum=9.722e+00,cortex=8.784e+00,E14.5-brain=2.834e+01,E14.5-heart=2.343e+01,E14.5-limb=3.592e+01,E14.5-liver=4.910e+01,heart=3.584e+00,intestine=5.032e+01,kidney=2.485e+01,liver=3.656e+01,lung=2.030e+01,MEF=5.821e+01,mESC=2.305e+01,olfactory=1.088e+01,placenta=4.055e+01,spleen=4.915e+01,testes=1.113e+01,thymus=1.946e+01</text:p>
          </table:table-cell>
          <table:table-cell office:value-type="string">
            <text:p>RPKM=2.0174e+02,ORFscore=7.2059</text:p>
          </table:table-cell>
          <table:table-cell office:value-type="string">
            <text:p>RPKM=4.3429e+01,ORFscore=6.6386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21629_chr10:88518469-88519919:-</text:p>
          </table:table-cell>
          <table:table-cell office:value-type="string">
            <text:p>Mybpc1</text:p>
          </table:table-cell>
          <table:table-cell office:value-type="string">
            <text:p>utr3</text:p>
          </table:table-cell>
          <table:table-cell office:value-type="float" office:value="234.468">
            <text:p>234.47</text:p>
          </table:table-cell>
          <table:table-cell office:value-type="string">
            <text:p>FPKM:bone-marrow=1.416e-01,cerebellum=3.423e+00,cortex=3.589e-01,E14.5-brain=2.355e-01,E14.5-heart=6.461e-01,E14.5-limb=2.164e+00,E14.5-liver=4.108e-02,heart=2.879e-09,intestine=2.634e-02,kidney=1.730e-08,liver=0.000e+00,lung=0.000e+00,MEF=0.000e+00,mESC=6.647e-03,olfactory=1.030e+00,placenta=2.254e-08,spleen=6.219e-02,testes=0.000e+00,thymus=1.703e-01</text:p>
          </table:table-cell>
          <table:table-cell office:value-type="string">
            <text:p>RPKM=3.0360e-01,ORFscore=NA</text:p>
          </table:table-cell>
          <table:table-cell office:value-type="string">
            <text:p>RPKM=2.5443e-01,ORFscore=0.0000</text:p>
          </table:table-cell>
          <table:table-cell office:value-type="string">
            <text:p>sequence=LLLQGVPPNIIDSYLR,score=2.828e+01,PEP=2.513e-02,intensity=1.106e+08,nspectra=1,peak_cov=0.116,intensity_cov=0.028</text:p>
          </table:table-cell>
          <table:table-cell table:number-columns-repeated="2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52902_chr10:11609298-11609591:+</text:p>
          </table:table-cell>
          <table:table-cell office:value-type="string">
            <text:p>Gm9797</text:p>
          </table:table-cell>
          <table:table-cell office:value-type="string">
            <text:p>annotated</text:p>
          </table:table-cell>
          <table:table-cell office:value-type="float" office:value="70.781">
            <text:p>70.78</text:p>
          </table:table-cell>
          <table:table-cell office:value-type="string">
            <text:p>FPKM:bone-marrow=3.581e+00,cerebellum=2.697e+00,cortex=2.295e+00,E14.5-brain=6.083e+00,E14.5-heart=8.656e+00,E14.5-limb=4.553e+00,E14.5-liver=1.923e+01,heart=3.338e+00,intestine=5.287e+00,kidney=1.055e+01,liver=6.732e+00,lung=1.173e+00,MEF=6.558e+00,mESC=9.434e+00,olfactory=1.347e+00,placenta=1.549e+00,spleen=4.297e+00,testes=8.660e-01,thymus=3.448e+00</text:p>
          </table:table-cell>
          <table:table-cell office:value-type="string">
            <text:p>RPKM=1.1980e+02,ORFscore=7.5248</text:p>
          </table:table-cell>
          <table:table-cell office:value-type="string">
            <text:p>RPKM=1.5390e+01,ORFscore=4.9944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40374_chr5:114809246-114823445:-</text:p>
          </table:table-cell>
          <table:table-cell office:value-type="string">
            <text:p>Gm20499</text:p>
          </table:table-cell>
          <table:table-cell office:value-type="string">
            <text:p>annotated</text:p>
          </table:table-cell>
          <table:table-cell office:value-type="float" office:value="239.232">
            <text:p>239.23</text:p>
          </table:table-cell>
          <table:table-cell office:value-type="string">
            <text:p>FPKM:bone-marrow=7.243e-33,cerebellum=1.550e-08,cortex=1.926e-01,E14.5-brain=1.193e-21,E14.5-heart=4.746e-01,E14.5-limb=3.728e-06,E14.5-liver=3.078e-01,heart=1.041e-09,intestine=4.373e-86,kidney=1.229e-26,liver=0.000e+00,lung=4.066e-04,MEF=3.520e-01,mESC=2.172e+00,olfactory=5.264e-01,placenta=2.747e-10,spleen=3.658e-33,testes=1.643e-27,thymus=7.086e-65</text:p>
          </table:table-cell>
          <table:table-cell office:value-type="string">
            <text:p>RPKM=1.6295e+01,ORFscore=5.8655</text:p>
          </table:table-cell>
          <table:table-cell office:value-type="string">
            <text:p>RPKM=8.0438e+01,ORFscore=6.8698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53512_chr15:35935300-35937271:-</text:p>
          </table:table-cell>
          <table:table-cell office:value-type="string">
            <text:p>Cox6c</text:p>
          </table:table-cell>
          <table:table-cell office:value-type="string">
            <text:p>annotated</text:p>
          </table:table-cell>
          <table:table-cell office:value-type="float" office:value="530.846">
            <text:p>530.85</text:p>
          </table:table-cell>
          <table:table-cell office:value-type="string">
            <text:p>FPKM:bone-marrow=7.484e+01,cerebellum=1.964e+02,cortex=1.667e+02,E14.5-brain=1.587e+02,E14.5-heart=3.407e+02,E14.5-limb=9.543e+01,E14.5-liver=1.583e+02,heart=9.079e+02,intestine=2.389e+02,kidney=6.626e+02,liver=2.951e+02,lung=1.013e+02,MEF=1.133e+02,mESC=1.429e+02,olfactory=9.540e+01,placenta=6.434e+01,spleen=1.149e+02,testes=9.663e+01,thymus=8.121e+01</text:p>
          </table:table-cell>
          <table:table-cell office:value-type="string">
            <text:p>RPKM=8.4853e+02,ORFscore=10.3137</text:p>
          </table:table-cell>
          <table:table-cell office:value-type="string">
            <text:p>RPKM=7.9568e+02,ORFscore=11.5504</text:p>
          </table:table-cell>
          <table:table-cell office:value-type="string">
            <text:p>sequence=AYAEFYR,score=1.709e+02,PEP=6.280e-04,intensity=1.030e+10,nspectra=105,peak_cov=0.672,intensity_cov=0.114;sequence=NYDSMKDFEEMRK,score=1.418e+02,PEP=1.135e-07,intensity=5.611e+09,nspectra=30,peak_cov=0.481,intensity_cov=0.153;sequence=KKAYAEFYR,score=1.486e+02,PEP=2.461e-04,intensity=2.172e+09,nspectra=11,peak_cov=0.493,intensity_cov=0.138;sequence=AGIFQSAK,score=1.839e+02,PEP=3.236e-06,intensity=1.259e+10,nspectra=79,peak_cov=0.715,intensity_cov=0.238;sequence=NYDSMKDFEEMR,score=1.752e+02,PEP=3.781e-16,intensity=1.335e+09,nspectra=23,peak_cov=0.582,intensity_cov=0.190;sequence=SSGALLPKPQMR,score=1.705e+02,PEP=1.741e-11,intensity=7.360e+09,nspectra=217,peak_cov=0.693,intensity_cov=0.109;sequence=FGVAEPRK,score=5.248e+01,PEP=3.104e-02,intensity=3.826e+06,nspectra=1,peak_cov=0.249,intensity_cov=0.092;sequence=DFEEMRK,score=7.134e+01,PEP=3.947e-02,intensity=3.604e+07,nspectra=2,peak_cov=0.299,intensity_cov=0.087;sequence=KAGIFQSAK,score=1.679e+02,PEP=4.041e-04,intensity=4.171e+09,nspectra=23,peak_cov=0.526,intensity_cov=0.203;sequence=FGVAEPR,score=1.549e+02,PEP=3.126e-03,intensity=2.696e+09,nspectra=16,peak_cov=0.671,intensity_cov=0.171;sequence=KAYAEFYR,score=1.371e+02,PEP=7.122e-04,intensity=1.171e+09,nspectra=7,peak_cov=0.450,intensity_cov=0.106</text:p>
          </table:table-cell>
          <table:table-cell office:value-type="string">
            <text:p>sequence=NYDSMKDFEEMRK,score=2.000e+02,PEP=1.997e-11,intensity=1.330e+07,nspectra=9,peak_cov=0.263,intensity_cov=0.327;sequence=AYAEFYR,score=1.285e+02,PEP=1.658e-02,intensity=8.654e+07,nspectra=15,peak_cov=0.704,intensity_cov=0.271;sequence=NYDSMKDFEEMR,score=3.010e+02,PEP=2.286e-26,intensity=2.679e+07,nspectra=22,peak_cov=0.681,intensity_cov=0.364;sequence=SSGALLPK,score=1.070e+02,PEP=2.368e-02,intensity=3.689e+06,nspectra=1,peak_cov=0.426,intensity_cov=0.136;sequence=KAGIFQSAK,score=1.157e+02,PEP=4.713e-03,intensity=1.169e+08,nspectra=14,peak_cov=0.445,intensity_cov=0.140;sequence=KAYAEFYR,score=6.002e+01,PEP=3.132e-02,intensity=3.673e+05,nspectra=3,peak_cov=0.345,intensity_cov=0.167;sequence=FGVAEPR,score=1.042e+02,PEP=4.204e-02,intensity=5.739e+06,nspectra=1,peak_cov=0.657,intensity_cov=0.147;sequence=VHIAGAFIVALGVAAAYK,score=6.375e+01,PEP=2.921e-03,intensity=4.022e+05,nspectra=2,peak_cov=0.300,intensity_cov=0.250;sequence=SSGALLPKPQMR,score=1.419e+02,PEP=6.942e-05,intensity=1.750e+08,nspectra=45,peak_cov=0.816,intensity_cov=0.250;sequence=AGIFQSAK,score=1.415e+02,PEP=1.868e-03,intensity=7.167e+08,nspectra=31,peak_cov=0.695,intensity_cov=0.255</text:p>
          </table:table-cell>
          <table:table-cell office:value-type="string">
            <text:p>sequence=DFEEMRK,score=1.228e+02,PEP=2.108e-03,intensity=1.217e+11,nspectra=147,peak_cov=0.354,intensity_cov=0.070;sequence=AYAEFYRNYDSMK,score=1.109e+02,PEP=1.932e-06,intensity=0.000e+00,nspectra=3,peak_cov=0.331,intensity_cov=0.188;sequence=AGIFQSAK,score=1.348e+02,PEP=1.933e-03,intensity=1.772e+11,nspectra=100,peak_cov=0.637,intensity_cov=0.208;sequence=SSGALLPK,score=9.863e+01,PEP=2.299e-03,intensity=2.103e+10,nspectra=77,peak_cov=0.494,intensity_cov=0.120;sequence=VHIAGAFIVALGVAAAYK,score=8.163e+01,PEP=3.707e-08,intensity=2.307e+08,nspectra=92,peak_cov=0.222,intensity_cov=0.135;sequence=SSGALLPKPQMR,score=1.728e+02,PEP=6.094e-11,intensity=9.441e+10,nspectra=151,peak_cov=0.813,intensity_cov=0.278;sequence=FGVAEPRK,score=7.981e+01,PEP=2.425e-02,intensity=1.993e+08,nspectra=2,peak_cov=0.450,intensity_cov=0.131;sequence=AYAEFYR,score=1.434e+02,PEP=3.776e-03,intensity=2.039e+11,nspectra=94,peak_cov=0.632,intensity_cov=0.286;sequence=FGVAEPR,score=1.512e+02,PEP=2.550e-03,intensity=1.543e+11,nspectra=58,peak_cov=0.629,intensity_cov=0.164</text:p>
          </table:table-cell>
          <table:table-cell table:number-columns-repeated="1014"/>
        </table:table-row>
        <table:table-row table:style-name="ro1">
          <table:table-cell office:value-type="string">
            <text:p>ENSMUST00000161568_chr13:90089781-90104445:+</text:p>
          </table:table-cell>
          <table:table-cell office:value-type="string">
            <text:p>Tmem167</text:p>
          </table:table-cell>
          <table:table-cell office:value-type="string">
            <text:p>annotated</text:p>
          </table:table-cell>
          <table:table-cell office:value-type="float" office:value="1168.283">
            <text:p>1168.28</text:p>
          </table:table-cell>
          <table:table-cell office:value-type="string">
            <text:p>FPKM:bone-marrow=9.848e-01,cerebellum=4.117e+00,cortex=3.827e+00,E14.5-brain=8.978e+00,E14.5-heart=4.497e+00,E14.5-limb=6.654e+00,E14.5-liver=4.510e+00,heart=6.010e-01,intestine=3.897e+00,kidney=1.596e+00,liver=1.159e+00,lung=1.461e+00,MEF=5.689e+00,mESC=3.471e+00,olfactory=3.369e+00,placenta=3.250e+00,spleen=2.181e+00,testes=6.048e-01,thymus=2.111e+00</text:p>
          </table:table-cell>
          <table:table-cell office:value-type="string">
            <text:p>RPKM=1.4276e+02,ORFscore=7.6227</text:p>
          </table:table-cell>
          <table:table-cell office:value-type="string">
            <text:p>RPKM=6.1958e+01,ORFscore=7.6947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43971_chr4:139104004-139130985:-</text:p>
          </table:table-cell>
          <table:table-cell office:value-type="string">
            <text:p>Minos1</text:p>
          </table:table-cell>
          <table:table-cell office:value-type="string">
            <text:p>annotated</text:p>
          </table:table-cell>
          <table:table-cell office:value-type="float" office:value="762.859">
            <text:p>762.86</text:p>
          </table:table-cell>
          <table:table-cell office:value-type="string">
            <text:p>FPKM:bone-marrow=2.628e+00,cerebellum=7.258e+00,cortex=4.704e+00,E14.5-brain=5.700e+00,E14.5-heart=5.881e+00,E14.5-limb=3.166e+00,E14.5-liver=3.467e+00,heart=5.999e+00,intestine=3.860e+00,kidney=6.758e+00,liver=1.827e+00,lung=3.477e+00,MEF=3.182e+00,mESC=2.092e+00,olfactory=4.323e+00,placenta=2.024e+00,spleen=3.016e+00,testes=3.469e+00,thymus=3.207e+00</text:p>
          </table:table-cell>
          <table:table-cell office:value-type="string">
            <text:p>RPKM=3.4228e+02,ORFscore=8.4053</text:p>
          </table:table-cell>
          <table:table-cell office:value-type="string">
            <text:p>RPKM=1.5625e+02,ORFscore=9.2980</text:p>
          </table:table-cell>
          <table:table-cell office:value-type="string">
            <text:p>sequence=CMADTVVK,score=1.120e+02,PEP=1.039e-03,intensity=6.434e+08,nspectra=10,peak_cov=0.393,intensity_cov=0.109;sequence=SESELGRKWDR,score=1.421e+02,PEP=1.081e-05,intensity=2.445e+08,nspectra=9,peak_cov=0.267,intensity_cov=0.140</text:p>
          </table:table-cell>
          <table:table-cell office:value-type="string">
            <text:p>sequence=CMADTVVK,score=1.339e+02,PEP=2.593e-03,intensity=2.149e+06,nspectra=6,peak_cov=0.513,intensity_cov=0.157</text:p>
          </table:table-cell>
          <table:table-cell office:value-type="string">
            <text:p>sequence=LGTGFGLGIVFSLTFFKR,score=1.618e+00,PEP=1.168e-01,intensity=5.531e+07,nspectra=1,peak_cov=0.092,intensity_cov=0.030;sequence=CMADTVVK,score=1.252e+02,PEP=1.219e-03,intensity=1.084e+10,nspectra=57,peak_cov=0.418,intensity_cov=0.133;sequence=MWPLAFGSGVGLGMAYSNCQHDFQAPYLLHGK,score=1.957e+02,PEP=2.110e-152,intensity=7.177e+09,nspectra=36,peak_cov=0.512,intensity_cov=0.175</text:p>
          </table:table-cell>
          <table:table-cell table:number-columns-repeated="1014"/>
        </table:table-row>
        <table:table-row table:style-name="ro1">
          <table:table-cell office:value-type="string">
            <text:p>ENSMUST00000052126_chr14:34351944-34355358:-</text:p>
          </table:table-cell>
          <table:table-cell office:value-type="string">
            <text:p>Fam25c</text:p>
          </table:table-cell>
          <table:table-cell office:value-type="string">
            <text:p>annotated</text:p>
          </table:table-cell>
          <table:table-cell office:value-type="float" office:value="772.646">
            <text:p>772.65</text:p>
          </table:table-cell>
          <table:table-cell office:value-type="string">
            <text:p>FPKM:bone-marrow=6.715e-01,cerebellum=9.366e-02,cortex=0.000e+00,E14.5-brain=0.000e+00,E14.5-heart=0.000e+00,E14.5-limb=9.981e-01,E14.5-liver=0.000e+00,heart=5.042e-01,intestine=3.692e-01,kidney=7.802e+00,liver=7.941e+01,lung=2.481e-01,MEF=0.000e+00,mESC=1.917e+00,olfactory=1.422e+00,placenta=0.000e+00,spleen=1.354e-01,testes=0.000e+00,thymus=2.666e+00</text:p>
          </table:table-cell>
          <table:table-cell office:value-type="string">
            <text:p>RPKM=2.1750e+01,ORFscore=3.8074</text:p>
          </table:table-cell>
          <table:table-cell office:value-type="string">
            <text:p>RPKM=3.9142e-02,ORFscore=NA</text:p>
          </table:table-cell>
          <table:table-cell table:number-columns-repeated="2" office:value-type="string">
            <text:p>NA</text:p>
          </table:table-cell>
          <table:table-cell office:value-type="string">
            <text:p>sequence=LAAEGLAHR,score=1.336e+02,PEP=5.667e-04,intensity=1.496e+09,nspectra=15,peak_cov=0.478,intensity_cov=0.092;sequence=VTHTITDAVTHAAEGLGR,score=2.113e+02,PEP=2.925e-49,intensity=2.193e+09,nspectra=29,peak_cov=0.606,intensity_cov=0.293;sequence=ATEGAVHAVEEVVSEVVGHAK,score=2.909e+02,PEP=4.477e-151,intensity=2.936e+09,nspectra=33,peak_cov=0.574,intensity_cov=0.186</text:p>
          </table:table-cell>
          <table:table-cell table:number-columns-repeated="1014"/>
        </table:table-row>
        <table:table-row table:style-name="ro1">
          <table:table-cell office:value-type="string">
            <text:p>ENSMUST00000039758_chr19:7215389-7217512:-</text:p>
          </table:table-cell>
          <table:table-cell office:value-type="string">
            <text:p>Cox8a</text:p>
          </table:table-cell>
          <table:table-cell office:value-type="string">
            <text:p>annotated</text:p>
          </table:table-cell>
          <table:table-cell office:value-type="float" office:value="302.962">
            <text:p>302.96</text:p>
          </table:table-cell>
          <table:table-cell office:value-type="string">
            <text:p>FPKM:bone-marrow=1.033e+02,cerebellum=3.586e+02,cortex=3.308e+02,E14.5-brain=1.708e+02,E14.5-heart=3.733e+02,E14.5-limb=7.879e+01,E14.5-liver=1.766e+02,heart=1.298e+02,intestine=3.125e+02,kidney=8.344e+02,liver=1.105e+02,lung=1.270e+02,MEF=1.599e+02,mESC=1.649e+02,olfactory=1.479e+02,placenta=1.108e+02,spleen=1.581e+02,testes=1.072e+01,thymus=8.517e+01</text:p>
          </table:table-cell>
          <table:table-cell office:value-type="string">
            <text:p>RPKM=7.6554e+02,ORFscore=9.1217</text:p>
          </table:table-cell>
          <table:table-cell office:value-type="string">
            <text:p>RPKM=1.7501e+03,ORFscore=12.4741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24586_chr2:155818925-155819080:-</text:p>
          </table:table-cell>
          <table:table-cell office:value-type="string">
            <text:p>BC029722</text:p>
          </table:table-cell>
          <table:table-cell office:value-type="string">
            <text:p>lincRNA</text:p>
          </table:table-cell>
          <table:table-cell office:value-type="float" office:value="196.186">
            <text:p>196.19</text:p>
          </table:table-cell>
          <table:table-cell office:value-type="string">
            <text:p>FPKM:bone-marrow=3.321e+00,cerebellum=1.379e+01,cortex=1.454e+01,E14.5-brain=7.035e+00,E14.5-heart=2.937e+00,E14.5-limb=2.953e+00,E14.5-liver=1.451e+00,heart=8.796e+00,intestine=4.328e+00,kidney=1.038e+01,liver=3.647e+00,lung=8.810e+00,MEF=1.167e+01,mESC=2.933e+00,olfactory=8.340e+00,placenta=3.844e+00,spleen=9.987e+00,testes=2.403e+00,thymus=3.596e+00</text:p>
          </table:table-cell>
          <table:table-cell office:value-type="string">
            <text:p>RPKM=1.9137e+01,ORFscore=5.9793</text:p>
          </table:table-cell>
          <table:table-cell office:value-type="string">
            <text:p>RPKM=8.2377e+01,ORFscore=7.1925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82539_chr17:47598017-47598776:+</text:p>
          </table:table-cell>
          <table:table-cell office:value-type="string">
            <text:p>Ccnd3</text:p>
          </table:table-cell>
          <table:table-cell office:value-type="string">
            <text:p>annotated</text:p>
          </table:table-cell>
          <table:table-cell office:value-type="float" office:value="1193.049">
            <text:p>1193.05</text:p>
          </table:table-cell>
          <table:table-cell office:value-type="string">
            <text:p>FPKM:bone-marrow=1.596e-148,cerebellum=1.505e-16,cortex=1.039e-20,E14.5-brain=3.600e-12,E14.5-heart=4.966e-01,E14.5-limb=3.452e-05,E14.5-liver=5.705e-01,heart=9.839e-53,intestine=1.014e-68,kidney=8.585e-82,liver=5.862e-131,lung=3.000e-74,MEF=1.830e+00,mESC=1.952e-05,olfactory=3.994e-01,placenta=7.280e-11,spleen=5.396e-76,testes=7.282e-04,thymus=5.328e-49</text:p>
          </table:table-cell>
          <table:table-cell office:value-type="string">
            <text:p>RPKM=7.3742e+01,ORFscore=6.8028</text:p>
          </table:table-cell>
          <table:table-cell office:value-type="string">
            <text:p>RPKM=1.6106e+01,ORFscore=5.1811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41111_chr6:6558449-6578554:-</text:p>
          </table:table-cell>
          <table:table-cell office:value-type="string">
            <text:p>Shfm1</text:p>
          </table:table-cell>
          <table:table-cell office:value-type="string">
            <text:p>annotated</text:p>
          </table:table-cell>
          <table:table-cell office:value-type="float" office:value="1054.817">
            <text:p>1054.82</text:p>
          </table:table-cell>
          <table:table-cell office:value-type="string">
            <text:p>FPKM:bone-marrow=2.516e+01,cerebellum=1.048e+01,cortex=8.791e+00,E14.5-brain=4.186e+01,E14.5-heart=4.154e+01,E14.5-limb=2.697e+01,E14.5-liver=3.354e+01,heart=3.242e+01,intestine=2.502e+01,kidney=3.508e+01,liver=1.817e+01,lung=1.732e+01,MEF=2.699e+01,mESC=2.906e+01,olfactory=1.386e+01,placenta=2.272e+01,spleen=2.973e+01,testes=1.470e+01,thymus=2.036e+01</text:p>
          </table:table-cell>
          <table:table-cell office:value-type="string">
            <text:p>RPKM=3.3331e+02,ORFscore=9.4808</text:p>
          </table:table-cell>
          <table:table-cell office:value-type="string">
            <text:p>RPKM=1.5606e+02,ORFscore=8.8920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11631_chr2:84827643-84829991:+</text:p>
          </table:table-cell>
          <table:table-cell office:value-type="string">
            <text:p>Timm10</text:p>
          </table:table-cell>
          <table:table-cell office:value-type="string">
            <text:p>annotated</text:p>
          </table:table-cell>
          <table:table-cell office:value-type="float" office:value="2304.222">
            <text:p>2304.22</text:p>
          </table:table-cell>
          <table:table-cell office:value-type="string">
            <text:p>FPKM:bone-marrow=8.122e+00,cerebellum=1.218e+01,cortex=1.342e+01,E14.5-brain=1.337e+01,E14.5-heart=2.421e+01,E14.5-limb=7.171e+00,E14.5-liver=1.884e+01,heart=1.683e+01,intestine=8.842e+00,kidney=1.861e+01,liver=6.159e+00,lung=4.189e+00,MEF=9.147e+00,mESC=1.347e+01,olfactory=6.010e+00,placenta=5.322e+00,spleen=1.151e+01,testes=4.057e+00,thymus=2.764e+00</text:p>
          </table:table-cell>
          <table:table-cell office:value-type="string">
            <text:p>RPKM=3.6071e+01,ORFscore=5.8160</text:p>
          </table:table-cell>
          <table:table-cell office:value-type="string">
            <text:p>RPKM=4.5138e+01,ORFscore=7.1689</text:p>
          </table:table-cell>
          <table:table-cell office:value-type="string">
            <text:p>sequence=KCVPPHYK,score=3.773e+01,PEP=7.182e-02,intensity=7.906e+06,nspectra=1,peak_cov=0.211,intensity_cov=0.076;sequence=KLTELSMQDEELMKR,score=9.557e+01,PEP=9.128e-04,intensity=2.001e+08,nspectra=5,peak_cov=0.305,intensity_cov=0.202;sequence=LTELSMQDEELMK,score=9.041e+01,PEP=2.494e-05,intensity=2.119e+07,nspectra=4,peak_cov=0.720,intensity_cov=0.339;sequence=EAELSKGESVCLDR,score=2.124e+02,PEP=2.151e-32,intensity=9.288e+08,nspectra=13,peak_cov=0.633,intensity_cov=0.270;sequence=LTELSMQDEELMKR,score=1.709e+02,PEP=2.560e-24,intensity=1.870e+08,nspectra=9,peak_cov=0.337,intensity_cov=0.211</text:p>
          </table:table-cell>
          <table:table-cell office:value-type="string">
            <text:p>sequence=LTELSMQDEELMKR,score=1.031e+02,PEP=6.491e-04,intensity=1.349e+06,nspectra=4,peak_cov=0.582,intensity_cov=0.173;sequence=EAELSKGESVCLDR,score=1.935e+02,PEP=4.936e-19,intensity=7.210e+05,nspectra=1,peak_cov=0.649,intensity_cov=0.322;sequence=LTELSMQDEELMK,score=2.363e+02,PEP=7.989e-14,intensity=7.373e+06,nspectra=9,peak_cov=0.688,intensity_cov=0.339;sequence=AQQLAAELEVEMMADMYNR,score=9.595e+01,PEP=1.113e-04,intensity=4.907e+05,nspectra=4,peak_cov=0.451,intensity_cov=0.292;sequence=KLTELSMQDEELMKR,score=1.426e+02,PEP=4.553e-05,intensity=2.499e+07,nspectra=8,peak_cov=0.360,intensity_cov=0.216;sequence=GESVCLDR,score=8.764e+01,PEP=4.912e-02,intensity=1.595e+05,nspectra=1,peak_cov=0.489,intensity_cov=0.197;sequence=KLTELSMQDEELMK,score=1.255e+02,PEP=1.899e-05,intensity=3.426e+06,nspectra=5,peak_cov=0.601,intensity_cov=0.234</text:p>
          </table:table-cell>
          <table:table-cell office:value-type="string">
            <text:p>sequence=KLTELSMQDEELMK,score=2.522e+02,PEP=8.169e-46,intensity=3.186e+09,nspectra=36,peak_cov=0.420,intensity_cov=0.202;sequence=LTELSMQDEELMK,score=1.821e+02,PEP=3.830e-45,intensity=7.339e+09,nspectra=69,peak_cov=0.726,intensity_cov=0.244;sequence=GESVCLDR,score=1.162e+02,PEP=3.241e-03,intensity=2.336e+10,nspectra=52,peak_cov=0.669,intensity_cov=0.157;sequence=MTSACHR,score=9.747e+01,PEP=2.330e-02,intensity=4.724e+07,nspectra=3,peak_cov=0.233,intensity_cov=0.098;sequence=RVQQSSGPA,score=1.104e+02,PEP=6.722e-04,intensity=3.090e+09,nspectra=11,peak_cov=0.560,intensity_cov=0.164</text:p>
          </table:table-cell>
          <table:table-cell table:number-columns-repeated="1014"/>
        </table:table-row>
        <table:table-row table:style-name="ro1">
          <table:table-cell office:value-type="string">
            <text:p>ENSMUST00000039191_chr14:32786051-32816871:+</text:p>
          </table:table-cell>
          <table:table-cell office:value-type="string">
            <text:p>1810011H11Rik</text:p>
          </table:table-cell>
          <table:table-cell office:value-type="string">
            <text:p>annotated</text:p>
          </table:table-cell>
          <table:table-cell office:value-type="float" office:value="95.798">
            <text:p>95.8</text:p>
          </table:table-cell>
          <table:table-cell office:value-type="string">
            <text:p>FPKM:bone-marrow=3.234e+00,cerebellum=1.518e-01,cortex=1.264e-01,E14.5-brain=5.126e-02,E14.5-heart=3.207e-01,E14.5-limb=8.101e-02,E14.5-liver=2.920e-01,heart=8.170e-02,intestine=3.997e-01,kidney=2.285e-01,liver=3.158e-01,lung=7.840e-01,MEF=6.242e-02,mESC=0.000e+00,olfactory=0.000e+00,placenta=1.593e-01,spleen=5.485e-01,testes=2.226e-01,thymus=3.092e-01</text:p>
          </table:table-cell>
          <table:table-cell office:value-type="string">
            <text:p>NA</text:p>
          </table:table-cell>
          <table:table-cell office:value-type="string">
            <text:p>RPKM=7.4208e-01,ORFscore=0.0000</text:p>
          </table:table-cell>
          <table:table-cell table:number-columns-repeated="2" office:value-type="string">
            <text:p>NA</text:p>
          </table:table-cell>
          <table:table-cell office:value-type="string">
            <text:p>sequence=SSGVPLLRVLLFLLGIGGAQVLATGK,score=5.034e-01,PEP=1.015e-01,intensity=0.000e+00,nspectra=16,peak_cov=0.039,intensity_cov=0.022</text:p>
          </table:table-cell>
          <table:table-cell table:number-columns-repeated="1014"/>
        </table:table-row>
        <table:table-row table:style-name="ro1">
          <table:table-cell office:value-type="string">
            <text:p>ENSMUST00000034023_chr8:57474317-57477398:+</text:p>
          </table:table-cell>
          <table:table-cell office:value-type="string">
            <text:p>Scrg1</text:p>
          </table:table-cell>
          <table:table-cell office:value-type="string">
            <text:p>annotated</text:p>
          </table:table-cell>
          <table:table-cell office:value-type="float" office:value="173.151">
            <text:p>173.15</text:p>
          </table:table-cell>
          <table:table-cell office:value-type="string">
            <text:p>FPKM:bone-marrow=9.826e+00,cerebellum=2.127e+01,cortex=1.932e+01,E14.5-brain=6.539e-01,E14.5-heart=1.534e-01,E14.5-limb=2.411e+00,E14.5-liver=0.000e+00,heart=5.213e-02,intestine=5.097e-02,kidney=0.000e+00,liver=5.038e-02,lung=4.105e-01,MEF=1.593e-01,mESC=0.000e+00,olfactory=9.422e+00,placenta=0.000e+00,spleen=5.600e-02,testes=0.000e+00,thymus=4.732e-01</text:p>
          </table:table-cell>
          <table:table-cell office:value-type="string">
            <text:p>NA</text:p>
          </table:table-cell>
          <table:table-cell office:value-type="string">
            <text:p>RPKM=6.9115e+01,ORFscore=7.5948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37023_chr12:69157813-69159058:-</text:p>
          </table:table-cell>
          <table:table-cell office:value-type="string">
            <text:p>Rps29</text:p>
          </table:table-cell>
          <table:table-cell office:value-type="string">
            <text:p>annotated</text:p>
          </table:table-cell>
          <table:table-cell office:value-type="float" office:value="1774.761">
            <text:p>1774.76</text:p>
          </table:table-cell>
          <table:table-cell office:value-type="string">
            <text:p>FPKM:bone-marrow=1.897e+02,cerebellum=6.823e+01,cortex=8.545e+01,E14.5-brain=3.137e+02,E14.5-heart=1.846e+02,E14.5-limb=1.661e+02,E14.5-liver=2.765e+02,heart=1.417e+02,intestine=1.313e+02,kidney=1.438e+02,liver=7.077e+01,lung=1.042e+02,MEF=1.588e+02,mESC=3.212e+02,olfactory=1.018e+02,placenta=1.441e+02,spleen=5.967e+02,testes=8.559e+01,thymus=1.925e+02</text:p>
          </table:table-cell>
          <table:table-cell office:value-type="string">
            <text:p>RPKM=1.8063e+03,ORFscore=11.2374</text:p>
          </table:table-cell>
          <table:table-cell office:value-type="string">
            <text:p>RPKM=3.8487e+02,ORFscore=10.1494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60251_chr9:121849634-121852587:-</text:p>
          </table:table-cell>
          <table:table-cell office:value-type="string">
            <text:p>Higd1a</text:p>
          </table:table-cell>
          <table:table-cell office:value-type="string">
            <text:p>annotated</text:p>
          </table:table-cell>
          <table:table-cell office:value-type="float" office:value="1109.671">
            <text:p>1109.67</text:p>
          </table:table-cell>
          <table:table-cell office:value-type="string">
            <text:p>FPKM:bone-marrow=2.598e+00,cerebellum=9.893e+00,cortex=8.111e+00,E14.5-brain=8.033e+00,E14.5-heart=1.180e+01,E14.5-limb=4.663e+00,E14.5-liver=5.158e+00,heart=1.468e+01,intestine=6.065e+00,kidney=8.064e+00,liver=4.924e+00,lung=4.679e+00,MEF=5.721e+00,mESC=4.498e+00,olfactory=7.463e+00,placenta=3.736e+00,spleen=3.271e+00,testes=5.249e+00,thymus=2.352e+00</text:p>
          </table:table-cell>
          <table:table-cell office:value-type="string">
            <text:p>RPKM=2.0673e+02,ORFscore=6.1813</text:p>
          </table:table-cell>
          <table:table-cell office:value-type="string">
            <text:p>RPKM=2.1414e+02,ORFscore=9.9285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54148_chr3:85915783-85916070:+</text:p>
          </table:table-cell>
          <table:table-cell office:value-type="string">
            <text:p>Gm9790</text:p>
          </table:table-cell>
          <table:table-cell office:value-type="string">
            <text:p>annotated</text:p>
          </table:table-cell>
          <table:table-cell office:value-type="float" office:value="201.038">
            <text:p>201.04</text:p>
          </table:table-cell>
          <table:table-cell office:value-type="string">
            <text:p>FPKM:bone-marrow=1.672e+01,cerebellum=2.356e+01,cortex=1.540e+01,E14.5-brain=2.590e+01,E14.5-heart=4.919e+01,E14.5-limb=1.643e+01,E14.5-liver=2.729e+01,heart=7.607e+01,intestine=2.357e+01,kidney=3.914e+01,liver=2.593e+01,lung=1.747e+01,MEF=2.720e+01,mESC=1.739e+01,olfactory=1.343e+01,placenta=1.461e+01,spleen=1.453e+01,testes=1.766e+01,thymus=1.177e+01</text:p>
          </table:table-cell>
          <table:table-cell office:value-type="string">
            <text:p>RPKM=4.1379e+01,ORFscore=5.8903</text:p>
          </table:table-cell>
          <table:table-cell office:value-type="string">
            <text:p>RPKM=1.6347e+02,ORFscore=9.4795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58407_chr11:4702176-4704306:-</text:p>
          </table:table-cell>
          <table:table-cell office:value-type="string">
            <text:p>Uqcr10</text:p>
          </table:table-cell>
          <table:table-cell office:value-type="string">
            <text:p>annotated</text:p>
          </table:table-cell>
          <table:table-cell office:value-type="float" office:value="1206.411">
            <text:p>1206.41</text:p>
          </table:table-cell>
          <table:table-cell office:value-type="string">
            <text:p>FPKM:bone-marrow=6.919e+01,cerebellum=1.338e+02,cortex=1.086e+02,E14.5-brain=8.082e+01,E14.5-heart=3.493e+02,E14.5-limb=4.342e+01,E14.5-liver=1.310e+02,heart=5.111e+02,intestine=1.424e+02,kidney=6.485e+02,liver=9.363e+01,lung=8.638e+01,MEF=1.101e+02,mESC=9.613e+01,olfactory=5.194e+01,placenta=4.798e+01,spleen=8.753e+01,testes=3.167e+01,thymus=4.086e+01</text:p>
          </table:table-cell>
          <table:table-cell office:value-type="string">
            <text:p>RPKM=6.2103e+02,ORFscore=10.2686</text:p>
          </table:table-cell>
          <table:table-cell office:value-type="string">
            <text:p>RPKM=2.9145e+02,ORFscore=9.8129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23048_chr15:80235835-80236047:+</text:p>
          </table:table-cell>
          <table:table-cell office:value-type="string">
            <text:p>Mief1</text:p>
          </table:table-cell>
          <table:table-cell office:value-type="string">
            <text:p>utr5</text:p>
          </table:table-cell>
          <table:table-cell office:value-type="float" office:value="1172.659">
            <text:p>1172.66</text:p>
          </table:table-cell>
          <table:table-cell office:value-type="string">
            <text:p>FPKM:bone-marrow=2.447e+00,cerebellum=3.810e+00,cortex=2.968e+00,E14.5-brain=4.792e+00,E14.5-heart=4.846e+00,E14.5-limb=3.978e+00,E14.5-liver=5.011e+00,heart=2.190e+00,intestine=5.330e+00,kidney=3.549e+00,liver=2.671e+00,lung=2.416e+00,MEF=4.791e+00,mESC=6.841e+00,olfactory=3.529e+00,placenta=5.969e+00,spleen=3.340e+00,testes=4.857e+00,thymus=4.723e+00</text:p>
          </table:table-cell>
          <table:table-cell office:value-type="string">
            <text:p>RPKM=3.6526e+01,ORFscore=3.9461</text:p>
          </table:table-cell>
          <table:table-cell office:value-type="string">
            <text:p>RPKM=1.4484e+01,ORFscore=4.9347</text:p>
          </table:table-cell>
          <table:table-cell office:value-type="string">
            <text:p>sequence=NQKLENLEAR,score=1.531e+02,PEP=1.571e-05,intensity=2.548e+08,nspectra=11,peak_cov=0.528,intensity_cov=0.120</text:p>
          </table:table-cell>
          <table:table-cell office:value-type="string">
            <text:p>sequence=YTDRDFYFASIR,score=1.629e+02,PEP=5.296e-07,intensity=1.489e+07,nspectra=5,peak_cov=0.459,intensity_cov=0.248;sequence=NQKLENLEAR,score=1.007e+02,PEP=7.932e-03,intensity=1.116e+06,nspectra=1,peak_cov=0.452,intensity_cov=0.168;sequence=DFYFASIR,score=1.000e+02,PEP=2.490e-02,intensity=1.338e+05,nspectra=1,peak_cov=0.646,intensity_cov=0.191</text:p>
          </table:table-cell>
          <table:table-cell office:value-type="string">
            <text:p>sequence=LENLEAREKQLEK,score=8.087e+01,PEP=1.373e-02,intensity=2.156e+08,nspectra=3,peak_cov=0.294,intensity_cov=0.125;sequence=EAVLCLYR,score=1.110e+02,PEP=3.607e-03,intensity=1.227e+08,nspectra=3,peak_cov=0.616,intensity_cov=0.170;sequence=YTDRDFYFASIR,score=6.117e+01,PEP=5.501e-03,intensity=1.768e+08,nspectra=1,peak_cov=0.297,intensity_cov=0.151</text:p>
          </table:table-cell>
          <table:table-cell table:number-columns-repeated="1014"/>
        </table:table-row>
        <table:table-row table:style-name="ro1">
          <table:table-cell office:value-type="string">
            <text:p>ENSMUST00000031024_chr5:31614001-31622426:+</text:p>
          </table:table-cell>
          <table:table-cell office:value-type="string">
            <text:p>Mrpl33</text:p>
          </table:table-cell>
          <table:table-cell office:value-type="string">
            <text:p>annotated</text:p>
          </table:table-cell>
          <table:table-cell office:value-type="float" office:value="700.11">
            <text:p>700.11</text:p>
          </table:table-cell>
          <table:table-cell office:value-type="string">
            <text:p>FPKM:bone-marrow=2.629e+01,cerebellum=8.868e+00,cortex=6.041e+00,E14.5-brain=1.582e+01,E14.5-heart=4.743e+01,E14.5-limb=8.417e+00,E14.5-liver=2.694e+01,heart=3.711e+01,intestine=1.782e+01,kidney=2.988e+01,liver=1.072e+01,lung=1.632e+01,MEF=3.233e+01,mESC=2.631e+01,olfactory=7.266e+00,placenta=2.208e+01,spleen=2.502e+01,testes=1.009e+00,thymus=1.770e+01</text:p>
          </table:table-cell>
          <table:table-cell office:value-type="string">
            <text:p>RPKM=2.8368e+02,ORFscore=7.3398</text:p>
          </table:table-cell>
          <table:table-cell office:value-type="string">
            <text:p>RPKM=6.0646e+01,ORFscore=7.3281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59080_chr2:180257634-180258387:+</text:p>
          </table:table-cell>
          <table:table-cell office:value-type="string">
            <text:p>Rps21</text:p>
          </table:table-cell>
          <table:table-cell office:value-type="string">
            <text:p>annotated</text:p>
          </table:table-cell>
          <table:table-cell office:value-type="float" office:value="1724.166">
            <text:p>1724.17</text:p>
          </table:table-cell>
          <table:table-cell office:value-type="string">
            <text:p>FPKM:bone-marrow=2.540e+02,cerebellum=8.019e+01,cortex=1.131e+02,E14.5-brain=2.185e+02,E14.5-heart=2.169e+02,E14.5-limb=1.613e+02,E14.5-liver=3.158e+02,heart=1.112e+02,intestine=1.267e+02,kidney=1.671e+02,liver=5.067e+01,lung=2.107e+02,MEF=2.412e+02,mESC=2.890e+02,olfactory=8.845e+01,placenta=9.558e+01,spleen=7.533e+02,testes=3.382e+01,thymus=1.040e+02</text:p>
          </table:table-cell>
          <table:table-cell office:value-type="string">
            <text:p>RPKM=1.8007e+03,ORFscore=11.2635</text:p>
          </table:table-cell>
          <table:table-cell office:value-type="string">
            <text:p>RPKM=3.3699e+02,ORFscore=10.5159</text:p>
          </table:table-cell>
          <table:table-cell office:value-type="string">
            <text:p>sequence=ADGIVSKNF,score=1.824e+02,PEP=2.982e-07,intensity=2.760e+09,nspectra=54,peak_cov=0.395,intensity_cov=0.238;sequence=DHASIQMNVAEVDRTTGR,score=2.068e+02,PEP=3.262e-66,intensity=1.420e+09,nspectra=23,peak_cov=0.645,intensity_cov=0.215;sequence=IIAAKDHASIQMNVAEVDRTTGR,score=6.711e+01,PEP=4.441e-02,intensity=3.644e+07,nspectra=1,peak_cov=0.307,intensity_cov=0.200;sequence=IIAAKDHASIQMNVAEVDR,score=1.252e+02,PEP=1.653e-10,intensity=5.190e+08,nspectra=13,peak_cov=0.611,intensity_cov=0.279;sequence=DHASIQMNVAEVDR,score=2.794e+02,PEP=1.326e-109,intensity=8.090e+09,nspectra=241,peak_cov=0.838,intensity_cov=0.297;sequence=MGESDDSILRLAK,score=7.156e+01,PEP=5.048e-03,intensity=1.045e+08,nspectra=4,peak_cov=0.438,intensity_cov=0.127;sequence=RMGESDDSILR,score=2.245e+02,PEP=2.052e-37,intensity=1.207e+10,nspectra=151,peak_cov=0.416,intensity_cov=0.222;sequence=TYGICGAIRR,score=1.632e+02,PEP=2.207e-06,intensity=4.790e+09,nspectra=44,peak_cov=0.424,intensity_cov=0.172;sequence=TTGRFNGQFK,score=1.033e+02,PEP=2.972e-04,intensity=9.515e+08,nspectra=11,peak_cov=0.377,intensity_cov=0.200;sequence=MQNDAGEFVDLYVPR,score=3.173e+02,PEP=3.745e-151,intensity=1.400e+10,nspectra=284,peak_cov=0.732,intensity_cov=0.257;sequence=MQNDAGEFVDLYVPRK,score=2.891e+02,PEP=5.870e-123,intensity=5.771e+09,nspectra=243,peak_cov=0.624,intensity_cov=0.263;sequence=TYGICGAIR,score=1.255e+02,PEP=1.683e-04,intensity=1.292e+10,nspectra=96,peak_cov=0.816,intensity_cov=0.195;sequence=LAKADGIVSK,score=1.607e+02,PEP=2.414e-05,intensity=8.480e+09,nspectra=115,peak_cov=0.631,intensity_cov=0.264;sequence=QNDAGEFVDLYVPR,score=7.576e+01,PEP=6.513e-04,intensity=1.457e+07,nspectra=1,peak_cov=0.632,intensity_cov=0.309;sequence=LAKADGIVSKNF,score=1.468e+02,PEP=2.025e-11,intensity=1.861e+09,nspectra=23,peak_cov=0.396,intensity_cov=0.201;sequence=MGESDDSILR,score=1.778e+02,PEP=3.932e-09,intensity=2.185e+10,nspectra=215,peak_cov=0.591,intensity_cov=0.136</text:p>
          </table:table-cell>
          <table:table-cell office:value-type="string">
            <text:p>sequence=RMGESDDSILR,score=2.020e+02,PEP=7.159e-06,intensity=1.233e+08,nspectra=59,peak_cov=0.697,intensity_cov=0.311;sequence=IIAAKDHASIQMNVAEVDR,score=1.103e+02,PEP=2.062e-04,intensity=1.042e+07,nspectra=3,peak_cov=0.499,intensity_cov=0.228;sequence=ADGIVSKNF,score=1.424e+02,PEP=3.981e-03,intensity=6.102e+05,nspectra=1,peak_cov=0.561,intensity_cov=0.197;sequence=ADGIVSK,score=1.237e+02,PEP=2.115e-02,intensity=6.899e+06,nspectra=1,peak_cov=0.421,intensity_cov=0.157;sequence=MQNDAGEFVDLYVPRK,score=2.344e+02,PEP=7.725e-32,intensity=1.949e+08,nspectra=16,peak_cov=0.679,intensity_cov=0.390;sequence=DHASIQMNVAEVDR,score=2.228e+02,PEP=4.456e-24,intensity=8.932e+08,nspectra=154,peak_cov=0.653,intensity_cov=0.364;sequence=TYGICGAIR,score=1.665e+02,PEP=4.154e-04,intensity=3.601e+08,nspectra=39,peak_cov=0.731,intensity_cov=0.295;sequence=QNDAGEFVDLYVPR,score=9.649e+01,PEP=8.444e-04,intensity=4.874e+05,nspectra=3,peak_cov=0.441,intensity_cov=0.255;sequence=MQNDAGEFVDLYVPR,score=1.716e+02,PEP=3.461e-14,intensity=4.044e+08,nspectra=110,peak_cov=0.791,intensity_cov=0.317;sequence=MGESDDSILR,score=2.186e+02,PEP=3.217e-08,intensity=7.264e+08,nspectra=100,peak_cov=0.692,intensity_cov=0.349</text:p>
          </table:table-cell>
          <table:table-cell office:value-type="string">
            <text:p>sequence=RMGESDDSILR,score=1.942e+02,PEP=1.495e-08,intensity=1.770e+10,nspectra=86,peak_cov=0.499,intensity_cov=0.164;sequence=QNDAGEFVDLYVPRK,score=7.840e+01,PEP=3.471e-05,intensity=3.948e+08,nspectra=4,peak_cov=0.329,intensity_cov=0.177;sequence=MGESDDSILR,score=1.285e+02,PEP=3.129e-05,intensity=1.025e+11,nspectra=149,peak_cov=0.528,intensity_cov=0.202;sequence=TYGICGAIR,score=1.139e+02,PEP=6.160e-04,intensity=1.336e+11,nspectra=91,peak_cov=0.729,intensity_cov=0.202;sequence=MQNDAGEFVDLYVPR,score=2.584e+02,PEP=1.131e-51,intensity=9.732e+10,nspectra=412,peak_cov=0.691,intensity_cov=0.205;sequence=QNDAGEFVDLYVPR,score=1.859e+02,PEP=4.543e-18,intensity=5.607e+08,nspectra=6,peak_cov=0.624,intensity_cov=0.155;sequence=ADGIVSK,score=9.649e+01,PEP=2.820e-02,intensity=8.031e+09,nspectra=15,peak_cov=0.523,intensity_cov=0.154;sequence=DHASIQMNVAEVDR,score=2.422e+02,PEP=2.958e-72,intensity=1.330e+11,nspectra=513,peak_cov=0.787,intensity_cov=0.316;sequence=MQNDAGEFVDLYVPRK,score=3.280e+02,PEP=5.444e-147,intensity=1.474e+11,nspectra=354,peak_cov=0.634,intensity_cov=0.233;sequence=DHASIQMNVAEVDRTTGR,score=2.197e+02,PEP=5.965e-48,intensity=6.501e+08,nspectra=10,peak_cov=0.349,intensity_cov=0.315</text:p>
          </table:table-cell>
          <table:table-cell table:number-columns-repeated="1014"/>
        </table:table-row>
        <table:table-row table:style-name="ro1">
          <table:table-cell office:value-type="string">
            <text:p>ENSMUST00000042662_chr14:99036490-99046063:-</text:p>
          </table:table-cell>
          <table:table-cell office:value-type="string">
            <text:p>Mzt1</text:p>
          </table:table-cell>
          <table:table-cell office:value-type="string">
            <text:p>annotated</text:p>
          </table:table-cell>
          <table:table-cell office:value-type="float" office:value="622.705">
            <text:p>622.71</text:p>
          </table:table-cell>
          <table:table-cell office:value-type="string">
            <text:p>FPKM:bone-marrow=3.733e+00,cerebellum=1.350e+01,cortex=1.548e+01,E14.5-brain=2.685e+01,E14.5-heart=1.593e+01,E14.5-limb=1.436e+01,E14.5-liver=1.639e+01,heart=2.325e+00,intestine=5.479e+00,kidney=3.450e+00,liver=1.062e+00,lung=4.304e+00,MEF=1.257e+01,mESC=1.853e+01,olfactory=1.071e+01,placenta=6.441e+00,spleen=3.190e+00,testes=2.893e+00,thymus=8.954e+00</text:p>
          </table:table-cell>
          <table:table-cell office:value-type="string">
            <text:p>RPKM=4.7234e+01,ORFscore=6.9795</text:p>
          </table:table-cell>
          <table:table-cell office:value-type="string">
            <text:p>RPKM=6.5210e+01,ORFscore=7.9147</text:p>
          </table:table-cell>
          <table:table-cell office:value-type="string">
            <text:p>NA</text:p>
          </table:table-cell>
          <table:table-cell office:value-type="string">
            <text:p>sequence=ILNTGLDMETLSICVR,score=5.682e+01,PEP=1.552e-02,intensity=8.502e+04,nspectra=1,peak_cov=0.404,intensity_cov=0.222;sequence=ETMDVLLEISR,score=1.197e+02,PEP=2.167e-04,intensity=1.694e+06,nspectra=5,peak_cov=0.555,intensity_cov=0.210;sequence=LCEQGINPEALSSVIK,score=7.935e+01,PEP=1.008e-03,intensity=3.068e+05,nspectra=2,peak_cov=0.525,intensity_cov=0.242;sequence=ASGSGPGAAASANLNAVR,score=1.705e+02,PEP=9.611e-15,intensity=9.355e+05,nspectra=4,peak_cov=0.705,intensity_cov=0.353</text:p>
          </table:table-cell>
          <table:table-cell office:value-type="string">
            <text:p>sequence=ASGSGPGAAASANLNAVR,score=1.581e+02,PEP=3.478e-40,intensity=2.454e+09,nspectra=27,peak_cov=0.590,intensity_cov=0.255;sequence=LCEQGINPEALSSVIK,score=1.206e+02,PEP=2.303e-21,intensity=1.798e+09,nspectra=33,peak_cov=0.531,intensity_cov=0.208;sequence=ETMDVLLEISR,score=3.646e+01,PEP=6.026e-02,intensity=1.251e+07,nspectra=1,peak_cov=0.145,intensity_cov=0.091</text:p>
          </table:table-cell>
          <table:table-cell table:number-columns-repeated="1014"/>
        </table:table-row>
        <table:table-row table:style-name="ro1">
          <table:table-cell office:value-type="string">
            <text:p>ENSMUST00000033049_chr7:128205729-128206295:-</text:p>
          </table:table-cell>
          <table:table-cell office:value-type="string">
            <text:p>Cox6a2</text:p>
          </table:table-cell>
          <table:table-cell office:value-type="string">
            <text:p>annotated</text:p>
          </table:table-cell>
          <table:table-cell office:value-type="float" office:value="1346.982">
            <text:p>1346.98</text:p>
          </table:table-cell>
          <table:table-cell office:value-type="string">
            <text:p>FPKM:bone-marrow=1.165e+00,cerebellum=1.269e-01,cortex=2.729e+00,E14.5-brain=0.000e+00,E14.5-heart=1.083e+02,E14.5-limb=1.279e+00,E14.5-liver=3.616e-01,heart=1.232e+03,intestine=3.340e-01,kidney=1.826e+00,liver=5.502e-02,lung=1.054e+01,MEF=1.044e+00,mESC=0.000e+00,olfactory=0.000e+00,placenta=7.397e-02,spleen=3.381e+00,testes=0.000e+00,thymus=5.168e-01</text:p>
          </table:table-cell>
          <table:table-cell office:value-type="string">
            <text:p>RPKM=3.0979e-02,ORFscore=NA</text:p>
          </table:table-cell>
          <table:table-cell office:value-type="string">
            <text:p>RPKM=2.2825e+01,ORFscore=6.4341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23924_chr13:98273481-98273513:+</text:p>
          </table:table-cell>
          <table:table-cell office:value-type="string">
            <text:p>Ankra2</text:p>
          </table:table-cell>
          <table:table-cell office:value-type="string">
            <text:p>utr3</text:p>
          </table:table-cell>
          <table:table-cell office:value-type="float" office:value="26.887">
            <text:p>26.89</text:p>
          </table:table-cell>
          <table:table-cell office:value-type="string">
            <text:p>FPKM:bone-marrow=1.051e+00,cerebellum=3.981e+00,cortex=4.633e+00,E14.5-brain=1.279e+01,E14.5-heart=3.252e+00,E14.5-limb=3.430e+00,E14.5-liver=2.708e+00,heart=1.434e+00,intestine=3.544e+00,kidney=1.974e+00,liver=2.172e+00,lung=2.098e+00,MEF=3.893e+00,mESC=4.264e+00,olfactory=4.193e+00,placenta=2.166e+00,spleen=3.014e+00,testes=1.963e-01,thymus=3.052e+00</text:p>
          </table:table-cell>
          <table:table-cell table:number-columns-repeated="4" office:value-type="string">
            <text:p>NA</text:p>
          </table:table-cell>
          <table:table-cell office:value-type="string">
            <text:p>sequence=MIVLFTCK,score=2.725e+01,PEP=1.038e-01,intensity=6.322e+06,nspectra=1,peak_cov=0.059,intensity_cov=0.037</text:p>
          </table:table-cell>
          <table:table-cell table:number-columns-repeated="1014"/>
        </table:table-row>
        <table:table-row table:style-name="ro1">
          <table:table-cell office:value-type="string">
            <text:p>ENSMUST00000056228_chr12:54646432-54656483:-</text:p>
          </table:table-cell>
          <table:table-cell office:value-type="string">
            <text:p>Sptssa</text:p>
          </table:table-cell>
          <table:table-cell office:value-type="string">
            <text:p>annotated</text:p>
          </table:table-cell>
          <table:table-cell office:value-type="float" office:value="661.666">
            <text:p>661.67</text:p>
          </table:table-cell>
          <table:table-cell office:value-type="string">
            <text:p>FPKM:bone-marrow=4.773e+00,cerebellum=8.507e+00,cortex=5.621e+00,E14.5-brain=3.322e+01,E14.5-heart=1.843e+01,E14.5-limb=2.628e+01,E14.5-liver=1.975e+01,heart=7.289e+00,intestine=4.371e+01,kidney=1.534e+01,liver=5.272e+00,lung=1.166e+01,MEF=1.539e+01,mESC=5.770e+00,olfactory=8.213e+00,placenta=2.375e+01,spleen=1.604e+01,testes=7.554e+00,thymus=1.469e+01</text:p>
          </table:table-cell>
          <table:table-cell office:value-type="string">
            <text:p>RPKM=5.2374e+01,ORFscore=5.8210</text:p>
          </table:table-cell>
          <table:table-cell office:value-type="string">
            <text:p>RPKM=4.8843e+01,ORFscore=6.2744</text:p>
          </table:table-cell>
          <table:table-cell table:number-columns-repeated="2" office:value-type="string">
            <text:p>NA</text:p>
          </table:table-cell>
          <table:table-cell office:value-type="string">
            <text:p>sequence=QMSWFYYQYLLVTALYMLEPWER,score=8.125e-01,PEP=9.584e-02,intensity=3.052e+08,nspectra=2,peak_cov=0.010,intensity_cov=0.011</text:p>
          </table:table-cell>
          <table:table-cell table:number-columns-repeated="1014"/>
        </table:table-row>
        <table:table-row table:style-name="ro1">
          <table:table-cell office:value-type="string">
            <text:p>ENSMUST00000085163_chr13:73317854-73318063:+</text:p>
          </table:table-cell>
          <table:table-cell office:value-type="string">
            <text:p>Gm10263</text:p>
          </table:table-cell>
          <table:table-cell office:value-type="string">
            <text:p>annotated</text:p>
          </table:table-cell>
          <table:table-cell office:value-type="float" office:value="296.984">
            <text:p>296.98</text:p>
          </table:table-cell>
          <table:table-cell office:value-type="string">
            <text:p>FPKM:bone-marrow=1.958e+02,cerebellum=1.726e+01,cortex=2.487e+01,E14.5-brain=2.131e+02,E14.5-heart=1.160e+02,E14.5-limb=1.109e+02,E14.5-liver=1.983e+02,heart=4.237e+01,intestine=5.866e+01,kidney=6.396e+01,liver=2.565e+01,lung=7.888e+01,MEF=1.369e+02,mESC=2.576e+02,olfactory=7.471e+01,placenta=1.067e+02,spleen=3.191e+02,testes=6.096e+01,thymus=1.101e+02</text:p>
          </table:table-cell>
          <table:table-cell office:value-type="string">
            <text:p>RPKM=3.6145e+02,ORFscore=8.4815</text:p>
          </table:table-cell>
          <table:table-cell office:value-type="string">
            <text:p>RPKM=1.1801e+02,ORFscore=8.2007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12521_chrX:157702974-157721062:+</text:p>
          </table:table-cell>
          <table:table-cell office:value-type="string">
            <text:p>Smpx</text:p>
          </table:table-cell>
          <table:table-cell office:value-type="string">
            <text:p>annotated</text:p>
          </table:table-cell>
          <table:table-cell office:value-type="float" office:value="798.125">
            <text:p>798.13</text:p>
          </table:table-cell>
          <table:table-cell office:value-type="string">
            <text:p>FPKM:bone-marrow=0.000e+00,cerebellum=2.826e+00,cortex=1.317e-07,E14.5-brain=0.000e+00,E14.5-heart=1.990e+02,E14.5-limb=9.566e-01,E14.5-liver=0.000e+00,heart=1.181e+02,intestine=4.882e-01,kidney=4.173e-01,liver=0.000e+00,lung=6.975e-01,MEF=0.000e+00,mESC=0.000e+00,olfactory=0.000e+00,placenta=2.997e-05,spleen=6.770e-02,testes=5.736e+00,thymus=2.118e-05</text:p>
          </table:table-cell>
          <table:table-cell office:value-type="string">
            <text:p>NA</text:p>
          </table:table-cell>
          <table:table-cell office:value-type="string">
            <text:p>RPKM=1.1834e-01,ORFscore=0.0000</text:p>
          </table:table-cell>
          <table:table-cell office:value-type="string">
            <text:p>sequence=FPGPVVNLSEIQNVKSELK,score=3.278e+01,PEP=7.659e-02,intensity=6.049e+06,nspectra=1,peak_cov=0.145,intensity_cov=0.122;sequence=ESTPETEEGAPTTSEEK,score=2.561e+01,PEP=3.671e-02,intensity=1.328e+07,nspectra=1,peak_cov=0.520,intensity_cov=0.250;sequence=KFPGPVVNLSEIQNVKSELK,score=6.895e+01,PEP=7.279e-04,intensity=3.579e+07,nspectra=4,peak_cov=0.253,intensity_cov=0.143;sequence=ESTPETEEGAPTTSEEKKPIPGMK,score=1.185e+02,PEP=1.851e-17,intensity=1.570e+08,nspectra=2,peak_cov=0.536,intensity_cov=0.215;sequence=KFPGPVVNLSEIQNVK,score=1.486e+02,PEP=2.418e-23,intensity=2.195e+08,nspectra=12,peak_cov=0.501,intensity_cov=0.243;sequence=AIQANINIPMGAFRPGAGQPPR,score=6.470e+01,PEP=9.023e-03,intensity=1.287e+08,nspectra=12,peak_cov=0.451,intensity_cov=0.233;sequence=FPGPVVNLSEIQNVK,score=8.382e+01,PEP=2.937e-05,intensity=9.168e+07,nspectra=8,peak_cov=0.263,intensity_cov=0.232;sequence=SELKFVPK,score=7.668e+01,PEP=2.571e-02,intensity=1.736e+07,nspectra=3,peak_cov=0.380,intensity_cov=0.125;sequence=SELKFVPKGEQ,score=1.186e+02,PEP=1.599e-04,intensity=4.606e+07,nspectra=1,peak_cov=0.447,intensity_cov=0.184</text:p>
          </table:table-cell>
          <table:table-cell table:number-columns-repeated="2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50918_chr4:138455186-138456788:+</text:p>
          </table:table-cell>
          <table:table-cell office:value-type="string">
            <text:p>Camk2n1</text:p>
          </table:table-cell>
          <table:table-cell office:value-type="string">
            <text:p>annotated</text:p>
          </table:table-cell>
          <table:table-cell office:value-type="float" office:value="355.428">
            <text:p>355.43</text:p>
          </table:table-cell>
          <table:table-cell office:value-type="string">
            <text:p>FPKM:bone-marrow=7.623e-01,cerebellum=4.371e+01,cortex=2.592e+02,E14.5-brain=1.418e+01,E14.5-heart=1.478e+00,E14.5-limb=1.627e+00,E14.5-liver=1.945e+00,heart=4.069e+00,intestine=8.570e+00,kidney=2.358e+01,liver=9.840e+00,lung=1.008e+01,MEF=1.683e+00,mESC=3.363e+00,olfactory=3.362e+01,placenta=9.946e-01,spleen=1.052e+00,testes=7.205e+00,thymus=3.335e+00</text:p>
          </table:table-cell>
          <table:table-cell office:value-type="string">
            <text:p>RPKM=7.2058e+00,ORFscore=3.5269</text:p>
          </table:table-cell>
          <table:table-cell office:value-type="string">
            <text:p>RPKM=9.5099e+02,ORFscore=11.9042</text:p>
          </table:table-cell>
          <table:table-cell table:number-columns-repeated="2" office:value-type="string">
            <text:p>NA</text:p>
          </table:table-cell>
          <table:table-cell office:value-type="string">
            <text:p>sequence=SEVLPYGDEK,score=8.102e+01,PEP=6.945e-04,intensity=1.922e+07,nspectra=4,peak_cov=0.454,intensity_cov=0.105</text:p>
          </table:table-cell>
          <table:table-cell table:number-columns-repeated="1014"/>
        </table:table-row>
        <table:table-row table:style-name="ro1">
          <table:table-cell office:value-type="string">
            <text:p>ENSMUST00000075853_chr13:51645413-51650389:+</text:p>
          </table:table-cell>
          <table:table-cell office:value-type="string">
            <text:p>Cks2</text:p>
          </table:table-cell>
          <table:table-cell office:value-type="string">
            <text:p>annotated</text:p>
          </table:table-cell>
          <table:table-cell office:value-type="float" office:value="1286.598">
            <text:p>1286.6</text:p>
          </table:table-cell>
          <table:table-cell office:value-type="string">
            <text:p>FPKM:bone-marrow=3.768e+01,cerebellum=3.937e-01,cortex=2.869e-01,E14.5-brain=2.093e+01,E14.5-heart=3.071e+01,E14.5-limb=2.093e+01,E14.5-liver=6.680e+01,heart=4.239e-01,intestine=9.584e+00,kidney=7.430e+00,liver=3.123e+00,lung=2.973e+00,MEF=1.777e+01,mESC=5.109e+01,olfactory=5.087e+00,placenta=5.301e+00,spleen=7.228e+00,testes=1.789e+01,thymus=1.315e+01</text:p>
          </table:table-cell>
          <table:table-cell office:value-type="string">
            <text:p>RPKM=1.2528e+02,ORFscore=8.1274</text:p>
          </table:table-cell>
          <table:table-cell office:value-type="string">
            <text:p>RPKM=1.0389e+01,ORFscore=1.9434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61069_chr14:70554856-70554960:+</text:p>
          </table:table-cell>
          <table:table-cell office:value-type="string">
            <text:p>Hr</text:p>
          </table:table-cell>
          <table:table-cell office:value-type="string">
            <text:p>utr5</text:p>
          </table:table-cell>
          <table:table-cell office:value-type="float" office:value="166.156">
            <text:p>166.16</text:p>
          </table:table-cell>
          <table:table-cell office:value-type="string">
            <text:p>FPKM:bone-marrow=1.631e-02,cerebellum=4.566e+00,cortex=1.121e+00,E14.5-brain=2.374e-01,E14.5-heart=1.167e-01,E14.5-limb=5.708e-02,E14.5-liver=2.855e-02,heart=8.470e-01,intestine=7.890e-01,kidney=1.041e-01,liver=9.020e-03,lung=8.180e-01,MEF=2.223e-05,mESC=6.788e-01,olfactory=1.094e+00,placenta=4.721e-01,spleen=1.322e-02,testes=1.571e-01,thymus=8.977e-05</text:p>
          </table:table-cell>
          <table:table-cell office:value-type="string">
            <text:p>RPKM=6.1151e+00,ORFscore=2.1307</text:p>
          </table:table-cell>
          <table:table-cell office:value-type="string">
            <text:p>RPKM=1.7609e+01,ORFscore=4.6837</text:p>
          </table:table-cell>
          <table:table-cell table:number-columns-repeated="2" office:value-type="string">
            <text:p>NA</text:p>
          </table:table-cell>
          <table:table-cell office:value-type="string">
            <text:p>sequence=AQPTALAQK,score=4.308e+01,PEP=7.379e-02,intensity=7.546e+07,nspectra=2,peak_cov=0.169,intensity_cov=0.076;sequence=ILQIPESDPSNLR,score=3.568e+01,PEP=1.659e-02,intensity=2.989e+09,nspectra=11,peak_cov=0.286,intensity_cov=0.066</text:p>
          </table:table-cell>
          <table:table-cell table:number-columns-repeated="1014"/>
        </table:table-row>
        <table:table-row table:style-name="ro1">
          <table:table-cell office:value-type="string">
            <text:p>ENSMUST00000129414_chr9:20645204-20646659:+</text:p>
          </table:table-cell>
          <table:table-cell office:value-type="string">
            <text:p>Ubl5</text:p>
          </table:table-cell>
          <table:table-cell office:value-type="string">
            <text:p>annotated</text:p>
          </table:table-cell>
          <table:table-cell office:value-type="float" office:value="1281.198">
            <text:p>1281.2</text:p>
          </table:table-cell>
          <table:table-cell office:value-type="string">
            <text:p>FPKM:bone-marrow=1.285e+01,cerebellum=2.305e+01,cortex=4.303e+01,E14.5-brain=2.552e+01,E14.5-heart=2.744e+01,E14.5-limb=1.028e+01,E14.5-liver=1.335e+01,heart=3.119e+01,intestine=2.728e+01,kidney=3.593e+01,liver=3.741e+00,lung=1.306e+01,MEF=1.728e+01,mESC=3.424e+01,olfactory=2.565e+01,placenta=2.609e+01,spleen=1.901e+01,testes=3.145e+01,thymus=5.220e+01</text:p>
          </table:table-cell>
          <table:table-cell office:value-type="string">
            <text:p>RPKM=4.3335e+02,ORFscore=8.6331</text:p>
          </table:table-cell>
          <table:table-cell office:value-type="string">
            <text:p>RPKM=3.7597e+02,ORFscore=10.3082</text:p>
          </table:table-cell>
          <table:table-cell table:number-columns-repeated="2" office:value-type="string">
            <text:p>NA</text:p>
          </table:table-cell>
          <table:table-cell office:value-type="string">
            <text:p>sequence=DHVSLGDYEIHDGMNLELYYQ,score=3.280e+01,PEP=2.524e-04,intensity=2.116e+07,nspectra=2,peak_cov=0.256,intensity_cov=0.094</text:p>
          </table:table-cell>
          <table:table-cell table:number-columns-repeated="1014"/>
        </table:table-row>
        <table:table-row table:style-name="ro1">
          <table:table-cell office:value-type="string">
            <text:p>ENSMUST00000028553_chr2:112262024-112262453:+</text:p>
          </table:table-cell>
          <table:table-cell office:value-type="string">
            <text:p>Nop10</text:p>
          </table:table-cell>
          <table:table-cell office:value-type="string">
            <text:p>annotated</text:p>
          </table:table-cell>
          <table:table-cell office:value-type="float" office:value="1621.016">
            <text:p>1621.02</text:p>
          </table:table-cell>
          <table:table-cell office:value-type="string">
            <text:p>FPKM:bone-marrow=1.349e+01,cerebellum=1.461e+01,cortex=1.258e+01,E14.5-brain=2.406e+01,E14.5-heart=2.575e+01,E14.5-limb=1.415e+01,E14.5-liver=3.760e+01,heart=1.815e+01,intestine=1.336e+01,kidney=4.517e+01,liver=8.519e+00,lung=1.147e+01,MEF=1.955e+01,mESC=3.227e+01,olfactory=7.924e+00,placenta=7.664e+00,spleen=2.635e+01,testes=2.121e+01,thymus=1.577e+01</text:p>
          </table:table-cell>
          <table:table-cell office:value-type="string">
            <text:p>RPKM=8.9979e+02,ORFscore=10.2508</text:p>
          </table:table-cell>
          <table:table-cell office:value-type="string">
            <text:p>RPKM=1.3968e+02,ORFscore=8.7464</text:p>
          </table:table-cell>
          <table:table-cell office:value-type="string">
            <text:p>sequence=VLMTQQPRPVL,score=6.069e+01,PEP=3.391e-02,intensity=3.136e+07,nspectra=2,peak_cov=0.225,intensity_cov=0.081;sequence=FSPDDKYSR,score=1.457e+02,PEP=1.254e-04,intensity=9.434e+08,nspectra=14,peak_cov=0.420,intensity_cov=0.116;sequence=FLQYYLNEQGDRVYTLK,score=3.074e+01,PEP=5.295e-02,intensity=6.174e+08,nspectra=1,peak_cov=0.369,intensity_cov=0.041;sequence=FKVLMTQQPRPVL,score=8.025e+01,PEP=1.589e-02,intensity=1.442e+07,nspectra=1,peak_cov=0.465,intensity_cov=0.168;sequence=KFDPMGQQTCSAHPAR,score=1.988e+02,PEP=2.865e-67,intensity=7.386e+08,nspectra=15,peak_cov=0.589,intensity_cov=0.232;sequence=FDPMGQQTCSAHPAR,score=1.091e+02,PEP=2.317e-08,intensity=4.280e+07,nspectra=2,peak_cov=0.615,intensity_cov=0.209;sequence=VLMTQQPR,score=1.108e+02,PEP=1.019e-03,intensity=7.112e+06,nspectra=1,peak_cov=0.401,intensity_cov=0.232</text:p>
          </table:table-cell>
          <table:table-cell office:value-type="string">
            <text:p>sequence=VLMTQQPRPVL,score=2.157e+02,PEP=2.578e-06,intensity=7.805e+07,nspectra=10,peak_cov=0.777,intensity_cov=0.286;sequence=KFDPMGQQTCSAHPAR,score=1.304e+02,PEP=7.306e-06,intensity=2.503e+07,nspectra=13,peak_cov=0.559,intensity_cov=0.279;sequence=VLMTQQPR,score=1.804e+02,PEP=6.354e-04,intensity=9.429e+07,nspectra=58,peak_cov=0.472,intensity_cov=0.238;sequence=MFLQYYLNEQGDR,score=2.371e+02,PEP=8.223e-15,intensity=7.429e+07,nspectra=90,peak_cov=0.605,intensity_cov=0.330;sequence=FDPMGQQTCSAHPAR,score=3.011e+01,PEP=3.208e-02,intensity=5.125e+06,nspectra=1,peak_cov=0.234,intensity_cov=0.114</text:p>
          </table:table-cell>
          <table:table-cell office:value-type="string">
            <text:p>sequence=MFLQYYLNEQGDR,score=1.328e+02,PEP=2.351e-13,intensity=1.521e+09,nspectra=28,peak_cov=0.468,intensity_cov=0.109;sequence=KFDPMGQQTCSAHPAR,score=1.545e+02,PEP=7.092e-36,intensity=8.767e+08,nspectra=17,peak_cov=0.299,intensity_cov=0.187;sequence=FDPMGQQTCSAHPAR,score=8.363e+01,PEP=5.884e-07,intensity=1.566e+08,nspectra=5,peak_cov=0.212,intensity_cov=0.078;sequence=FLQYYLNEQGDRVYTLK,score=1.450e+02,PEP=8.690e-30,intensity=1.942e+08,nspectra=2,peak_cov=0.333,intensity_cov=0.194;sequence=MFLQYYLNEQGDRVYTLK,score=1.806e+02,PEP=7.339e-47,intensity=1.948e+09,nspectra=16,peak_cov=0.504,intensity_cov=0.207;sequence=VLMTQQPRPVL,score=1.555e+02,PEP=2.674e-08,intensity=2.329e+10,nspectra=76,peak_cov=0.705,intensity_cov=0.271</text:p>
          </table:table-cell>
          <table:table-cell table:number-columns-repeated="1014"/>
        </table:table-row>
        <table:table-row table:style-name="ro1">
          <table:table-cell office:value-type="string">
            <text:p>ENSMUST00000040917_chr9:66946175-66949357:+</text:p>
          </table:table-cell>
          <table:table-cell office:value-type="string">
            <text:p>Rps27l</text:p>
          </table:table-cell>
          <table:table-cell office:value-type="string">
            <text:p>annotated</text:p>
          </table:table-cell>
          <table:table-cell office:value-type="float" office:value="1911.062">
            <text:p>1911.06</text:p>
          </table:table-cell>
          <table:table-cell office:value-type="string">
            <text:p>FPKM:bone-marrow=2.961e+01,cerebellum=6.510e+00,cortex=5.915e+00,E14.5-brain=2.977e+01,E14.5-heart=5.431e+01,E14.5-limb=2.580e+01,E14.5-liver=9.030e+01,heart=3.678e+01,intestine=6.239e+01,kidney=1.315e+02,liver=5.048e+01,lung=4.321e+01,MEF=1.613e+02,mESC=1.737e+02,olfactory=1.013e+01,placenta=3.882e+01,spleen=2.952e+01,testes=2.054e+01,thymus=1.467e+01</text:p>
          </table:table-cell>
          <table:table-cell office:value-type="string">
            <text:p>RPKM=1.0072e+03,ORFscore=10.5758</text:p>
          </table:table-cell>
          <table:table-cell office:value-type="string">
            <text:p>RPKM=4.1580e+01,ORFscore=7.4949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34211_chr8:94152800-94154010:+</text:p>
          </table:table-cell>
          <table:table-cell office:value-type="string">
            <text:p>Mt3</text:p>
          </table:table-cell>
          <table:table-cell office:value-type="string">
            <text:p>annotated</text:p>
          </table:table-cell>
          <table:table-cell office:value-type="float" office:value="521.432">
            <text:p>521.43</text:p>
          </table:table-cell>
          <table:table-cell office:value-type="string">
            <text:p>FPKM:bone-marrow=6.867e-01,cerebellum=1.156e+02,cortex=1.212e+02,E14.5-brain=3.943e+01,E14.5-heart=1.106e+01,E14.5-limb=3.062e-01,E14.5-liver=2.453e-01,heart=2.087e+00,intestine=2.266e-01,kidney=3.458e-01,liver=1.493e-01,lung=0.000e+00,MEF=4.724e-01,mESC=1.323e+00,olfactory=7.111e+01,placenta=8.029e-01,spleen=2.490e-01,testes=1.683e+00,thymus=4.674e+00</text:p>
          </table:table-cell>
          <table:table-cell office:value-type="string">
            <text:p>RPKM=7.5356e+00,ORFscore=-1.0131</text:p>
          </table:table-cell>
          <table:table-cell office:value-type="string">
            <text:p>RPKM=9.9348e+02,ORFscore=11.4405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99423_chr2:126709354-126709557:-</text:p>
          </table:table-cell>
          <table:table-cell office:value-type="string">
            <text:p>Gm10774</text:p>
          </table:table-cell>
          <table:table-cell office:value-type="string">
            <text:p>annotated</text:p>
          </table:table-cell>
          <table:table-cell office:value-type="float" office:value="159.095">
            <text:p>159.1</text:p>
          </table:table-cell>
          <table:table-cell office:value-type="string">
            <text:p>FPKM:bone-marrow=4.362e+01,cerebellum=1.924e+01,cortex=1.550e+01,E14.5-brain=2.853e+01,E14.5-heart=3.194e+01,E14.5-limb=9.715e+00,E14.5-liver=3.068e+01,heart=5.292e+01,intestine=1.514e+01,kidney=9.183e+01,liver=2.472e+01,lung=2.938e+01,MEF=4.217e+01,mESC=2.883e+01,olfactory=1.605e+01,placenta=2.147e+01,spleen=3.764e+01,testes=5.269e+00,thymus=1.192e+01</text:p>
          </table:table-cell>
          <table:table-cell office:value-type="string">
            <text:p>RPKM=2.2461e+02,ORFscore=8.5600</text:p>
          </table:table-cell>
          <table:table-cell office:value-type="string">
            <text:p>RPKM=1.5113e+02,ORFscore=7.9786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61251_chr5:114813117-114813912:-</text:p>
          </table:table-cell>
          <table:table-cell office:value-type="string">
            <text:p>1500011B03Rik</text:p>
          </table:table-cell>
          <table:table-cell office:value-type="string">
            <text:p>annotated</text:p>
          </table:table-cell>
          <table:table-cell office:value-type="float" office:value="400.857">
            <text:p>400.86</text:p>
          </table:table-cell>
          <table:table-cell office:value-type="string">
            <text:p>FPKM:bone-marrow=2.110e+00,cerebellum=3.121e+00,cortex=1.596e+00,E14.5-brain=5.008e+00,E14.5-heart=9.103e-01,E14.5-limb=1.587e+00,E14.5-liver=1.494e+00,heart=2.275e-01,intestine=9.826e-01,kidney=3.313e+00,liver=3.675e-01,lung=1.722e+00,MEF=1.213e+00,mESC=1.692e+00,olfactory=2.946e+00,placenta=1.829e-01,spleen=3.304e+00,testes=7.500e-01,thymus=3.195e+00</text:p>
          </table:table-cell>
          <table:table-cell office:value-type="string">
            <text:p>RPKM=1.6969e+01,ORFscore=-2.3296</text:p>
          </table:table-cell>
          <table:table-cell office:value-type="string">
            <text:p>RPKM=7.9966e+01,ORFscore=6.6233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09157_chr5:115298696-115300644:-</text:p>
          </table:table-cell>
          <table:table-cell office:value-type="string">
            <text:p>Dynll1</text:p>
          </table:table-cell>
          <table:table-cell office:value-type="string">
            <text:p>annotated</text:p>
          </table:table-cell>
          <table:table-cell office:value-type="float" office:value="1974.1">
            <text:p>1974.1</text:p>
          </table:table-cell>
          <table:table-cell office:value-type="string">
            <text:p>FPKM:bone-marrow=1.539e+01,cerebellum=1.098e+01,cortex=3.405e+01,E14.5-brain=3.698e+01,E14.5-heart=5.817e+01,E14.5-limb=2.828e+01,E14.5-liver=3.180e+01,heart=1.631e+00,intestine=7.810e+00,kidney=1.013e+01,liver=5.160e-01,lung=4.240e+00,MEF=3.252e+01,mESC=4.475e+01,olfactory=2.125e+01,placenta=2.936e+01,spleen=4.956e+00,testes=4.461e+01,thymus=7.956e+00</text:p>
          </table:table-cell>
          <table:table-cell office:value-type="string">
            <text:p>RPKM=7.8125e+02,ORFscore=9.4167</text:p>
          </table:table-cell>
          <table:table-cell office:value-type="string">
            <text:p>RPKM=6.6126e+02,ORFscore=11.5407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48235_chr8:116889773-116911208:-</text:p>
          </table:table-cell>
          <table:table-cell office:value-type="string">
            <text:p>Cmc2</text:p>
          </table:table-cell>
          <table:table-cell office:value-type="string">
            <text:p>annotated</text:p>
          </table:table-cell>
          <table:table-cell office:value-type="float" office:value="163.139">
            <text:p>163.14</text:p>
          </table:table-cell>
          <table:table-cell office:value-type="string">
            <text:p>FPKM:bone-marrow=9.040e-01,cerebellum=2.294e+00,cortex=2.375e+00,E14.5-brain=2.105e+00,E14.5-heart=4.260e+00,E14.5-limb=2.099e+00,E14.5-liver=2.187e+00,heart=2.885e+00,intestine=9.643e-01,kidney=1.219e+00,liver=4.708e-01,lung=6.980e-01,MEF=1.400e+00,mESC=6.580e-01,olfactory=7.574e-01,placenta=6.553e-01,spleen=6.991e-01,testes=1.776e+00,thymus=1.817e+00</text:p>
          </table:table-cell>
          <table:table-cell office:value-type="string">
            <text:p>RPKM=5.2557e+01,ORFscore=6.8158</text:p>
          </table:table-cell>
          <table:table-cell office:value-type="string">
            <text:p>RPKM=1.7196e+01,ORFscore=5.8230</text:p>
          </table:table-cell>
          <table:table-cell office:value-type="string">
            <text:p>sequence=CLKNEYSER,score=1.170e+02,PEP=3.150e-04,intensity=4.462e+07,nspectra=3,peak_cov=0.344,intensity_cov=0.129;sequence=KCLKNEYSER,score=1.156e+02,PEP=3.432e-04,intensity=2.177e+07,nspectra=1,peak_cov=0.375,intensity_cov=0.159;sequence=CLKNEYSERR,score=6.482e+01,PEP=2.573e-02,intensity=3.106e+07,nspectra=1,peak_cov=0.325,intensity_cov=0.103</text:p>
          </table:table-cell>
          <table:table-cell office:value-type="string">
            <text:p>NA</text:p>
          </table:table-cell>
          <table:table-cell office:value-type="string">
            <text:p>sequence=FFGHCNDLDR,score=1.511e+02,PEP=1.594e-07,intensity=1.881e+09,nspectra=24,peak_cov=0.498,intensity_cov=0.157</text:p>
          </table:table-cell>
          <table:table-cell table:number-columns-repeated="1014"/>
        </table:table-row>
        <table:table-row table:style-name="ro1">
          <table:table-cell office:value-type="string">
            <text:p>ENSMUST00000036387_chr10:76257035-76260068:+</text:p>
          </table:table-cell>
          <table:table-cell office:value-type="string">
            <text:p>S100b</text:p>
          </table:table-cell>
          <table:table-cell office:value-type="string">
            <text:p>annotated</text:p>
          </table:table-cell>
          <table:table-cell office:value-type="float" office:value="1519.981">
            <text:p>1519.98</text:p>
          </table:table-cell>
          <table:table-cell office:value-type="string">
            <text:p>FPKM:bone-marrow=1.405e+00,cerebellum=1.351e+02,cortex=2.755e+01,E14.5-brain=4.320e-01,E14.5-heart=2.186e-01,E14.5-limb=1.124e+00,E14.5-liver=6.434e-02,heart=3.037e-01,intestine=3.368e-01,kidney=1.510e-01,liver=3.914e-02,lung=5.182e-01,MEF=1.857e-01,mESC=7.714e-02,olfactory=1.945e+01,placenta=2.369e-01,spleen=3.263e-01,testes=0.000e+00,thymus=1.410e+00</text:p>
          </table:table-cell>
          <table:table-cell office:value-type="string">
            <text:p>NA</text:p>
          </table:table-cell>
          <table:table-cell office:value-type="string">
            <text:p>RPKM=1.1754e+02,ORFscore=9.2194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67504_chr9:109078391-109082342:-</text:p>
          </table:table-cell>
          <table:table-cell office:value-type="string">
            <text:p>Tma7</text:p>
          </table:table-cell>
          <table:table-cell office:value-type="string">
            <text:p>annotated</text:p>
          </table:table-cell>
          <table:table-cell office:value-type="float" office:value="1116.792">
            <text:p>1116.79</text:p>
          </table:table-cell>
          <table:table-cell office:value-type="string">
            <text:p>FPKM:bone-marrow=1.719e+01,cerebellum=2.426e+01,cortex=2.211e+01,E14.5-brain=6.707e+01,E14.5-heart=6.017e+01,E14.5-limb=3.044e+01,E14.5-liver=5.022e+01,heart=1.594e+01,intestine=4.265e+01,kidney=3.962e+01,liver=1.004e+01,lung=1.504e+01,MEF=3.110e+01,mESC=2.681e+01,olfactory=1.348e+01,placenta=2.590e+01,spleen=3.052e+01,testes=1.690e+01,thymus=2.095e+01</text:p>
          </table:table-cell>
          <table:table-cell office:value-type="string">
            <text:p>RPKM=9.5959e+01,ORFscore=6.2070</text:p>
          </table:table-cell>
          <table:table-cell office:value-type="string">
            <text:p>RPKM=5.5940e+01,ORFscore=7.2717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59980_chr1:72711321-72713565:+</text:p>
          </table:table-cell>
          <table:table-cell office:value-type="string">
            <text:p>Rpl37a</text:p>
          </table:table-cell>
          <table:table-cell office:value-type="string">
            <text:p>annotated</text:p>
          </table:table-cell>
          <table:table-cell office:value-type="float" office:value="2507.394">
            <text:p>2507.39</text:p>
          </table:table-cell>
          <table:table-cell office:value-type="string">
            <text:p>FPKM:bone-marrow=1.159e+02,cerebellum=3.889e+01,cortex=4.022e+01,E14.5-brain=1.311e+02,E14.5-heart=1.148e+02,E14.5-limb=8.620e+01,E14.5-liver=1.409e+02,heart=5.043e+01,intestine=5.235e+01,kidney=8.826e+01,liver=2.726e+01,lung=8.469e+01,MEF=1.449e+02,mESC=1.493e+02,olfactory=3.147e+01,placenta=4.167e+01,spleen=2.804e+02,testes=3.183e+01,thymus=5.757e+01</text:p>
          </table:table-cell>
          <table:table-cell office:value-type="string">
            <text:p>RPKM=4.0629e+02,ORFscore=9.3017</text:p>
          </table:table-cell>
          <table:table-cell office:value-type="string">
            <text:p>RPKM=1.7853e+02,ORFscore=9.9619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75738_chr7:30617109-30624605:-</text:p>
          </table:table-cell>
          <table:table-cell office:value-type="string">
            <text:p>Cox6b1</text:p>
          </table:table-cell>
          <table:table-cell office:value-type="string">
            <text:p>annotated</text:p>
          </table:table-cell>
          <table:table-cell office:value-type="float" office:value="272.469">
            <text:p>272.47</text:p>
          </table:table-cell>
          <table:table-cell office:value-type="string">
            <text:p>FPKM:bone-marrow=1.226e+02,cerebellum=2.153e+02,cortex=2.053e+02,E14.5-brain=1.945e+02,E14.5-heart=4.333e+02,E14.5-limb=9.677e+01,E14.5-liver=2.028e+02,heart=7.646e+02,intestine=3.590e+02,kidney=7.299e+02,liver=2.060e+02,lung=9.286e+01,MEF=1.757e+02,mESC=1.678e+02,olfactory=1.156e+02,placenta=1.427e+02,spleen=1.175e+02,testes=1.679e+01,thymus=1.021e+02</text:p>
          </table:table-cell>
          <table:table-cell office:value-type="string">
            <text:p>RPKM=7.3590e+02,ORFscore=10.3879</text:p>
          </table:table-cell>
          <table:table-cell office:value-type="string">
            <text:p>RPKM=5.1218e+02,ORFscore=11.2032</text:p>
          </table:table-cell>
          <table:table-cell office:value-type="string">
            <text:p>sequence=IAEGTFPGKI,score=1.104e+02,PEP=3.362e-04,intensity=1.225e+09,nspectra=41,peak_cov=0.612,intensity_cov=0.167;sequence=NCWQNYLDFHRCEK,score=6.424e+01,PEP=2.482e-04,intensity=2.265e+07,nspectra=4,peak_cov=0.302,intensity_cov=0.132;sequence=GGDVSVCEWYRR,score=1.742e+02,PEP=1.154e-17,intensity=2.376e+09,nspectra=18,peak_cov=0.656,intensity_cov=0.161;sequence=IAEGTFPGK,score=8.264e+01,PEP=1.968e-03,intensity=2.526e+08,nspectra=5,peak_cov=0.645,intensity_cov=0.116;sequence=TAPFDSR,score=1.450e+02,PEP=7.243e-03,intensity=1.705e+08,nspectra=13,peak_cov=0.861,intensity_cov=0.196;sequence=NCWQNYLDFHR,score=1.165e+02,PEP=1.309e-05,intensity=5.425e+08,nspectra=25,peak_cov=0.306,intensity_cov=0.188;sequence=GGDVSVCEWYR,score=1.860e+02,PEP=1.935e-13,intensity=1.675e+09,nspectra=47,peak_cov=0.751,intensity_cov=0.215;sequence=NYKTAPFDSRFPNQNQTK,score=1.150e+02,PEP=9.442e-10,intensity=5.496e+07,nspectra=1,peak_cov=0.409,intensity_cov=0.179;sequence=SLCPVSWVSAWDDR,score=9.557e+01,PEP=2.617e-10,intensity=2.098e+08,nspectra=22,peak_cov=0.693,intensity_cov=0.239;sequence=AEDIKTK,score=1.073e+02,PEP=1.031e-02,intensity=4.052e+08,nspectra=9,peak_cov=0.431,intensity_cov=0.114;sequence=TAPFDSRFPNQNQTK,score=2.308e+02,PEP=2.233e-53,intensity=3.652e+09,nspectra=52,peak_cov=0.481,intensity_cov=0.260</text:p>
          </table:table-cell>
          <table:table-cell office:value-type="string">
            <text:p>sequence=IAEGTFPGKI,score=1.825e+02,PEP=1.046e-04,intensity=1.962e+08,nspectra=58,peak_cov=0.634,intensity_cov=0.287;sequence=NCWQNYLDFHR,score=1.280e+02,PEP=7.825e-06,intensity=6.458e+07,nspectra=26,peak_cov=0.517,intensity_cov=0.167;sequence=GGDVSVCEWYR,score=1.339e+02,PEP=2.829e-05,intensity=4.796e+07,nspectra=30,peak_cov=0.647,intensity_cov=0.226;sequence=IAEGTFPGK,score=1.249e+02,PEP=9.624e-04,intensity=1.532e+08,nspectra=33,peak_cov=0.439,intensity_cov=0.200;sequence=SLCPVSWVSAWDDR,score=1.853e+02,PEP=1.682e-19,intensity=4.282e+07,nspectra=28,peak_cov=0.680,intensity_cov=0.295</text:p>
          </table:table-cell>
          <table:table-cell office:value-type="string">
            <text:p>sequence=GGDVSVCEWYRR,score=1.441e+02,PEP=3.055e-10,intensity=1.569e+10,nspectra=55,peak_cov=0.396,intensity_cov=0.258;sequence=TAPFDSR,score=1.246e+02,PEP=1.255e-02,intensity=4.091e+09,nspectra=16,peak_cov=0.790,intensity_cov=0.228;sequence=TAPFDSRFPNQNQTK,score=2.224e+02,PEP=4.436e-29,intensity=1.256e+11,nspectra=251,peak_cov=0.419,intensity_cov=0.318;sequence=NCWQNYLDFHR,score=2.264e+02,PEP=4.702e-22,intensity=2.049e+11,nspectra=170,peak_cov=0.555,intensity_cov=0.111;sequence=IAEGTFPGK,score=1.055e+02,PEP=7.428e-04,intensity=1.514e+11,nspectra=91,peak_cov=0.704,intensity_cov=0.232;sequence=GGDVSVCEWYR,score=1.551e+02,PEP=1.271e-10,intensity=1.240e+11,nspectra=134,peak_cov=0.731,intensity_cov=0.250;sequence=IAEGTFPGKI,score=1.158e+02,PEP=1.321e-04,intensity=7.046e+10,nspectra=92,peak_cov=0.714,intensity_cov=0.333;sequence=SLCPVSWVSAWDDRIAEGTFPGKI,score=1.423e+02,PEP=1.636e-31,intensity=5.343e+09,nspectra=16,peak_cov=0.368,intensity_cov=0.190;sequence=SLCPVSWVSAWDDR,score=1.547e+02,PEP=3.166e-20,intensity=2.081e+11,nspectra=132,peak_cov=0.672,intensity_cov=0.239;sequence=SLCPVSWVSAWDDRIAEGTFPGK,score=2.464e+02,PEP=6.167e-91,intensity=3.203e+10,nspectra=61,peak_cov=0.501,intensity_cov=0.280</text:p>
          </table:table-cell>
          <table:table-cell table:number-columns-repeated="1014"/>
        </table:table-row>
        <table:table-row table:style-name="ro1">
          <table:table-cell office:value-type="string">
            <text:p>chr19_39127120-39129472.T1_chr19:39054658-39054798:+</text:p>
          </table:table-cell>
          <table:table-cell office:value-type="string">
            <text:p>chr19_39127120-39129472.T1</text:p>
          </table:table-cell>
          <table:table-cell office:value-type="string">
            <text:p>lincRNA</text:p>
          </table:table-cell>
          <table:table-cell office:value-type="float" office:value="65.088">
            <text:p>65.09</text:p>
          </table:table-cell>
          <table:table-cell office:value-type="string">
            <text:p>FPKM:bone-marrow=1.144e-01,cerebellum=1.242e+00,cortex=1.492e+00,E14.5-brain=3.954e+00,E14.5-heart=4.018e+00,E14.5-limb=4.733e+00,E14.5-liver=2.248e+00,heart=3.216e-01,intestine=1.300e+00,kidney=3.677e-01,liver=6.214e-02,lung=9.073e-01,MEF=3.260e+00,mESC=5.430e+00,olfactory=3.271e+00,placenta=2.619e+00,spleen=6.217e-01,testes=3.972e+00,thymus=3.180e+00</text:p>
          </table:table-cell>
          <table:table-cell table:number-columns-repeated="3" office:value-type="string">
            <text:p>NA</text:p>
          </table:table-cell>
          <table:table-cell office:value-type="string">
            <text:p>sequence=NFLIEDNK,score=6.169e+01,PEP=6.572e-02,intensity=1.257e+06,nspectra=1,peak_cov=0.445,intensity_cov=0.175</text:p>
          </table:table-cell>
          <table:table-cell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28999_chr3:7437365-7442090:+</text:p>
          </table:table-cell>
          <table:table-cell office:value-type="string">
            <text:p>Pkia</text:p>
          </table:table-cell>
          <table:table-cell office:value-type="string">
            <text:p>annotated</text:p>
          </table:table-cell>
          <table:table-cell office:value-type="float" office:value="995.559">
            <text:p>995.56</text:p>
          </table:table-cell>
          <table:table-cell office:value-type="string">
            <text:p>FPKM:bone-marrow=1.592e-01,cerebellum=3.201e+01,cortex=2.869e+01,E14.5-brain=5.684e+01,E14.5-heart=1.386e+01,E14.5-limb=7.820e+00,E14.5-liver=5.569e-01,heart=8.830e+00,intestine=4.525e-01,kidney=2.225e+00,liver=1.441e-01,lung=2.033e+00,MEF=3.145e+00,mESC=1.492e+00,olfactory=1.252e+01,placenta=3.394e-01,spleen=5.367e-01,testes=2.439e-01,thymus=1.626e+00</text:p>
          </table:table-cell>
          <table:table-cell office:value-type="string">
            <text:p>RPKM=7.9665e+00,ORFscore=-0.0401</text:p>
          </table:table-cell>
          <table:table-cell office:value-type="string">
            <text:p>RPKM=7.9488e+01,ORFscore=7.0505</text:p>
          </table:table-cell>
          <table:table-cell office:value-type="string">
            <text:p>sequence=NAIHDILVSSASGNSNELALK,score=7.143e+01,PEP=2.084e-09,intensity=8.655e+07,nspectra=9,peak_cov=0.697,intensity_cov=0.355;sequence=LAGLDINKTEGEDDGQR,score=1.230e+02,PEP=6.335e-09,intensity=1.302e+08,nspectra=3,peak_cov=0.429,intensity_cov=0.253;sequence=TDVETTYADFIASGR,score=1.624e+02,PEP=5.897e-23,intensity=1.808e+08,nspectra=16,peak_cov=0.760,intensity_cov=0.385</text:p>
          </table:table-cell>
          <table:table-cell office:value-type="string">
            <text:p>NA</text:p>
          </table:table-cell>
          <table:table-cell office:value-type="string">
            <text:p>sequence=TDVETTYADFIASGR,score=1.238e+02,PEP=1.543e-15,intensity=3.357e+08,nspectra=13,peak_cov=0.668,intensity_cov=0.252;sequence=SSTEQSGEAQGEAAK,score=8.039e+01,PEP=9.153e-05,intensity=1.532e+07,nspectra=2,peak_cov=0.450,intensity_cov=0.224</text:p>
          </table:table-cell>
          <table:table-cell table:number-columns-repeated="1014"/>
        </table:table-row>
        <table:table-row table:style-name="ro1">
          <table:table-cell office:value-type="string">
            <text:p>ENSMUST00000081964_chr5:77087739-77095009:-</text:p>
          </table:table-cell>
          <table:table-cell office:value-type="string">
            <text:p>Hopx</text:p>
          </table:table-cell>
          <table:table-cell office:value-type="string">
            <text:p>annotated</text:p>
          </table:table-cell>
          <table:table-cell office:value-type="float" office:value="1144.406">
            <text:p>1144.41</text:p>
          </table:table-cell>
          <table:table-cell office:value-type="string">
            <text:p>FPKM:bone-marrow=2.430e+00,cerebellum=6.604e+01,cortex=1.220e+01,E14.5-brain=7.867e+00,E14.5-heart=8.966e+01,E14.5-limb=1.499e+00,E14.5-liver=2.722e-01,heart=5.328e+01,intestine=1.660e+01,kidney=2.960e+00,liver=1.920e+01,lung=2.712e+02,MEF=1.431e+00,mESC=2.425e+00,olfactory=5.487e+00,placenta=1.137e+01,spleen=8.874e+00,testes=4.010e+00,thymus=1.815e+00</text:p>
          </table:table-cell>
          <table:table-cell office:value-type="string">
            <text:p>RPKM=1.2275e+01,ORFscore=5.2710</text:p>
          </table:table-cell>
          <table:table-cell office:value-type="string">
            <text:p>RPKM=5.7253e+01,ORFscore=7.2708</text:p>
          </table:table-cell>
          <table:table-cell table:number-columns-repeated="2" office:value-type="string">
            <text:p>NA</text:p>
          </table:table-cell>
          <table:table-cell office:value-type="string">
            <text:p>sequence=HPDPTTLCLIAAEAGLTEEQTQK,score=1.701e+02,PEP=2.908e-74,intensity=1.378e+09,nspectra=13,peak_cov=0.443,intensity_cov=0.167;sequence=SEGLPSECR,score=1.015e+02,PEP=7.732e-04,intensity=6.973e+08,nspectra=10,peak_cov=0.556,intensity_cov=0.107;sequence=SAQTASGPTEDQVEILEYNFNK,score=1.567e+02,PEP=6.672e-67,intensity=5.109e+09,nspectra=42,peak_cov=0.516,intensity_cov=0.178;sequence=RSEGLPSECR,score=9.548e+01,PEP=7.690e-04,intensity=1.553e+08,nspectra=4,peak_cov=0.254,intensity_cov=0.241</text:p>
          </table:table-cell>
          <table:table-cell table:number-columns-repeated="1014"/>
        </table:table-row>
        <table:table-row table:style-name="ro1">
          <table:table-cell office:value-type="string">
            <text:p>ENSMUST00000109584_chr2:156174959-156179227:-</text:p>
          </table:table-cell>
          <table:table-cell office:value-type="string">
            <text:p>Rbm39</text:p>
          </table:table-cell>
          <table:table-cell office:value-type="string">
            <text:p>annotated</text:p>
          </table:table-cell>
          <table:table-cell office:value-type="float" office:value="255.542">
            <text:p>255.54</text:p>
          </table:table-cell>
          <table:table-cell office:value-type="string">
            <text:p>FPKM:bone-marrow=1.608e-32,cerebellum=4.852e-19,cortex=4.025e-06,E14.5-brain=1.242e-18,E14.5-heart=2.920e-27,E14.5-limb=1.593e-36,E14.5-liver=1.622e-22,heart=2.377e-27,intestine=1.817e-25,kidney=1.063e-27,liver=2.564e-35,lung=3.887e-41,MEF=1.671e+00,mESC=1.913e+00,olfactory=1.231e-70,placenta=8.600e-145,spleen=2.824e-25,testes=6.422e-19,thymus=1.645e-30</text:p>
          </table:table-cell>
          <table:table-cell office:value-type="string">
            <text:p>RPKM=1.3265e+02,ORFscore=6.5902</text:p>
          </table:table-cell>
          <table:table-cell office:value-type="string">
            <text:p>RPKM=5.0951e+01,ORFscore=7.3636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72587_chr3:95862752-95870576:-</text:p>
          </table:table-cell>
          <table:table-cell office:value-type="string">
            <text:p>Mrps21</text:p>
          </table:table-cell>
          <table:table-cell office:value-type="string">
            <text:p>annotated</text:p>
          </table:table-cell>
          <table:table-cell office:value-type="float" office:value="1500.554">
            <text:p>1500.55</text:p>
          </table:table-cell>
          <table:table-cell office:value-type="string">
            <text:p>FPKM:bone-marrow=1.073e+01,cerebellum=1.377e+01,cortex=9.126e+00,E14.5-brain=2.416e+01,E14.5-heart=3.348e+01,E14.5-limb=1.418e+01,E14.5-liver=2.086e+01,heart=4.944e+01,intestine=1.699e+01,kidney=6.015e+01,liver=2.248e+01,lung=1.229e+01,MEF=1.517e+01,mESC=2.010e+01,olfactory=1.055e+01,placenta=1.144e+01,spleen=1.496e+01,testes=2.341e+00,thymus=1.061e+01</text:p>
          </table:table-cell>
          <table:table-cell office:value-type="string">
            <text:p>RPKM=1.0773e+02,ORFscore=7.9863</text:p>
          </table:table-cell>
          <table:table-cell office:value-type="string">
            <text:p>RPKM=6.8765e+01,ORFscore=8.6630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70612_chr3:93560964-93564404:+</text:p>
          </table:table-cell>
          <table:table-cell office:value-type="string">
            <text:p>S100a10</text:p>
          </table:table-cell>
          <table:table-cell office:value-type="string">
            <text:p>annotated</text:p>
          </table:table-cell>
          <table:table-cell office:value-type="float" office:value="1564.404">
            <text:p>1564.4</text:p>
          </table:table-cell>
          <table:table-cell office:value-type="string">
            <text:p>FPKM:bone-marrow=3.020e+01,cerebellum=1.250e+01,cortex=1.291e+01,E14.5-brain=3.519e+01,E14.5-heart=6.377e+01,E14.5-limb=6.058e+01,E14.5-liver=3.072e+01,heart=3.463e+01,intestine=4.738e+02,kidney=6.724e+01,liver=6.093e+01,lung=6.204e+01,MEF=1.165e+02,mESC=1.510e+02,olfactory=2.732e+01,placenta=9.896e+01,spleen=9.224e+01,testes=1.082e+01,thymus=5.310e+01</text:p>
          </table:table-cell>
          <table:table-cell office:value-type="string">
            <text:p>RPKM=1.0627e+03,ORFscore=11.4004</text:p>
          </table:table-cell>
          <table:table-cell office:value-type="string">
            <text:p>RPKM=5.9894e+01,ORFscore=8.4207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62246_chr9:83110391-83146445:-</text:p>
          </table:table-cell>
          <table:table-cell office:value-type="string">
            <text:p>Hmgn3</text:p>
          </table:table-cell>
          <table:table-cell office:value-type="string">
            <text:p>annotated</text:p>
          </table:table-cell>
          <table:table-cell office:value-type="float" office:value="297.457">
            <text:p>297.46</text:p>
          </table:table-cell>
          <table:table-cell office:value-type="string">
            <text:p>FPKM:bone-marrow=8.989e+00,cerebellum=1.434e+01,cortex=1.344e+01,E14.5-brain=2.993e+01,E14.5-heart=1.263e+01,E14.5-limb=2.275e+01,E14.5-liver=8.187e-01,heart=2.519e+00,intestine=9.815e-05,kidney=4.744e+00,liver=9.725e-05,lung=5.106e+00,MEF=1.528e+01,mESC=3.083e+00,olfactory=1.648e+01,placenta=2.061e+00,spleen=8.202e+00,testes=1.100e-03,thymus=5.712e+00</text:p>
          </table:table-cell>
          <table:table-cell office:value-type="string">
            <text:p>RPKM=4.3933e+01,ORFscore=5.8402</text:p>
          </table:table-cell>
          <table:table-cell office:value-type="string">
            <text:p>RPKM=2.2931e+01,ORFscore=7.2789</text:p>
          </table:table-cell>
          <table:table-cell table:number-columns-repeated="2" office:value-type="string">
            <text:p>NA</text:p>
          </table:table-cell>
          <table:table-cell office:value-type="string">
            <text:p>sequence=VEEAQRTESIEK,score=1.248e+02,PEP=2.450e-07,intensity=5.639e+07,nspectra=3,peak_cov=0.341,intensity_cov=0.212</text:p>
          </table:table-cell>
          <table:table-cell table:number-columns-repeated="1014"/>
        </table:table-row>
        <table:table-row table:style-name="ro1">
          <table:table-cell office:value-type="string">
            <text:p>ENSMUST00000030787_chr5:24842270-24842338:-</text:p>
          </table:table-cell>
          <table:table-cell office:value-type="string">
            <text:p>Rheb</text:p>
          </table:table-cell>
          <table:table-cell office:value-type="string">
            <text:p>utr5</text:p>
          </table:table-cell>
          <table:table-cell office:value-type="float" office:value="50.504">
            <text:p>50.5</text:p>
          </table:table-cell>
          <table:table-cell office:value-type="string">
            <text:p>FPKM:bone-marrow=3.676e+00,cerebellum=2.257e+01,cortex=1.818e+01,E14.5-brain=2.495e+01,E14.5-heart=2.330e+01,E14.5-limb=1.338e+01,E14.5-liver=1.371e+01,heart=9.872e+00,intestine=8.849e+00,kidney=1.452e+01,liver=8.411e+00,lung=7.910e+00,MEF=2.349e+01,mESC=1.755e+01,olfactory=1.134e+01,placenta=1.575e+01,spleen=4.757e+00,testes=6.052e+00,thymus=8.361e+00</text:p>
          </table:table-cell>
          <table:table-cell office:value-type="string">
            <text:p>RPKM=9.3873e+01,ORFscore=4.0083</text:p>
          </table:table-cell>
          <table:table-cell office:value-type="string">
            <text:p>RPKM=8.7203e+01,ORFscore=6.1137</text:p>
          </table:table-cell>
          <table:table-cell office:value-type="string">
            <text:p>NA</text:p>
          </table:table-cell>
          <table:table-cell office:value-type="string">
            <text:p>sequence=SPGAAAADSLSR,score=6.813e+01,PEP=3.480e-02,intensity=1.202e+07,nspectra=1,peak_cov=0.251,intensity_cov=0.163</text:p>
          </table:table-cell>
          <table:table-cell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73865_chr4:41773194-41773782:-</text:p>
          </table:table-cell>
          <table:table-cell office:value-type="string">
            <text:p>Ccl27a</text:p>
          </table:table-cell>
          <table:table-cell office:value-type="string">
            <text:p>annotated</text:p>
          </table:table-cell>
          <table:table-cell office:value-type="float" office:value="338.561">
            <text:p>338.56</text:p>
          </table:table-cell>
          <table:table-cell office:value-type="string">
            <text:p>FPKM:bone-marrow=0.000e+00,cerebellum=6.248e-01,cortex=2.759e+00,E14.5-brain=1.445e+00,E14.5-heart=2.997e-01,E14.5-limb=7.712e-01,E14.5-liver=2.597e-01,heart=1.654e-01,intestine=5.050e-02,kidney=3.580e-01,liver=0.000e+00,lung=1.931e-01,MEF=3.875e-10,mESC=8.707e-05,olfactory=7.765e-01,placenta=2.065e-02,spleen=6.149e-17,testes=7.074e+00,thymus=1.843e-07</text:p>
          </table:table-cell>
          <table:table-cell office:value-type="string">
            <text:p>RPKM=5.6802e-01,ORFscore=-0.8480</text:p>
          </table:table-cell>
          <table:table-cell office:value-type="string">
            <text:p>RPKM=2.2380e+01,ORFscore=6.7700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09528_chr2:157557890-157558153:-</text:p>
          </table:table-cell>
          <table:table-cell office:value-type="string">
            <text:p>Blcap</text:p>
          </table:table-cell>
          <table:table-cell office:value-type="string">
            <text:p>annotated</text:p>
          </table:table-cell>
          <table:table-cell office:value-type="float" office:value="1781.261">
            <text:p>1781.26</text:p>
          </table:table-cell>
          <table:table-cell office:value-type="string">
            <text:p>FPKM:bone-marrow=2.118e+00,cerebellum=2.196e+01,cortex=1.868e+01,E14.5-brain=3.284e+01,E14.5-heart=8.607e+00,E14.5-limb=9.922e+00,E14.5-liver=2.381e+00,heart=6.692e+00,intestine=1.167e+01,kidney=5.853e+00,liver=3.533e+00,lung=7.443e+00,MEF=1.557e+01,mESC=8.123e+00,olfactory=1.489e+01,placenta=1.648e+01,spleen=3.934e+00,testes=3.815e+00,thymus=4.747e+00</text:p>
          </table:table-cell>
          <table:table-cell office:value-type="string">
            <text:p>RPKM=3.4957e+01,ORFscore=6.8744</text:p>
          </table:table-cell>
          <table:table-cell office:value-type="string">
            <text:p>RPKM=9.7988e+01,ORFscore=8.9183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71737_chr13:73988963-73989133:-</text:p>
          </table:table-cell>
          <table:table-cell office:value-type="string">
            <text:p>Gm10126</text:p>
          </table:table-cell>
          <table:table-cell office:value-type="string">
            <text:p>other</text:p>
          </table:table-cell>
          <table:table-cell office:value-type="float" office:value="425.336">
            <text:p>425.34</text:p>
          </table:table-cell>
          <table:table-cell office:value-type="string">
            <text:p>FPKM:bone-marrow=2.582e+02,cerebellum=3.841e+01,cortex=4.085e+01,E14.5-brain=1.585e+02,E14.5-heart=1.522e+02,E14.5-limb=1.435e+02,E14.5-liver=2.024e+02,heart=8.990e+01,intestine=1.146e+02,kidney=1.249e+02,liver=2.932e+01,lung=7.521e+01,MEF=1.631e+02,mESC=4.589e+02,olfactory=1.189e+02,placenta=1.454e+02,spleen=4.008e+02,testes=1.207e+02,thymus=1.408e+02</text:p>
          </table:table-cell>
          <table:table-cell office:value-type="string">
            <text:p>RPKM=2.1963e+02,ORFscore=8.0615</text:p>
          </table:table-cell>
          <table:table-cell office:value-type="string">
            <text:p>RPKM=1.3847e+02,ORFscore=8.7059</text:p>
          </table:table-cell>
          <table:table-cell office:value-type="string">
            <text:p>sequence=GHQQLYWSHPRK,score=1.564e+02,PEP=1.014e-10,intensity=2.322e+08,nspectra=7,peak_cov=0.381,intensity_cov=0.103;sequence=GHQQLYWSHPR,score=2.729e+02,PEP=1.826e-100,intensity=3.522e+10,nspectra=253,peak_cov=0.644,intensity_cov=0.237</text:p>
          </table:table-cell>
          <table:table-cell office:value-type="string">
            <text:p>sequence=GHQQLYWSHPR,score=2.239e+02,PEP=1.398e-07,intensity=6.588e+08,nspectra=133,peak_cov=0.354,intensity_cov=0.282</text:p>
          </table:table-cell>
          <table:table-cell office:value-type="string">
            <text:p>sequence=GHQQLYWSHPR,score=2.401e+02,PEP=2.614e-30,intensity=2.108e+10,nspectra=75,peak_cov=0.615,intensity_cov=0.272</text:p>
          </table:table-cell>
          <table:table-cell table:number-columns-repeated="1014"/>
        </table:table-row>
        <table:table-row table:style-name="ro1">
          <table:table-cell office:value-type="string">
            <text:p>ENSMUST00000052939_chr16:20620173-20621194:-</text:p>
          </table:table-cell>
          <table:table-cell office:value-type="string">
            <text:p>Camk2n2</text:p>
          </table:table-cell>
          <table:table-cell office:value-type="string">
            <text:p>annotated</text:p>
          </table:table-cell>
          <table:table-cell office:value-type="float" office:value="1055.174">
            <text:p>1055.17</text:p>
          </table:table-cell>
          <table:table-cell office:value-type="string">
            <text:p>FPKM:bone-marrow=3.817e-01,cerebellum=3.750e+01,cortex=2.987e+01,E14.5-brain=1.729e+01,E14.5-heart=4.678e-01,E14.5-limb=1.009e+00,E14.5-liver=2.651e-01,heart=3.576e-01,intestine=3.032e-01,kidney=8.357e-01,liver=2.764e-01,lung=7.508e-01,MEF=2.750e+00,mESC=6.583e-01,olfactory=7.948e+00,placenta=6.197e-01,spleen=2.049e-01,testes=3.118e+00,thymus=1.082e+00</text:p>
          </table:table-cell>
          <table:table-cell office:value-type="string">
            <text:p>RPKM=1.5509e+00,ORFscore=-2.1699</text:p>
          </table:table-cell>
          <table:table-cell office:value-type="string">
            <text:p>RPKM=1.1128e+02,ORFscore=8.9747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29513_chr1:37933668-37948683:+</text:p>
          </table:table-cell>
          <table:table-cell office:value-type="string">
            <text:p>Gm15457</text:p>
          </table:table-cell>
          <table:table-cell office:value-type="string">
            <text:p>lincRNA</text:p>
          </table:table-cell>
          <table:table-cell office:value-type="float" office:value="669.783">
            <text:p>669.78</text:p>
          </table:table-cell>
          <table:table-cell office:value-type="string">
            <text:p>FPKM:bone-marrow=9.756e-02,cerebellum=3.564e-02,cortex=2.650e-02,E14.5-brain=8.602e-03,E14.5-heart=1.345e-02,E14.5-limb=3.625e-02,E14.5-liver=2.178e-02,heart=6.853e-03,intestine=6.706e-03,kidney=0.000e+00,liver=0.000e+00,lung=2.023e-02,MEF=1.047e-02,mESC=4.569e-02,olfactory=5.956e-08,placenta=1.782e-02,spleen=1.472e-02,testes=1.494e-01,thymus=2.075e-02</text:p>
          </table:table-cell>
          <table:table-cell office:value-type="string">
            <text:p>RPKM=1.5812e-01,ORFscore=0.0000</text:p>
          </table:table-cell>
          <table:table-cell office:value-type="string">
            <text:p>NA</text:p>
          </table:table-cell>
          <table:table-cell office:value-type="string">
            <text:p>sequence=VYSASTSTSILMFITK,score=2.828e+01,PEP=3.320e-02,intensity=1.126e+08,nspectra=1,peak_cov=0.117,intensity_cov=0.028</text:p>
          </table:table-cell>
          <table:table-cell table:number-columns-repeated="2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78676_chr4:116067140-116074969:-</text:p>
          </table:table-cell>
          <table:table-cell office:value-type="string">
            <text:p>Uqcrh</text:p>
          </table:table-cell>
          <table:table-cell office:value-type="string">
            <text:p>annotated</text:p>
          </table:table-cell>
          <table:table-cell office:value-type="float" office:value="1371.825">
            <text:p>1371.83</text:p>
          </table:table-cell>
          <table:table-cell office:value-type="string">
            <text:p>FPKM:bone-marrow=6.261e+01,cerebellum=1.458e+02,cortex=9.818e+01,E14.5-brain=7.336e+01,E14.5-heart=2.911e+02,E14.5-limb=7.165e+01,E14.5-liver=1.429e+02,heart=4.232e+02,intestine=1.559e+02,kidney=3.344e+02,liver=3.209e+01,lung=1.003e+02,MEF=1.055e+02,mESC=7.849e+01,olfactory=7.077e+01,placenta=6.512e+01,spleen=1.770e+02,testes=1.006e+01,thymus=7.917e+01</text:p>
          </table:table-cell>
          <table:table-cell office:value-type="string">
            <text:p>RPKM=3.1266e+02,ORFscore=9.1238</text:p>
          </table:table-cell>
          <table:table-cell office:value-type="string">
            <text:p>RPKM=2.9031e+02,ORFscore=10.3261</text:p>
          </table:table-cell>
          <table:table-cell office:value-type="string">
            <text:p>sequence=EHCEQLEK,score=1.931e+02,PEP=2.491e-11,intensity=7.694e+07,nspectra=4,peak_cov=0.444,intensity_cov=0.210;sequence=SQTEEDCTEELFDFLHAR,score=2.126e+02,PEP=7.786e-92,intensity=2.652e+09,nspectra=67,peak_cov=0.576,intensity_cov=0.189;sequence=ERLELCDNR,score=1.858e+02,PEP=4.188e-05,intensity=3.228e+09,nspectra=45,peak_cov=0.558,intensity_cov=0.277;sequence=ERLELCDNRVSSR,score=1.718e+02,PEP=1.142e-18,intensity=8.559e+08,nspectra=5,peak_cov=0.437,intensity_cov=0.201;sequence=LELCDNRVSSR,score=1.140e+02,PEP=1.006e-04,intensity=4.104e+08,nspectra=8,peak_cov=0.422,intensity_cov=0.092;sequence=EEEEEELVDPLTTVR,score=3.327e+01,PEP=5.896e-02,intensity=0.000e+00,nspectra=1,peak_cov=0.608,intensity_cov=0.321</text:p>
          </table:table-cell>
          <table:table-cell office:value-type="string">
            <text:p>sequence=EEEEEELVDPLTTVR,score=1.320e+02,PEP=6.393e-09,intensity=6.900e+06,nspectra=14,peak_cov=0.532,intensity_cov=0.276;sequence=EHCEQLEK,score=1.339e+02,PEP=5.392e-03,intensity=6.679e+06,nspectra=2,peak_cov=0.414,intensity_cov=0.175;sequence=SQTEEDCTEELFDFLHAR,score=1.300e+02,PEP=9.853e-19,intensity=1.978e+08,nspectra=39,peak_cov=0.489,intensity_cov=0.245;sequence=ERLELCDNR,score=1.455e+02,PEP=2.353e-03,intensity=3.385e+07,nspectra=9,peak_cov=0.646,intensity_cov=0.191;sequence=MLTGSGDPKEEEEEELVDPLTTVR,score=1.012e+02,PEP=8.412e-06,intensity=5.547e+06,nspectra=4,peak_cov=0.585,intensity_cov=0.233</text:p>
          </table:table-cell>
          <table:table-cell office:value-type="string">
            <text:p>sequence=LELCDNRVSSR,score=1.059e+02,PEP=1.129e-04,intensity=3.750e+09,nspectra=14,peak_cov=0.200,intensity_cov=0.158;sequence=MLTGSGDPKEEEEEELVDPLTTVR,score=1.176e+02,PEP=1.647e-23,intensity=1.127e+09,nspectra=19,peak_cov=0.178,intensity_cov=0.132;sequence=EEEEEELVDPLTTVREHCEQLEK,score=1.782e+02,PEP=5.858e-75,intensity=1.882e+10,nspectra=112,peak_cov=0.529,intensity_cov=0.186;sequence=EHCEQLEK,score=2.138e+02,PEP=1.595e-54,intensity=3.571e+10,nspectra=75,peak_cov=0.573,intensity_cov=0.350;sequence=ERLELCDNR,score=1.411e+02,PEP=3.901e-04,intensity=7.462e+08,nspectra=19,peak_cov=0.424,intensity_cov=0.196;sequence=EEEEEELVDPLTTVR,score=2.076e+02,PEP=5.717e-30,intensity=2.265e+11,nspectra=398,peak_cov=0.726,intensity_cov=0.224;sequence=SQTEEDCTEELFDFLHAR,score=4.386e+02,PEP=0.000e+00,intensity=2.836e+11,nspectra=331,peak_cov=0.682,intensity_cov=0.259</text:p>
          </table:table-cell>
          <table:table-cell table:number-columns-repeated="1014"/>
        </table:table-row>
        <table:table-row table:style-name="ro1">
          <table:table-cell office:value-type="string">
            <text:p>ENSMUST00000062067_chr5:138255801-138259137:+</text:p>
          </table:table-cell>
          <table:table-cell office:value-type="string">
            <text:p>Lamtor4</text:p>
          </table:table-cell>
          <table:table-cell office:value-type="string">
            <text:p>annotated</text:p>
          </table:table-cell>
          <table:table-cell office:value-type="float" office:value="1146.681">
            <text:p>1146.68</text:p>
          </table:table-cell>
          <table:table-cell office:value-type="string">
            <text:p>FPKM:bone-marrow=3.246e+01,cerebellum=7.137e+00,cortex=6.096e+00,E14.5-brain=1.447e+01,E14.5-heart=1.618e+01,E14.5-limb=6.744e+00,E14.5-liver=9.230e+00,heart=1.597e+01,intestine=1.463e+01,kidney=4.740e+01,liver=2.592e+01,lung=1.277e+01,MEF=1.195e+01,mESC=6.461e+00,olfactory=5.067e+00,placenta=5.010e+00,spleen=2.092e+01,testes=2.061e+00,thymus=2.484e+00</text:p>
          </table:table-cell>
          <table:table-cell office:value-type="string">
            <text:p>RPKM=9.1535e+01,ORFscore=7.2223</text:p>
          </table:table-cell>
          <table:table-cell office:value-type="string">
            <text:p>RPKM=9.3709e+01,ORFscore=8.4134</text:p>
          </table:table-cell>
          <table:table-cell office:value-type="string">
            <text:p>sequence=MTSALTQGLER,score=5.198e+01,PEP=1.524e-03,intensity=2.648e+08,nspectra=2,peak_cov=0.409,intensity_cov=0.062;sequence=TSALTQGLER,score=1.986e+02,PEP=2.488e-12,intensity=1.084e+09,nspectra=36,peak_cov=0.802,intensity_cov=0.392;sequence=GREPIDV,score=1.017e+02,PEP=1.419e-02,intensity=1.980e+09,nspectra=11,peak_cov=0.544,intensity_cov=0.103</text:p>
          </table:table-cell>
          <table:table-cell office:value-type="string">
            <text:p>sequence=TSALTQGLER,score=1.945e+02,PEP=2.252e-05,intensity=2.174e+08,nspectra=36,peak_cov=0.688,intensity_cov=0.296;sequence=LSVVFGEHTLLVTVSGQR,score=9.342e+01,PEP=7.522e-05,intensity=4.632e+07,nspectra=11,peak_cov=0.380,intensity_cov=0.217;sequence=MTSALTQGLER,score=8.171e+01,PEP=9.484e-03,intensity=8.581e+04,nspectra=1,peak_cov=0.496,intensity_cov=0.244;sequence=GREPIDV,score=1.205e+02,PEP=5.769e-02,intensity=2.396e+06,nspectra=1,peak_cov=0.683,intensity_cov=0.155</text:p>
          </table:table-cell>
          <table:table-cell office:value-type="string">
            <text:p>sequence=MTSALTQGLER,score=7.229e+01,PEP=1.220e-03,intensity=3.905e+06,nspectra=1,peak_cov=0.459,intensity_cov=0.162;sequence=TSALTQGLER,score=1.924e+02,PEP=2.886e-08,intensity=2.072e+10,nspectra=52,peak_cov=0.763,intensity_cov=0.319;sequence=GREPIDV,score=1.074e+02,PEP=1.851e-02,intensity=1.999e+08,nspectra=6,peak_cov=0.498,intensity_cov=0.084</text:p>
          </table:table-cell>
          <table:table-cell table:number-columns-repeated="1014"/>
        </table:table-row>
        <table:table-row table:style-name="ro1">
          <table:table-cell office:value-type="string">
            <text:p>ENSMUST00000108857_chr11:55450501-55461093:-</text:p>
          </table:table-cell>
          <table:table-cell office:value-type="string">
            <text:p>Atox1</text:p>
          </table:table-cell>
          <table:table-cell office:value-type="string">
            <text:p>annotated</text:p>
          </table:table-cell>
          <table:table-cell office:value-type="float" office:value="755.536">
            <text:p>755.54</text:p>
          </table:table-cell>
          <table:table-cell office:value-type="string">
            <text:p>FPKM:bone-marrow=2.176e+01,cerebellum=2.191e+01,cortex=1.766e+01,E14.5-brain=5.072e+01,E14.5-heart=3.763e+01,E14.5-limb=2.204e+01,E14.5-liver=3.464e+01,heart=2.902e+01,intestine=3.473e+01,kidney=1.325e+02,liver=5.430e+01,lung=2.476e+01,MEF=3.880e+01,mESC=4.035e+01,olfactory=1.175e+01,placenta=6.432e+01,spleen=3.441e+01,testes=1.306e+01,thymus=1.799e+01</text:p>
          </table:table-cell>
          <table:table-cell office:value-type="string">
            <text:p>RPKM=8.5062e+02,ORFscore=9.5003</text:p>
          </table:table-cell>
          <table:table-cell office:value-type="string">
            <text:p>RPKM=1.1316e+02,ORFscore=8.3017</text:p>
          </table:table-cell>
          <table:table-cell office:value-type="string">
            <text:p>sequence=TGKAVSYLGPK,score=7.439e+01,PEP=5.000e-04,intensity=1.965e+07,nspectra=4,peak_cov=0.449,intensity_cov=0.222;sequence=VCIDSEHSSDTLLATLNK,score=8.201e+01,PEP=2.066e-07,intensity=1.975e+08,nspectra=14,peak_cov=0.286,intensity_cov=0.243;sequence=LGGVEFNIDLPNK,score=7.044e+01,PEP=1.925e-03,intensity=4.763e+07,nspectra=1,peak_cov=0.426,intensity_cov=0.207;sequence=LGGVEFNIDLPNKK,score=1.226e+02,PEP=5.036e-08,intensity=1.669e+08,nspectra=11,peak_cov=0.460,intensity_cov=0.234;sequence=AVSYLGPK,score=9.411e+01,PEP=3.798e-03,intensity=1.042e+09,nspectra=41,peak_cov=0.773,intensity_cov=0.146</text:p>
          </table:table-cell>
          <table:table-cell office:value-type="string">
            <text:p>sequence=VLNKLGGVEFNIDLPNK,score=6.548e+01,PEP=4.725e-03,intensity=1.519e+06,nspectra=1,peak_cov=0.394,intensity_cov=0.153;sequence=LGGVEFNIDLPNK,score=1.877e+02,PEP=2.114e-13,intensity=1.223e+08,nspectra=24,peak_cov=0.640,intensity_cov=0.313;sequence=VCIDSEHSSDTLLATLNK,score=1.154e+02,PEP=9.006e-10,intensity=4.662e+07,nspectra=22,peak_cov=0.491,intensity_cov=0.188;sequence=AVSYLGPK,score=1.016e+02,PEP=1.154e-02,intensity=3.796e+07,nspectra=7,peak_cov=0.604,intensity_cov=0.221;sequence=LGGVEFNIDLPNKK,score=1.853e+02,PEP=4.027e-19,intensity=4.319e+08,nspectra=26,peak_cov=0.658,intensity_cov=0.317;sequence=KVCIDSEHSSDTLLATLNK,score=1.377e+02,PEP=1.411e-09,intensity=2.498e+05,nspectra=1,peak_cov=0.597,intensity_cov=0.293</text:p>
          </table:table-cell>
          <table:table-cell office:value-type="string">
            <text:p>sequence=LGGVEFNIDLPNK,score=1.839e+02,PEP=3.331e-16,intensity=1.494e+11,nspectra=193,peak_cov=0.494,intensity_cov=0.160;sequence=PKHEFSVDMTCEGCAEAVSR,score=2.144e+02,PEP=5.498e-61,intensity=3.827e+09,nspectra=44,peak_cov=0.534,intensity_cov=0.184;sequence=TGKAVSYLGPK,score=4.122e+01,PEP=9.846e-02,intensity=8.761e+07,nspectra=1,peak_cov=0.224,intensity_cov=0.112;sequence=VCIDSEHSSDTLLATLNK,score=3.434e+02,PEP=2.165e-246,intensity=3.222e+11,nspectra=331,peak_cov=0.536,intensity_cov=0.340;sequence=KVCIDSEHSSDTLLATLNK,score=2.470e+02,PEP=4.217e-68,intensity=7.957e+09,nspectra=40,peak_cov=0.395,intensity_cov=0.179;sequence=LGGVEFNIDLPNKK,score=1.779e+02,PEP=2.834e-21,intensity=5.218e+10,nspectra=87,peak_cov=0.534,intensity_cov=0.205;sequence=HEFSVDMTCEGCAEAVSR,score=2.439e+02,PEP=1.505e-75,intensity=6.551e+09,nspectra=313,peak_cov=0.552,intensity_cov=0.296;sequence=AVSYLGPK,score=1.193e+02,PEP=3.169e-03,intensity=1.111e+11,nspectra=105,peak_cov=0.761,intensity_cov=0.154</text:p>
          </table:table-cell>
          <table:table-cell table:number-columns-repeated="1014"/>
        </table:table-row>
        <table:table-row table:style-name="ro1">
          <table:table-cell office:value-type="string">
            <text:p>ENSMUST00000105139_chr10:13008623-13008883:+</text:p>
          </table:table-cell>
          <table:table-cell office:value-type="string">
            <text:p>Sf3b5</text:p>
          </table:table-cell>
          <table:table-cell office:value-type="string">
            <text:p>annotated</text:p>
          </table:table-cell>
          <table:table-cell office:value-type="float" office:value="2214.644">
            <text:p>2214.64</text:p>
          </table:table-cell>
          <table:table-cell office:value-type="string">
            <text:p>FPKM:bone-marrow=2.174e+01,cerebellum=9.628e+00,cortex=1.248e+01,E14.5-brain=2.588e+01,E14.5-heart=2.695e+01,E14.5-limb=1.667e+01,E14.5-liver=3.595e+01,heart=1.139e+01,intestine=1.425e+01,kidney=2.232e+01,liver=6.567e+00,lung=1.805e+01,MEF=2.066e+01,mESC=3.714e+01,olfactory=8.837e+00,placenta=1.220e+01,spleen=2.973e+01,testes=1.119e+01,thymus=1.346e+01</text:p>
          </table:table-cell>
          <table:table-cell office:value-type="string">
            <text:p>RPKM=3.3525e+02,ORFscore=9.7683</text:p>
          </table:table-cell>
          <table:table-cell office:value-type="string">
            <text:p>RPKM=9.3513e+01,ORFscore=9.1208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70122_chr3:90212725-90213615:-</text:p>
          </table:table-cell>
          <table:table-cell office:value-type="string">
            <text:p>Rps27</text:p>
          </table:table-cell>
          <table:table-cell office:value-type="string">
            <text:p>annotated</text:p>
          </table:table-cell>
          <table:table-cell office:value-type="float" office:value="1727.407">
            <text:p>1727.41</text:p>
          </table:table-cell>
          <table:table-cell office:value-type="string">
            <text:p>FPKM:bone-marrow=1.864e+02,cerebellum=4.171e+01,cortex=4.905e+01,E14.5-brain=2.176e+02,E14.5-heart=1.867e+02,E14.5-limb=1.783e+02,E14.5-liver=1.932e+02,heart=1.256e+02,intestine=1.561e+02,kidney=1.422e+02,liver=3.981e+01,lung=1.685e+02,MEF=2.503e+02,mESC=3.903e+02,olfactory=1.293e+02,placenta=1.226e+02,spleen=1.158e+03,testes=4.375e+01,thymus=2.163e+02</text:p>
          </table:table-cell>
          <table:table-cell office:value-type="string">
            <text:p>RPKM=5.6454e+02,ORFscore=11.0644</text:p>
          </table:table-cell>
          <table:table-cell office:value-type="string">
            <text:p>RPKM=8.8401e+01,ORFscore=8.4569</text:p>
          </table:table-cell>
          <table:table-cell office:value-type="string">
            <text:p>sequence=DLLHPSPEEEKR,score=1.986e+02,PEP=1.007e-61,intensity=5.969e+09,nspectra=117,peak_cov=0.686,intensity_cov=0.193;sequence=DLLHPSPEEEKRK,score=1.862e+02,PEP=3.179e-32,intensity=2.735e+10,nspectra=129,peak_cov=0.576,intensity_cov=0.117;sequence=LTEGCSFRR,score=1.580e+02,PEP=2.200e-04,intensity=1.044e+10,nspectra=129,peak_cov=0.564,intensity_cov=0.127;sequence=ARLTEGCSFRR,score=7.229e+01,PEP=1.224e-02,intensity=2.070e+07,nspectra=1,peak_cov=0.252,intensity_cov=0.147;sequence=PLAKDLLHPSPEEEKR,score=2.129e+02,PEP=1.202e-62,intensity=1.688e+09,nspectra=34,peak_cov=0.496,intensity_cov=0.123;sequence=PLAKDLLHPSPEEEK,score=1.788e+02,PEP=3.308e-33,intensity=5.016e+08,nspectra=24,peak_cov=0.585,intensity_cov=0.277;sequence=ARLTEGCSFR,score=1.619e+02,PEP=7.694e-10,intensity=1.048e+09,nspectra=19,peak_cov=0.328,intensity_cov=0.170;sequence=LTEGCSFR,score=1.399e+02,PEP=4.260e-04,intensity=7.525e+10,nspectra=179,peak_cov=0.715,intensity_cov=0.119</text:p>
          </table:table-cell>
          <table:table-cell office:value-type="string">
            <text:p>sequence=LTEGCSFR,score=1.452e+02,PEP=1.748e-03,intensity=1.075e+09,nspectra=81,peak_cov=0.621,intensity_cov=0.219;sequence=DLLHPSPEEEKRK,score=1.453e+02,PEP=1.075e-04,intensity=4.436e+08,nspectra=26,peak_cov=0.509,intensity_cov=0.214;sequence=DLLHPSPEEEKR,score=1.822e+02,PEP=1.067e-08,intensity=5.338e+08,nspectra=72,peak_cov=0.576,intensity_cov=0.323;sequence=PLAKDLLHPSPEEEK,score=1.187e+02,PEP=2.126e-04,intensity=6.618e+05,nspectra=1,peak_cov=0.480,intensity_cov=0.188</text:p>
          </table:table-cell>
          <table:table-cell office:value-type="string">
            <text:p>sequence=ARLTEGCSFR,score=1.083e+02,PEP=7.001e-05,intensity=4.882e+08,nspectra=2,peak_cov=0.245,intensity_cov=0.193;sequence=LTEGCSFR,score=1.538e+02,PEP=1.451e-04,intensity=6.434e+10,nspectra=67,peak_cov=0.766,intensity_cov=0.317</text:p>
          </table:table-cell>
          <table:table-cell table:number-columns-repeated="1014"/>
        </table:table-row>
        <table:table-row table:style-name="ro1">
          <table:table-cell office:value-type="string">
            <text:p>ENSMUST00000021486_chr12:71123552-71126371:-</text:p>
          </table:table-cell>
          <table:table-cell office:value-type="string">
            <text:p>Timm9</text:p>
          </table:table-cell>
          <table:table-cell office:value-type="string">
            <text:p>annotated</text:p>
          </table:table-cell>
          <table:table-cell office:value-type="float" office:value="928.996">
            <text:p>929</text:p>
          </table:table-cell>
          <table:table-cell office:value-type="string">
            <text:p>FPKM:bone-marrow=4.386e+00,cerebellum=1.027e+01,cortex=8.264e+00,E14.5-brain=1.514e+01,E14.5-heart=1.824e+01,E14.5-limb=8.703e+00,E14.5-liver=1.574e+01,heart=5.837e+00,intestine=6.662e+00,kidney=2.302e+01,liver=1.119e+01,lung=3.092e+00,MEF=7.489e+00,mESC=1.180e+01,olfactory=1.047e+01,placenta=5.085e+00,spleen=7.580e+00,testes=5.232e+00,thymus=6.284e+00</text:p>
          </table:table-cell>
          <table:table-cell office:value-type="string">
            <text:p>RPKM=5.9433e+01,ORFscore=6.7249</text:p>
          </table:table-cell>
          <table:table-cell office:value-type="string">
            <text:p>RPKM=3.4974e+01,ORFscore=6.7127</text:p>
          </table:table-cell>
          <table:table-cell office:value-type="string">
            <text:p>sequence=AGLLGQPR,score=1.243e+02,PEP=2.402e-03,intensity=1.822e+09,nspectra=31,peak_cov=0.786,intensity_cov=0.128;sequence=EVKPEEVTCSEHCLQK,score=2.163e+02,PEP=3.701e-55,intensity=2.132e+09,nspectra=15,peak_cov=0.416,intensity_cov=0.166;sequence=EFLGTYNK,score=1.135e+02,PEP=2.617e-03,intensity=1.277e+08,nspectra=5,peak_cov=0.533,intensity_cov=0.142;sequence=AAQIPESDQIKQFK,score=1.194e+02,PEP=3.118e-05,intensity=1.751e+08,nspectra=6,peak_cov=0.675,intensity_cov=0.248;sequence=LTETCFLDCVK,score=6.627e+01,PEP=5.770e-04,intensity=7.668e+07,nspectra=5,peak_cov=0.507,intensity_cov=0.209;sequence=FQEYHIQQNEALAAK,score=1.914e+02,PEP=4.388e-34,intensity=2.165e+09,nspectra=40,peak_cov=0.444,intensity_cov=0.357;sequence=AAQIPESDQIK,score=1.071e+02,PEP=1.548e-05,intensity=2.319e+08,nspectra=11,peak_cov=0.584,intensity_cov=0.211;sequence=LTETCFLDCVKDFTTR,score=8.649e+01,PEP=1.400e-07,intensity=1.419e+08,nspectra=5,peak_cov=0.475,intensity_cov=0.108</text:p>
          </table:table-cell>
          <table:table-cell office:value-type="string">
            <text:p>sequence=LTETCFLDCVK,score=1.933e+02,PEP=1.311e-05,intensity=9.646e+06,nspectra=15,peak_cov=0.594,intensity_cov=0.295;sequence=EVKPEEVTCSEHCLQK,score=7.763e+01,PEP=1.952e-03,intensity=4.224e+06,nspectra=4,peak_cov=0.480,intensity_cov=0.179;sequence=EFLGTYNK,score=1.400e+02,PEP=5.516e-03,intensity=1.325e+07,nspectra=13,peak_cov=0.526,intensity_cov=0.194;sequence=FQEYHIQQNEALAAK,score=2.035e+02,PEP=4.708e-20,intensity=5.750e+07,nspectra=34,peak_cov=0.574,intensity_cov=0.317;sequence=AAQIPESDQIKQFK,score=1.151e+02,PEP=4.571e-04,intensity=2.810e+05,nspectra=1,peak_cov=0.546,intensity_cov=0.206;sequence=AAQIPESDQIK,score=1.476e+02,PEP=1.149e-05,intensity=6.765e+07,nspectra=14,peak_cov=0.755,intensity_cov=0.358;sequence=AGLLGQPR,score=1.027e+02,PEP=1.368e-02,intensity=4.291e+07,nspectra=13,peak_cov=0.489,intensity_cov=0.174</text:p>
          </table:table-cell>
          <table:table-cell office:value-type="string">
            <text:p>sequence=AAQIPESDQIK,score=8.581e+01,PEP=2.310e-04,intensity=3.685e+10,nspectra=30,peak_cov=0.582,intensity_cov=0.183;sequence=LTETCFLDCVK,score=2.046e+02,PEP=9.696e-11,intensity=3.791e+10,nspectra=62,peak_cov=0.610,intensity_cov=0.162;sequence=EVKPEEVTCSEHCLQK,score=2.503e+02,PEP=1.148e-49,intensity=4.245e+10,nspectra=136,peak_cov=0.346,intensity_cov=0.298;sequence=FQEYHIQQNEALAAK,score=2.348e+02,PEP=8.451e-64,intensity=4.501e+10,nspectra=136,peak_cov=0.441,intensity_cov=0.214;sequence=AGLLGQPR,score=9.163e+01,PEP=9.610e-03,intensity=4.429e+09,nspectra=18,peak_cov=0.587,intensity_cov=0.106;sequence=EFLGTYNK,score=1.108e+02,PEP=3.776e-03,intensity=9.023e+09,nspectra=35,peak_cov=0.501,intensity_cov=0.208</text:p>
          </table:table-cell>
          <table:table-cell table:number-columns-repeated="1014"/>
        </table:table-row>
        <table:table-row table:style-name="ro1">
          <table:table-cell office:value-type="string">
            <text:p>ENSMUST00000119704_chr16:38347101-38349325:+</text:p>
          </table:table-cell>
          <table:table-cell office:value-type="string">
            <text:p>Gm21987</text:p>
          </table:table-cell>
          <table:table-cell office:value-type="string">
            <text:p>annotated</text:p>
          </table:table-cell>
          <table:table-cell office:value-type="float" office:value="760.745">
            <text:p>760.75</text:p>
          </table:table-cell>
          <table:table-cell office:value-type="string">
            <text:p>FPKM:bone-marrow=8.243e+01,cerebellum=3.603e+01,cortex=3.579e+01,E14.5-brain=1.807e+01,E14.5-heart=6.027e+01,E14.5-limb=9.621e+00,E14.5-liver=8.854e+01,heart=1.523e+02,intestine=6.217e+01,kidney=1.151e+02,liver=1.973e+01,lung=5.610e+01,MEF=3.313e+01,mESC=6.102e+01,olfactory=3.794e+01,placenta=3.651e+01,spleen=5.867e+01,testes=1.596e+01,thymus=2.954e+01</text:p>
          </table:table-cell>
          <table:table-cell office:value-type="string">
            <text:p>RPKM=2.6525e+02,ORFscore=7.0353</text:p>
          </table:table-cell>
          <table:table-cell office:value-type="string">
            <text:p>RPKM=1.2510e+02,ORFscore=8.5891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15231_chrX:37082701-37085127:-</text:p>
          </table:table-cell>
          <table:table-cell office:value-type="string">
            <text:p>Rpl39</text:p>
          </table:table-cell>
          <table:table-cell office:value-type="string">
            <text:p>annotated</text:p>
          </table:table-cell>
          <table:table-cell office:value-type="float" office:value="1032.955">
            <text:p>1032.96</text:p>
          </table:table-cell>
          <table:table-cell office:value-type="string">
            <text:p>FPKM:bone-marrow=4.746e+01,cerebellum=2.679e+01,cortex=3.077e+01,E14.5-brain=1.644e+02,E14.5-heart=1.246e+02,E14.5-limb=9.903e+01,E14.5-liver=1.718e+02,heart=4.110e+01,intestine=6.396e+01,kidney=7.579e+01,liver=2.913e+01,lung=6.500e+01,MEF=2.023e+02,mESC=2.173e+02,olfactory=3.040e+01,placenta=6.398e+01,spleen=2.733e+02,testes=4.828e+00,thymus=7.184e+01</text:p>
          </table:table-cell>
          <table:table-cell office:value-type="string">
            <text:p>RPKM=1.2856e+02,ORFscore=-6.7887</text:p>
          </table:table-cell>
          <table:table-cell office:value-type="string">
            <text:p>RPKM=1.1875e+02,ORFscore=8.4010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07808_chr4:45105630-45108033:-</text:p>
          </table:table-cell>
          <table:table-cell office:value-type="string">
            <text:p>Tomm5</text:p>
          </table:table-cell>
          <table:table-cell office:value-type="string">
            <text:p>annotated</text:p>
          </table:table-cell>
          <table:table-cell office:value-type="float" office:value="164.483">
            <text:p>164.48</text:p>
          </table:table-cell>
          <table:table-cell office:value-type="string">
            <text:p>FPKM:bone-marrow=4.151e-05,cerebellum=7.323e-01,cortex=3.533e-01,E14.5-brain=6.122e-05,E14.5-heart=5.304e-01,E14.5-limb=7.324e-01,E14.5-liver=4.486e-05,heart=3.083e-05,intestine=4.333e-05,kidney=1.711e+00,liver=3.655e-05,lung=9.747e-01,MEF=3.582e-05,mESC=1.006e+00,olfactory=6.166e-11,placenta=7.195e-01,spleen=1.653e+00,testes=7.619e-04,thymus=1.628e-04</text:p>
          </table:table-cell>
          <table:table-cell office:value-type="string">
            <text:p>RPKM=3.2225e+01,ORFscore=5.0819</text:p>
          </table:table-cell>
          <table:table-cell office:value-type="string">
            <text:p>RPKM=6.0565e+01,ORFscore=7.5362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46221_chr10:53343864-53344022:+</text:p>
          </table:table-cell>
          <table:table-cell office:value-type="string">
            <text:p>Pln</text:p>
          </table:table-cell>
          <table:table-cell office:value-type="string">
            <text:p>annotated</text:p>
          </table:table-cell>
          <table:table-cell office:value-type="float" office:value="827.463">
            <text:p>827.46</text:p>
          </table:table-cell>
          <table:table-cell office:value-type="string">
            <text:p>FPKM:bone-marrow=1.288e-01,cerebellum=4.753e-01,cortex=4.839e-01,E14.5-brain=3.487e-01,E14.5-heart=2.668e+02,E14.5-limb=7.998e-01,E14.5-liver=2.109e-01,heart=4.887e+02,intestine=1.157e+00,kidney=2.980e-01,liver=7.159e-01,lung=1.956e+00,MEF=1.393e-01,mESC=1.034e-01,olfactory=2.728e-01,placenta=3.852e-01,spleen=3.500e-01,testes=3.420e+00,thymus=2.760e-01</text:p>
          </table:table-cell>
          <table:table-cell office:value-type="string">
            <text:p>NA</text:p>
          </table:table-cell>
          <table:table-cell office:value-type="string">
            <text:p>RPKM=2.4963e+00,ORFscore=-2.9069</text:p>
          </table:table-cell>
          <table:table-cell table:number-columns-repeated="2" office:value-type="string">
            <text:p>NA</text:p>
          </table:table-cell>
          <table:table-cell office:value-type="string">
            <text:p>sequence=MEKVQYLTR,score=6.669e+01,PEP=1.733e-02,intensity=2.253e+07,nspectra=1,peak_cov=0.380,intensity_cov=0.051</text:p>
          </table:table-cell>
          <table:table-cell table:number-columns-repeated="1014"/>
        </table:table-row>
        <table:table-row table:style-name="ro1">
          <table:table-cell office:value-type="string">
            <text:p>ENSMUST00000100339_chr14:101634342-101640436:-</text:p>
          </table:table-cell>
          <table:table-cell office:value-type="string">
            <text:p>Commd6</text:p>
          </table:table-cell>
          <table:table-cell office:value-type="string">
            <text:p>annotated</text:p>
          </table:table-cell>
          <table:table-cell office:value-type="float" office:value="887.115">
            <text:p>887.12</text:p>
          </table:table-cell>
          <table:table-cell office:value-type="string">
            <text:p>FPKM:bone-marrow=2.136e-05,cerebellum=7.165e-01,cortex=1.712e+00,E14.5-brain=8.949e-01,E14.5-heart=5.888e-04,E14.5-limb=6.914e-06,E14.5-liver=1.064e-05,heart=7.044e-05,intestine=1.524e-01,kidney=3.938e-01,liver=4.334e-06,lung=1.709e-01,MEF=1.162e+00,mESC=9.241e-01,olfactory=3.135e+00,placenta=2.042e-01,spleen=6.091e-05,testes=2.475e+00,thymus=2.680e-05</text:p>
          </table:table-cell>
          <table:table-cell office:value-type="string">
            <text:p>RPKM=7.9539e+01,ORFscore=6.8566</text:p>
          </table:table-cell>
          <table:table-cell office:value-type="string">
            <text:p>RPKM=5.0335e+01,ORFscore=8.0295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08644_chr7:3617398-3620092:+</text:p>
          </table:table-cell>
          <table:table-cell office:value-type="string">
            <text:p>Ndufa3</text:p>
          </table:table-cell>
          <table:table-cell office:value-type="string">
            <text:p>annotated</text:p>
          </table:table-cell>
          <table:table-cell office:value-type="float" office:value="219.218">
            <text:p>219.22</text:p>
          </table:table-cell>
          <table:table-cell office:value-type="string">
            <text:p>FPKM:bone-marrow=1.881e+01,cerebellum=1.303e+00,cortex=1.808e+00,E14.5-brain=2.478e+00,E14.5-heart=5.799e+00,E14.5-limb=3.243e+00,E14.5-liver=2.713e+00,heart=5.732e+00,intestine=2.531e+00,kidney=1.288e+01,liver=2.889e+00,lung=1.742e+00,MEF=2.981e+00,mESC=5.952e-01,olfactory=6.295e+00,placenta=1.973e+00,spleen=1.243e+01,testes=9.599e-46,thymus=3.545e+00</text:p>
          </table:table-cell>
          <table:table-cell office:value-type="string">
            <text:p>RPKM=2.1739e+02,ORFscore=8.8490</text:p>
          </table:table-cell>
          <table:table-cell office:value-type="string">
            <text:p>RPKM=2.2291e+02,ORFscore=9.9435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30498_chr7:126696037-126696654:+</text:p>
          </table:table-cell>
          <table:table-cell office:value-type="string">
            <text:p>Bola2</text:p>
          </table:table-cell>
          <table:table-cell office:value-type="string">
            <text:p>annotated</text:p>
          </table:table-cell>
          <table:table-cell office:value-type="float" office:value="1086.762">
            <text:p>1086.76</text:p>
          </table:table-cell>
          <table:table-cell office:value-type="string">
            <text:p>FPKM:bone-marrow=1.372e+00,cerebellum=9.972e-01,cortex=8.980e-01,E14.5-brain=9.608e-01,E14.5-heart=1.115e+00,E14.5-limb=5.074e-01,E14.5-liver=1.402e+00,heart=2.000e-01,intestine=4.722e-01,kidney=9.665e-01,liver=5.231e-01,lung=1.195e+00,MEF=1.009e+00,mESC=1.159e+00,olfactory=9.071e-01,placenta=7.500e-01,spleen=1.695e+00,testes=3.190e-10,thymus=1.340e+00</text:p>
          </table:table-cell>
          <table:table-cell office:value-type="string">
            <text:p>RPKM=1.9778e+02,ORFscore=8.7107</text:p>
          </table:table-cell>
          <table:table-cell office:value-type="string">
            <text:p>RPKM=4.0684e+01,ORFscore=7.2403</text:p>
          </table:table-cell>
          <table:table-cell office:value-type="string">
            <text:p>sequence=QDLEAEHVEVEDTTLNR,score=3.188e+01,PEP=8.058e-04,intensity=4.044e+07,nspectra=1,peak_cov=0.187,intensity_cov=0.200;sequence=FEGKPLLQR,score=9.914e+01,PEP=8.473e-04,intensity=1.111e+08,nspectra=6,peak_cov=0.417,intensity_cov=0.169;sequence=VLVVSAK,score=1.054e+02,PEP=1.872e-02,intensity=4.441e+08,nspectra=10,peak_cov=0.775,intensity_cov=0.112;sequence=MELSADYLREK,score=1.451e+02,PEP=1.991e-05,intensity=2.807e+08,nspectra=29,peak_cov=0.715,intensity_cov=0.210;sequence=LVNECLAEELPHIHAFEQK,score=1.701e+02,PEP=1.009e-45,intensity=6.121e+08,nspectra=31,peak_cov=0.520,intensity_cov=0.173;sequence=TLTPEQWTR,score=1.688e+02,PEP=4.356e-05,intensity=3.200e+09,nspectra=73,peak_cov=0.827,intensity_cov=0.217;sequence=MELSADYLR,score=1.588e+02,PEP=4.392e-05,intensity=9.609e+08,nspectra=77,peak_cov=0.744,intensity_cov=0.197;sequence=LRQDLEAEHVEVEDTTLNR,score=1.881e+02,PEP=3.869e-61,intensity=6.254e+08,nspectra=13,peak_cov=0.704,intensity_cov=0.387</text:p>
          </table:table-cell>
          <table:table-cell office:value-type="string">
            <text:p>sequence=MELSADYLR,score=1.740e+02,PEP=1.169e-04,intensity=2.389e+07,nspectra=34,peak_cov=0.719,intensity_cov=0.329;sequence=FEGKPLLQR,score=1.044e+02,PEP=1.150e-02,intensity=7.000e+07,nspectra=6,peak_cov=0.575,intensity_cov=0.205;sequence=LVNECLAEELPHIHAFEQK,score=1.063e+02,PEP=5.893e-09,intensity=4.923e+07,nspectra=27,peak_cov=0.410,intensity_cov=0.203;sequence=QDLEAEHVEVEDTTLNR,score=1.220e+02,PEP=6.311e-07,intensity=1.235e+07,nspectra=22,peak_cov=0.409,intensity_cov=0.225;sequence=TLTPEQWTR,score=1.144e+02,PEP=1.333e-03,intensity=2.334e+07,nspectra=13,peak_cov=0.600,intensity_cov=0.190;sequence=LRQDLEAEHVEVEDTTLNR,score=1.161e+02,PEP=3.540e-08,intensity=6.687e+07,nspectra=21,peak_cov=0.659,intensity_cov=0.312</text:p>
          </table:table-cell>
          <table:table-cell office:value-type="string">
            <text:p>sequence=LRQDLEAEHVEVEDTTLNR,score=1.585e+02,PEP=5.931e-49,intensity=2.629e+10,nspectra=117,peak_cov=0.627,intensity_cov=0.312;sequence=HRLVNECLAEELPHIHAFEQK,score=1.184e+02,PEP=1.144e-24,intensity=5.091e+08,nspectra=6,peak_cov=0.371,intensity_cov=0.130;sequence=MELSADYLREK,score=9.841e+01,PEP=5.369e-04,intensity=1.434e+08,nspectra=3,peak_cov=0.327,intensity_cov=0.083;sequence=LVNECLAEELPHIHAFEQK,score=3.129e+02,PEP=2.565e-196,intensity=2.198e+10,nspectra=77,peak_cov=0.505,intensity_cov=0.224;sequence=VLVVSAK,score=9.760e+01,PEP=2.654e-02,intensity=4.482e+09,nspectra=12,peak_cov=0.760,intensity_cov=0.203;sequence=MELSADYLR,score=1.588e+02,PEP=4.469e-06,intensity=1.072e+10,nspectra=123,peak_cov=0.633,intensity_cov=0.289;sequence=TLTPEQWTR,score=1.357e+02,PEP=2.868e-04,intensity=1.312e+10,nspectra=32,peak_cov=0.824,intensity_cov=0.338</text:p>
          </table:table-cell>
          <table:table-cell table:number-columns-repeated="1014"/>
        </table:table-row>
        <table:table-row table:style-name="ro1">
          <table:table-cell office:value-type="string">
            <text:p>ENSMUST00000172334_chr15:100621848-100636220:-</text:p>
          </table:table-cell>
          <table:table-cell office:value-type="string">
            <text:p>Smagp</text:p>
          </table:table-cell>
          <table:table-cell office:value-type="string">
            <text:p>annotated</text:p>
          </table:table-cell>
          <table:table-cell office:value-type="float" office:value="526.779">
            <text:p>526.78</text:p>
          </table:table-cell>
          <table:table-cell office:value-type="string">
            <text:p>FPKM:bone-marrow=1.718e+00,cerebellum=4.115e-01,cortex=2.677e-01,E14.5-brain=1.216e+00,E14.5-heart=3.970e+00,E14.5-limb=1.234e+00,E14.5-liver=3.241e+00,heart=5.226e+00,intestine=2.149e+01,kidney=2.502e+01,liver=7.660e+00,lung=1.404e+01,MEF=5.290e-02,mESC=9.852e+00,olfactory=5.867e-01,placenta=2.122e+01,spleen=5.131e+00,testes=3.772e-01,thymus=9.429e-01</text:p>
          </table:table-cell>
          <table:table-cell office:value-type="string">
            <text:p>RPKM=3.6905e+01,ORFscore=6.5460</text:p>
          </table:table-cell>
          <table:table-cell office:value-type="string">
            <text:p>RPKM=1.6616e+00,ORFscore=3.1699</text:p>
          </table:table-cell>
          <table:table-cell table:number-columns-repeated="2" office:value-type="string">
            <text:p>NA</text:p>
          </table:table-cell>
          <table:table-cell office:value-type="string">
            <text:p>sequence=GSYVTYEPAEGEPSAILQMETDSAK,score=7.689e+01,PEP=2.420e-11,intensity=1.870e+08,nspectra=9,peak_cov=0.320,intensity_cov=0.247</text:p>
          </table:table-cell>
          <table:table-cell table:number-columns-repeated="1014"/>
        </table:table-row>
        <table:table-row table:style-name="ro1">
          <table:table-cell office:value-type="string">
            <text:p>ENSMUST00000123680_chr9:22157995-22158210:+</text:p>
          </table:table-cell>
          <table:table-cell office:value-type="string">
            <text:p>Pigyl</text:p>
          </table:table-cell>
          <table:table-cell office:value-type="string">
            <text:p>annotated</text:p>
          </table:table-cell>
          <table:table-cell office:value-type="float" office:value="114.258">
            <text:p>114.26</text:p>
          </table:table-cell>
          <table:table-cell office:value-type="string">
            <text:p>FPKM:bone-marrow=5.016e+00,cerebellum=9.079e+00,cortex=6.558e+00,E14.5-brain=1.004e+01,E14.5-heart=4.658e+00,E14.5-limb=4.394e+00,E14.5-liver=7.609e+00,heart=9.321e+00,intestine=4.634e+00,kidney=1.316e+01,liver=5.496e+00,lung=1.130e+01,MEF=6.519e+00,mESC=2.804e+01,olfactory=7.139e+00,placenta=4.533e+00,spleen=8.116e+00,testes=8.031e+00,thymus=5.771e+00</text:p>
          </table:table-cell>
          <table:table-cell office:value-type="string">
            <text:p>RPKM=3.3369e+01,ORFscore=5.6667</text:p>
          </table:table-cell>
          <table:table-cell office:value-type="string">
            <text:p>RPKM=3.9319e+01,ORFscore=6.2597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56380_chr8:3621585-3623307:+</text:p>
          </table:table-cell>
          <table:table-cell office:value-type="string">
            <text:p>Pet100</text:p>
          </table:table-cell>
          <table:table-cell office:value-type="string">
            <text:p>annotated</text:p>
          </table:table-cell>
          <table:table-cell office:value-type="float" office:value="430.894">
            <text:p>430.89</text:p>
          </table:table-cell>
          <table:table-cell office:value-type="string">
            <text:p>FPKM:bone-marrow=7.939e+00,cerebellum=1.513e+01,cortex=4.279e+00,E14.5-brain=7.595e+00,E14.5-heart=5.460e+00,E14.5-limb=3.364e+00,E14.5-liver=8.126e+00,heart=3.072e+00,intestine=5.208e+00,kidney=1.105e+01,liver=8.057e+00,lung=5.100e+00,MEF=2.857e+00,mESC=4.060e+00,olfactory=2.659e+00,placenta=4.840e+00,spleen=5.815e+00,testes=4.452e+00,thymus=3.043e+00</text:p>
          </table:table-cell>
          <table:table-cell office:value-type="string">
            <text:p>RPKM=1.1226e+02,ORFscore=7.1615</text:p>
          </table:table-cell>
          <table:table-cell office:value-type="string">
            <text:p>RPKM=6.5569e+01,ORFscore=7.7513</text:p>
          </table:table-cell>
          <table:table-cell office:value-type="string">
            <text:p>sequence=GVKLEVFR,score=6.255e+01,PEP=3.972e-02,intensity=0.000e+00,nspectra=1,peak_cov=0.450,intensity_cov=0.227;sequence=LLQAAQQSS,score=5.626e+01,PEP=6.741e-02,intensity=7.890e+06,nspectra=1,peak_cov=0.279,intensity_cov=0.120</text:p>
          </table:table-cell>
          <table:table-cell office:value-type="string">
            <text:p>sequence=LLQAAQQSS,score=9.969e+01,PEP=1.011e-02,intensity=1.238e+05,nspectra=2,peak_cov=0.425,intensity_cov=0.260;sequence=EGQRQELEEFK,score=1.408e+02,PEP=2.289e-04,intensity=6.791e+05,nspectra=2,peak_cov=0.473,intensity_cov=0.219</text:p>
          </table:table-cell>
          <table:table-cell office:value-type="string">
            <text:p>sequence=LLQAAQQSS,score=7.852e+01,PEP=4.043e-03,intensity=1.295e+09,nspectra=10,peak_cov=0.313,intensity_cov=0.135;sequence=EGQRQELEEFK,score=1.761e+02,PEP=5.257e-11,intensity=1.772e+09,nspectra=13,peak_cov=0.489,intensity_cov=0.254</text:p>
          </table:table-cell>
          <table:table-cell table:number-columns-repeated="1014"/>
        </table:table-row>
        <table:table-row table:style-name="ro1">
          <table:table-cell office:value-type="string">
            <text:p>ENSMUST00000153892_chr11:115523707-115536118:-</text:p>
          </table:table-cell>
          <table:table-cell office:value-type="string">
            <text:p>Sumo2</text:p>
          </table:table-cell>
          <table:table-cell office:value-type="string">
            <text:p>annotated</text:p>
          </table:table-cell>
          <table:table-cell office:value-type="float" office:value="1207.037">
            <text:p>1207.04</text:p>
          </table:table-cell>
          <table:table-cell office:value-type="string">
            <text:p>FPKM:bone-marrow=3.163e+00,cerebellum=4.283e+00,cortex=6.832e+00,E14.5-brain=2.416e-08,E14.5-heart=6.937e+00,E14.5-limb=8.759e-02,E14.5-liver=4.228e+00,heart=2.733e+00,intestine=1.428e+00,kidney=3.079e+00,liver=6.950e-06,lung=3.224e+00,MEF=1.153e+01,mESC=2.577e+01,olfactory=1.673e-02,placenta=6.952e+00,spleen=3.920e+00,testes=4.776e+00,thymus=4.610e+00</text:p>
          </table:table-cell>
          <table:table-cell office:value-type="string">
            <text:p>RPKM=6.3112e+00,ORFscore=-3.9119</text:p>
          </table:table-cell>
          <table:table-cell office:value-type="string">
            <text:p>RPKM=1.0411e+02,ORFscore=9.1427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40824_chr3:89266734-89267012:+</text:p>
          </table:table-cell>
          <table:table-cell office:value-type="string">
            <text:p>Dpm3</text:p>
          </table:table-cell>
          <table:table-cell office:value-type="string">
            <text:p>annotated</text:p>
          </table:table-cell>
          <table:table-cell office:value-type="float" office:value="1381.416">
            <text:p>1381.42</text:p>
          </table:table-cell>
          <table:table-cell office:value-type="string">
            <text:p>FPKM:bone-marrow=1.374e+01,cerebellum=1.760e+01,cortex=8.932e+00,E14.5-brain=2.479e+01,E14.5-heart=2.010e+01,E14.5-limb=1.548e+01,E14.5-liver=1.990e+01,heart=1.094e+01,intestine=1.811e+01,kidney=4.157e+01,liver=2.118e+01,lung=2.610e+01,MEF=2.010e+01,mESC=1.955e+01,olfactory=1.238e+01,placenta=1.515e+01,spleen=3.220e+01,testes=4.189e+00,thymus=1.063e+01</text:p>
          </table:table-cell>
          <table:table-cell office:value-type="string">
            <text:p>RPKM=6.1338e+01,ORFscore=6.2883</text:p>
          </table:table-cell>
          <table:table-cell office:value-type="string">
            <text:p>RPKM=6.7377e+01,ORFscore=8.3307</text:p>
          </table:table-cell>
          <table:table-cell office:value-type="string">
            <text:p>sequence=VATFHDCEDAAR,score=1.817e+02,PEP=2.056e-13,intensity=1.032e+09,nspectra=16,peak_cov=0.734,intensity_cov=0.340;sequence=ELQSQIVEAR,score=1.598e+02,PEP=4.283e-05,intensity=1.719e+09,nspectra=28,peak_cov=0.704,intensity_cov=0.205</text:p>
          </table:table-cell>
          <table:table-cell office:value-type="string">
            <text:p>sequence=VATFHDCEDAAR,score=6.922e+01,PEP=1.162e-03,intensity=5.382e+06,nspectra=12,peak_cov=0.444,intensity_cov=0.135;sequence=ELQSQIVEAR,score=1.925e+02,PEP=8.103e-05,intensity=1.782e+08,nspectra=45,peak_cov=0.638,intensity_cov=0.311</text:p>
          </table:table-cell>
          <table:table-cell office:value-type="string">
            <text:p>sequence=VATFHDCEDAAR,score=1.255e+02,PEP=1.291e-09,intensity=9.911e+08,nspectra=14,peak_cov=0.279,intensity_cov=0.243;sequence=ELQSQIVEAR,score=1.551e+02,PEP=2.141e-07,intensity=1.706e+10,nspectra=64,peak_cov=0.585,intensity_cov=0.194</text:p>
          </table:table-cell>
          <table:table-cell table:number-columns-repeated="1014"/>
        </table:table-row>
        <table:table-row table:style-name="ro1">
          <table:table-cell office:value-type="string">
            <text:p>ENSMUST00000170323_chr16:4987743-4987790:-</text:p>
          </table:table-cell>
          <table:table-cell table:style-name="ce2" office:value-type="date" office:date-value="2012-09-01">
            <text:p>Sep-12</text:p>
          </table:table-cell>
          <table:table-cell office:value-type="string">
            <text:p>utr3</text:p>
          </table:table-cell>
          <table:table-cell office:value-type="float" office:value="251.723">
            <text:p>251.72</text:p>
          </table:table-cell>
          <table:table-cell office:value-type="string">
            <text:p>FPKM:bone-marrow=3.891e-02,cerebellum=3.250e-02,cortex=0.000e+00,E14.5-brain=1.372e-02,E14.5-heart=1.073e-02,E14.5-limb=1.446e-02,E14.5-liver=0.000e+00,heart=0.000e+00,intestine=1.070e-02,kidney=8.156e-03,liver=1.057e-02,lung=0.000e+00,MEF=0.000e+00,mESC=1.041e-02,olfactory=0.000e+00,placenta=1.422e-02,spleen=2.349e-02,testes=2.229e+01,thymus=0.000e+00</text:p>
          </table:table-cell>
          <table:table-cell table:number-columns-repeated="2" office:value-type="string">
            <text:p>NA</text:p>
          </table:table-cell>
          <table:table-cell office:value-type="string">
            <text:p>sequence=MAHCEFLLLR,score=4.365e+01,PEP=3.763e-02,intensity=1.724e+08,nspectra=2,peak_cov=0.107,intensity_cov=0.052</text:p>
          </table:table-cell>
          <table:table-cell table:number-columns-repeated="2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00955_chr17:6080840-6084652:+</text:p>
          </table:table-cell>
          <table:table-cell office:value-type="string">
            <text:p>Gtf2h5</text:p>
          </table:table-cell>
          <table:table-cell office:value-type="string">
            <text:p>annotated</text:p>
          </table:table-cell>
          <table:table-cell office:value-type="float" office:value="1783.467">
            <text:p>1783.47</text:p>
          </table:table-cell>
          <table:table-cell office:value-type="string">
            <text:p>FPKM:bone-marrow=1.105e+01,cerebellum=1.594e+01,cortex=1.873e+01,E14.5-brain=4.042e+01,E14.5-heart=2.682e+01,E14.5-limb=1.813e+01,E14.5-liver=2.512e+01,heart=1.286e+01,intestine=1.119e+01,kidney=2.716e+01,liver=1.063e+01,lung=1.025e+01,MEF=2.236e+01,mESC=2.141e+01,olfactory=1.194e+01,placenta=1.297e+01,spleen=1.201e+01,testes=4.161e+00,thymus=1.112e+01</text:p>
          </table:table-cell>
          <table:table-cell office:value-type="string">
            <text:p>RPKM=1.4146e+02,ORFscore=7.8379</text:p>
          </table:table-cell>
          <table:table-cell office:value-type="string">
            <text:p>RPKM=1.5307e+02,ORFscore=8.9306</text:p>
          </table:table-cell>
          <table:table-cell office:value-type="string">
            <text:p>NA</text:p>
          </table:table-cell>
          <table:table-cell office:value-type="string">
            <text:p>sequence=VGELMDQNAFSLTQK,score=1.785e+02,PEP=1.231e-20,intensity=4.232e+06,nspectra=4,peak_cov=0.586,intensity_cov=0.339</text:p>
          </table:table-cell>
          <table:table-cell office:value-type="string">
            <text:p>sequence=VGELMDQNAFSLTQK,score=1.457e+02,PEP=6.435e-27,intensity=1.775e+08,nspectra=5,peak_cov=0.465,intensity_cov=0.142</text:p>
          </table:table-cell>
          <table:table-cell table:number-columns-repeated="1014"/>
        </table:table-row>
        <table:table-row table:style-name="ro1">
          <table:table-cell office:value-type="string">
            <text:p>ENSMUST00000026487_chr18:76930126-76940568:+</text:p>
          </table:table-cell>
          <table:table-cell office:value-type="string">
            <text:p>Ier3ip1</text:p>
          </table:table-cell>
          <table:table-cell office:value-type="string">
            <text:p>annotated</text:p>
          </table:table-cell>
          <table:table-cell office:value-type="float" office:value="1367.235">
            <text:p>1367.24</text:p>
          </table:table-cell>
          <table:table-cell office:value-type="string">
            <text:p>FPKM:bone-marrow=1.351e+00,cerebellum=8.747e+00,cortex=7.076e+00,E14.5-brain=2.428e+01,E14.5-heart=8.946e+00,E14.5-limb=1.288e+01,E14.5-liver=6.052e+00,heart=5.632e+00,intestine=9.852e+00,kidney=6.155e+00,liver=3.505e+00,lung=5.271e+00,MEF=1.396e+01,mESC=6.295e+00,olfactory=3.147e+00,placenta=9.445e+00,spleen=7.881e+00,testes=2.559e+00,thymus=6.486e+00</text:p>
          </table:table-cell>
          <table:table-cell office:value-type="string">
            <text:p>RPKM=1.0395e+02,ORFscore=7.4321</text:p>
          </table:table-cell>
          <table:table-cell office:value-type="string">
            <text:p>RPKM=8.2615e+01,ORFscore=8.6181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55954_chr11:97841396-97841473:+</text:p>
          </table:table-cell>
          <table:table-cell office:value-type="string">
            <text:p>B230217C12Rik</text:p>
          </table:table-cell>
          <table:table-cell office:value-type="string">
            <text:p>lincRNA</text:p>
          </table:table-cell>
          <table:table-cell office:value-type="float" office:value="376.112">
            <text:p>376.11</text:p>
          </table:table-cell>
          <table:table-cell office:value-type="string">
            <text:p>FPKM:bone-marrow=5.041e-02,cerebellum=2.543e+01,cortex=1.754e+01,E14.5-brain=6.959e+00,E14.5-heart=1.643e+00,E14.5-limb=2.308e+00,E14.5-liver=5.156e-01,heart=3.602e-01,intestine=2.369e-01,kidney=4.174e-01,liver=1.368e-01,lung=6.795e-01,MEF=1.865e+00,mESC=8.743e-01,olfactory=9.003e+00,placenta=4.758e-01,spleen=7.895e-01,testes=3.741e-01,thymus=2.333e+00</text:p>
          </table:table-cell>
          <table:table-cell office:value-type="string">
            <text:p>RPKM=1.0345e+01,ORFscore=4.2523</text:p>
          </table:table-cell>
          <table:table-cell office:value-type="string">
            <text:p>RPKM=1.1196e+02,ORFscore=7.4452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97513_chr1:160075162-160075461:+</text:p>
          </table:table-cell>
          <table:table-cell office:value-type="string">
            <text:p>4930523C07Rik</text:p>
          </table:table-cell>
          <table:table-cell office:value-type="string">
            <text:p>annotated</text:p>
          </table:table-cell>
          <table:table-cell office:value-type="float" office:value="1197.771">
            <text:p>1197.77</text:p>
          </table:table-cell>
          <table:table-cell office:value-type="string">
            <text:p>FPKM:bone-marrow=5.019e+01,cerebellum=9.872e-01,cortex=1.058e-01,E14.5-brain=1.194e-01,E14.5-heart=4.376e+00,E14.5-limb=2.169e+00,E14.5-liver=6.010e+00,heart=5.462e+00,intestine=3.284e+00,kidney=3.388e+00,liver=4.922e+00,lung=2.323e+01,MEF=3.940e+00,mESC=5.626e-02,olfactory=6.750e+00,placenta=3.032e+00,spleen=5.558e+01,testes=3.328e+00,thymus=1.253e+01</text:p>
          </table:table-cell>
          <table:table-cell office:value-type="string">
            <text:p>RPKM=2.1460e+00,ORFscore=4.0069</text:p>
          </table:table-cell>
          <table:table-cell office:value-type="string">
            <text:p>RPKM=2.0354e-01,ORFscore=0.0000</text:p>
          </table:table-cell>
          <table:table-cell table:number-columns-repeated="2" office:value-type="string">
            <text:p>NA</text:p>
          </table:table-cell>
          <table:table-cell office:value-type="string">
            <text:p>sequence=KKDEDLWISAQPK,score=1.169e+02,PEP=3.839e-05,intensity=2.452e+07,nspectra=1,peak_cov=0.315,intensity_cov=0.214;sequence=DEDLWISAQPK,score=8.448e+01,PEP=2.709e-04,intensity=7.700e+07,nspectra=3,peak_cov=0.491,intensity_cov=0.124</text:p>
          </table:table-cell>
          <table:table-cell table:number-columns-repeated="1014"/>
        </table:table-row>
        <table:table-row table:style-name="ro1">
          <table:table-cell office:value-type="string">
            <text:p>ENSMUST00000064104_chr11:54720259-54740291:-</text:p>
          </table:table-cell>
          <table:table-cell office:value-type="string">
            <text:p>Cdc42se2</text:p>
          </table:table-cell>
          <table:table-cell office:value-type="string">
            <text:p>annotated</text:p>
          </table:table-cell>
          <table:table-cell office:value-type="float" office:value="1142.51">
            <text:p>1142.51</text:p>
          </table:table-cell>
          <table:table-cell office:value-type="string">
            <text:p>FPKM:bone-marrow=3.391e+00,cerebellum=9.702e+00,cortex=2.150e+01,E14.5-brain=2.864e+01,E14.5-heart=9.000e+00,E14.5-limb=9.539e+00,E14.5-liver=4.295e+00,heart=3.142e+00,intestine=3.843e+01,kidney=3.238e+00,liver=7.760e-01,lung=8.209e+00,MEF=8.589e+00,mESC=1.312e+01,olfactory=2.385e+01,placenta=3.083e+01,spleen=1.592e+01,testes=4.584e+00,thymus=2.023e+01</text:p>
          </table:table-cell>
          <table:table-cell office:value-type="string">
            <text:p>RPKM=7.7109e+01,ORFscore=6.8031</text:p>
          </table:table-cell>
          <table:table-cell office:value-type="string">
            <text:p>RPKM=1.5040e+02,ORFscore=9.0992</text:p>
          </table:table-cell>
          <table:table-cell office:value-type="string">
            <text:p>sequence=GGYGGGMPANVQMQLVDTK,score=4.977e+01,PEP=1.095e-04,intensity=4.336e+07,nspectra=3,peak_cov=0.560,intensity_cov=0.279</text:p>
          </table:table-cell>
          <table:table-cell office:value-type="string">
            <text:p>sequence=GGYGGGMPANVQMQLVDTK,score=9.587e+01,PEP=6.711e-04,intensity=6.809e+05,nspectra=2,peak_cov=0.313,intensity_cov=0.227</text:p>
          </table:table-cell>
          <table:table-cell office:value-type="string">
            <text:p>sequence=SMIGEPTNFVHTAHVGSGDLFSGMNSVSSIQNQMQSK,score=1.650e+02,PEP=1.183e-159,intensity=1.145e+09,nspectra=10,peak_cov=0.568,intensity_cov=0.209;sequence=GGYGGGMPANVQMQLVDTK,score=1.257e+02,PEP=4.514e-30,intensity=3.266e+09,nspectra=34,peak_cov=0.428,intensity_cov=0.191</text:p>
          </table:table-cell>
          <table:table-cell table:number-columns-repeated="1014"/>
        </table:table-row>
        <table:table-row table:style-name="ro1">
          <table:table-cell office:value-type="string">
            <text:p>ENSMUST00000019506_chr8:84246553-84249703:-</text:p>
          </table:table-cell>
          <table:table-cell office:value-type="string">
            <text:p>D8Ertd738e</text:p>
          </table:table-cell>
          <table:table-cell office:value-type="string">
            <text:p>annotated</text:p>
          </table:table-cell>
          <table:table-cell office:value-type="float" office:value="957.968">
            <text:p>957.97</text:p>
          </table:table-cell>
          <table:table-cell office:value-type="string">
            <text:p>FPKM:bone-marrow=4.354e+01,cerebellum=2.482e+01,cortex=1.753e+01,E14.5-brain=4.460e+01,E14.5-heart=4.970e+01,E14.5-limb=2.920e+01,E14.5-liver=5.313e+01,heart=5.312e+01,intestine=2.855e+01,kidney=8.742e+01,liver=3.552e+01,lung=3.266e+01,MEF=3.290e+01,mESC=2.709e+01,olfactory=1.765e+01,placenta=3.070e+01,spleen=4.717e+01,testes=2.228e+01,thymus=2.286e+01</text:p>
          </table:table-cell>
          <table:table-cell office:value-type="string">
            <text:p>RPKM=2.0395e+02,ORFscore=8.3758</text:p>
          </table:table-cell>
          <table:table-cell office:value-type="string">
            <text:p>RPKM=6.4031e+01,ORFscore=7.5661</text:p>
          </table:table-cell>
          <table:table-cell office:value-type="string">
            <text:p>sequence=KFQAQKPK,score=1.737e+02,PEP=3.564e-04,intensity=6.837e+07,nspectra=5,peak_cov=0.361,intensity_cov=0.161;sequence=SLEVGIRK,score=1.041e+02,PEP=4.117e-03,intensity=4.907e+08,nspectra=4,peak_cov=0.534,intensity_cov=0.073;sequence=SEATIPGKTPS,score=6.739e+01,PEP=6.269e-03,intensity=1.450e+07,nspectra=1,peak_cov=0.496,intensity_cov=0.253;sequence=KSEATIPGKTPS,score=9.039e+01,PEP=6.059e-03,intensity=9.732e+08,nspectra=5,peak_cov=0.399,intensity_cov=0.133;sequence=IEHDVVMK,score=1.064e+02,PEP=6.629e-03,intensity=3.985e+07,nspectra=2,peak_cov=0.313,intensity_cov=0.084;sequence=KKIEHDVVMK,score=1.267e+02,PEP=6.525e-05,intensity=1.982e+08,nspectra=6,peak_cov=0.447,intensity_cov=0.194;sequence=KIEHDVVMK,score=8.305e+01,PEP=1.763e-03,intensity=2.875e+08,nspectra=5,peak_cov=0.170,intensity_cov=0.078</text:p>
          </table:table-cell>
          <table:table-cell office:value-type="string">
            <text:p>sequence=KFQAQKPK,score=9.319e+01,PEP=3.912e-02,intensity=4.862e+06,nspectra=1,peak_cov=0.292,intensity_cov=0.114;sequence=KKIEHDVVMK,score=9.997e+01,PEP=8.559e-03,intensity=8.936e+05,nspectra=2,peak_cov=0.466,intensity_cov=0.163;sequence=KSEATIPGK,score=1.054e+02,PEP=7.557e-03,intensity=5.835e+06,nspectra=1,peak_cov=0.571,intensity_cov=0.213</text:p>
          </table:table-cell>
          <table:table-cell office:value-type="string">
            <text:p>sequence=SEATIPGK,score=6.196e+01,PEP=6.265e-02,intensity=4.630e+07,nspectra=2,peak_cov=0.438,intensity_cov=0.089;sequence=SLEVGIRK,score=1.143e+02,PEP=4.458e-03,intensity=5.207e+09,nspectra=14,peak_cov=0.751,intensity_cov=0.279;sequence=ARVVQQQK,score=9.319e+01,PEP=1.124e-02,intensity=4.315e+08,nspectra=5,peak_cov=0.283,intensity_cov=0.173;sequence=KIEHDVVMK,score=1.392e+02,PEP=1.236e-04,intensity=5.338e+09,nspectra=26,peak_cov=0.412,intensity_cov=0.167;sequence=KSEATIPGK,score=9.447e+01,PEP=2.516e-03,intensity=4.693e+09,nspectra=13,peak_cov=0.497,intensity_cov=0.218</text:p>
          </table:table-cell>
          <table:table-cell table:number-columns-repeated="1014"/>
        </table:table-row>
        <table:table-row table:style-name="ro1">
          <table:table-cell office:value-type="string">
            <text:p>ENSMUST00000178455_chr17:15566161-15566421:-</text:p>
          </table:table-cell>
          <table:table-cell office:value-type="string">
            <text:p>Gm6686</text:p>
          </table:table-cell>
          <table:table-cell office:value-type="string">
            <text:p>annotated</text:p>
          </table:table-cell>
          <table:table-cell office:value-type="float" office:value="174.8">
            <text:p>174.8</text:p>
          </table:table-cell>
          <table:table-cell office:value-type="string">
            <text:p>FPKM:bone-marrow=3.334e+00,cerebellum=1.400e+00,cortex=1.166e+00,E14.5-brain=3.292e+00,E14.5-heart=7.355e+00,E14.5-limb=5.450e+00,E14.5-liver=3.572e+00,heart=1.508e+00,intestine=6.959e+00,kidney=6.465e+00,liver=3.642e-01,lung=1.484e+00,MEF=1.728e+00,mESC=4.640e+00,olfactory=4.236e+00,placenta=1.949e+00,spleen=8.097e-01,testes=0.000e+00,thymus=5.673e+00</text:p>
          </table:table-cell>
          <table:table-cell office:value-type="string">
            <text:p>RPKM=8.4333e+00,ORFscore=5.0191</text:p>
          </table:table-cell>
          <table:table-cell office:value-type="string">
            <text:p>RPKM=1.1310e+01,ORFscore=6.2395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80503_chr12:105337548-105381530:+</text:p>
          </table:table-cell>
          <table:table-cell office:value-type="string">
            <text:p>2810011L19Rik</text:p>
          </table:table-cell>
          <table:table-cell office:value-type="string">
            <text:p>lincRNA</text:p>
          </table:table-cell>
          <table:table-cell office:value-type="float" office:value="1142.088">
            <text:p>1142.09</text:p>
          </table:table-cell>
          <table:table-cell office:value-type="string">
            <text:p>FPKM:bone-marrow=1.727e-02,cerebellum=1.151e+01,cortex=2.226e+00,E14.5-brain=3.141e+00,E14.5-heart=0.000e+00,E14.5-limb=3.345e-02,E14.5-liver=7.712e-02,heart=9.707e-03,intestine=2.850e-02,kidney=1.886e-02,liver=9.380e-03,lung=6.203e-02,MEF=0.000e+00,mESC=9.012e-01,olfactory=9.066e-01,placenta=4.417e-02,spleen=0.000e+00,testes=0.000e+00,thymus=1.899e-01</text:p>
          </table:table-cell>
          <table:table-cell office:value-type="string">
            <text:p>RPKM=5.5200e-01,ORFscore=-2.6845</text:p>
          </table:table-cell>
          <table:table-cell office:value-type="string">
            <text:p>RPKM=9.3582e+00,ORFscore=4.9467</text:p>
          </table:table-cell>
          <table:table-cell office:value-type="string">
            <text:p>sequence=MLFSVSLER,score=2.258e+01,PEP=8.766e-02,intensity=1.646e+07,nspectra=1,peak_cov=0.056,intensity_cov=0.025</text:p>
          </table:table-cell>
          <table:table-cell table:number-columns-repeated="2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35091_chr2:127792297-127792467:-</text:p>
          </table:table-cell>
          <table:table-cell office:value-type="string">
            <text:p>1500011K16Rik</text:p>
          </table:table-cell>
          <table:table-cell office:value-type="string">
            <text:p>lincRNA</text:p>
          </table:table-cell>
          <table:table-cell office:value-type="float" office:value="1334.11">
            <text:p>1334.11</text:p>
          </table:table-cell>
          <table:table-cell office:value-type="string">
            <text:p>FPKM:bone-marrow=1.835e+00,cerebellum=9.943e+00,cortex=8.064e+00,E14.5-brain=6.763e+00,E14.5-heart=8.316e+00,E14.5-limb=3.275e+00,E14.5-liver=8.369e+00,heart=1.034e+01,intestine=5.522e+00,kidney=1.755e+01,liver=6.952e+00,lung=7.158e+00,MEF=4.883e+00,mESC=5.467e+00,olfactory=6.684e+00,placenta=1.955e+00,spleen=6.048e+00,testes=2.341e+00,thymus=4.292e+00</text:p>
          </table:table-cell>
          <table:table-cell office:value-type="string">
            <text:p>RPKM=2.9163e+01,ORFscore=5.1904</text:p>
          </table:table-cell>
          <table:table-cell office:value-type="string">
            <text:p>RPKM=6.2843e+01,ORFscore=7.5746</text:p>
          </table:table-cell>
          <table:table-cell office:value-type="string">
            <text:p>sequence=RLQDKLATTQK,score=9.548e+01,PEP=1.522e-04,intensity=1.910e+08,nspectra=5,peak_cov=0.306,intensity_cov=0.221;sequence=LQDKLATTQK,score=1.929e+02,PEP=1.499e-12,intensity=3.258e+09,nspectra=10,peak_cov=0.549,intensity_cov=0.229;sequence=LQDKLATTQKK,score=8.930e+01,PEP=2.255e-03,intensity=2.367e+07,nspectra=2,peak_cov=0.329,intensity_cov=0.160</text:p>
          </table:table-cell>
          <table:table-cell table:number-columns-repeated="2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70382_chr6:56701257-56704668:-</text:p>
          </table:table-cell>
          <table:table-cell office:value-type="string">
            <text:p>Lsm5</text:p>
          </table:table-cell>
          <table:table-cell office:value-type="string">
            <text:p>annotated</text:p>
          </table:table-cell>
          <table:table-cell office:value-type="float" office:value="2015.237">
            <text:p>2015.24</text:p>
          </table:table-cell>
          <table:table-cell office:value-type="string">
            <text:p>FPKM:bone-marrow=4.515e+00,cerebellum=7.607e-01,cortex=2.240e-01,E14.5-brain=1.161e+01,E14.5-heart=4.682e+00,E14.5-limb=5.761e+00,E14.5-liver=1.152e+01,heart=2.083e+00,intestine=1.555e+00,kidney=1.605e+00,liver=4.295e-01,lung=1.155e+00,MEF=1.364e+00,mESC=5.594e+00,olfactory=1.078e-02,placenta=7.367e-01,spleen=5.827e+00,testes=3.483e+00,thymus=7.742e-01</text:p>
          </table:table-cell>
          <table:table-cell office:value-type="string">
            <text:p>RPKM=1.0587e+02,ORFscore=7.8492</text:p>
          </table:table-cell>
          <table:table-cell office:value-type="string">
            <text:p>RPKM=9.1054e+00,ORFscore=5.0913</text:p>
          </table:table-cell>
          <table:table-cell office:value-type="string">
            <text:p>sequence=SDKEIVGTLLGFDDFVNMVLEDVTEFEITPEGRR,score=7.058e+01,PEP=1.010e-04,intensity=7.496e+06,nspectra=1,peak_cov=0.743,intensity_cov=0.365;sequence=AANATTNPSQLLPLELVDKCIGSR,score=9.906e+01,PEP=9.353e-12,intensity=2.239e+08,nspectra=7,peak_cov=0.704,intensity_cov=0.231;sequence=AANATTNPSQLLPLELVDK,score=1.507e+02,PEP=2.741e-28,intensity=6.660e+08,nspectra=13,peak_cov=0.684,intensity_cov=0.288</text:p>
          </table:table-cell>
          <table:table-cell office:value-type="string">
            <text:p>sequence=AANATTNPSQLLPLELVDK,score=1.993e+02,PEP=1.093e-42,intensity=3.889e+08,nspectra=70,peak_cov=0.629,intensity_cov=0.357;sequence=LDQILLNGNNITMLVPGGEGPEV,score=7.279e+01,PEP=3.726e-05,intensity=2.092e+06,nspectra=3,peak_cov=0.628,intensity_cov=0.216</text:p>
          </table:table-cell>
          <table:table-cell office:value-type="string">
            <text:p>sequence=AANATTNPSQLLPLELVDK,score=2.147e+02,PEP=1.245e-49,intensity=6.871e+10,nspectra=105,peak_cov=0.682,intensity_cov=0.194;sequence=LDQILLNGNNITMLVPGGEGPEV,score=1.418e+02,PEP=7.219e-56,intensity=1.231e+10,nspectra=110,peak_cov=0.645,intensity_cov=0.202;sequence=EIVGTLLGFDDFVNMVLEDVTEFEITPEGR,score=8.871e+01,PEP=2.377e-26,intensity=3.990e+07,nspectra=2,peak_cov=0.508,intensity_cov=0.174</text:p>
          </table:table-cell>
          <table:table-cell table:number-columns-repeated="1014"/>
        </table:table-row>
        <table:table-row table:style-name="ro1">
          <table:table-cell office:value-type="string">
            <text:p>ENSMUST00000039026_chrX:48028299-48034505:-</text:p>
          </table:table-cell>
          <table:table-cell office:value-type="string">
            <text:p>Apln</text:p>
          </table:table-cell>
          <table:table-cell office:value-type="string">
            <text:p>annotated</text:p>
          </table:table-cell>
          <table:table-cell office:value-type="float" office:value="384.125">
            <text:p>384.13</text:p>
          </table:table-cell>
          <table:table-cell office:value-type="string">
            <text:p>FPKM:bone-marrow=7.837e-02,cerebellum=3.004e+00,cortex=3.407e+00,E14.5-brain=1.603e+00,E14.5-heart=2.974e+00,E14.5-limb=2.493e+00,E14.5-liver=4.199e-02,heart=1.286e+00,intestine=2.327e-01,kidney=8.147e-01,liver=2.554e-02,lung=3.112e+00,MEF=1.144e+00,mESC=2.853e-01,olfactory=1.643e+00,placenta=1.546e+00,spleen=7.569e-02,testes=7.682e-01,thymus=5.068e-01</text:p>
          </table:table-cell>
          <table:table-cell office:value-type="string">
            <text:p>RPKM=1.2046e+00,ORFscore=3.4594</text:p>
          </table:table-cell>
          <table:table-cell office:value-type="string">
            <text:p>RPKM=2.9889e+01,ORFscore=6.5260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62172_chr11:96934546-96934848:+</text:p>
          </table:table-cell>
          <table:table-cell office:value-type="string">
            <text:p>Prr15l</text:p>
          </table:table-cell>
          <table:table-cell office:value-type="string">
            <text:p>annotated</text:p>
          </table:table-cell>
          <table:table-cell office:value-type="float" office:value="1663.917">
            <text:p>1663.92</text:p>
          </table:table-cell>
          <table:table-cell office:value-type="string">
            <text:p>FPKM:bone-marrow=4.218e-01,cerebellum=2.193e-01,cortex=6.362e-02,E14.5-brain=1.786e-01,E14.5-heart=1.349e-01,E14.5-limb=2.541e-01,E14.5-liver=1.724e+00,heart=2.558e-01,intestine=5.189e+01,kidney=3.741e+01,liver=1.834e-01,lung=3.412e+01,MEF=5.933e-03,mESC=2.444e+00,olfactory=4.288e-01,placenta=4.114e-01,spleen=1.264e-01,testes=4.732e-01,thymus=4.531e-01</text:p>
          </table:table-cell>
          <table:table-cell office:value-type="string">
            <text:p>RPKM=4.9829e+00,ORFscore=4.1782</text:p>
          </table:table-cell>
          <table:table-cell table:number-columns-repeated="3" office:value-type="string">
            <text:p>NA</text:p>
          </table:table-cell>
          <table:table-cell office:value-type="string">
            <text:p>sequence=AMLAENPNLFDDRENK,score=1.218e+02,PEP=2.530e-11,intensity=3.356e+07,nspectra=1,peak_cov=0.432,intensity_cov=0.201;sequence=TEVGWWK,score=1.054e+02,PEP=4.313e-03,intensity=1.041e+08,nspectra=5,peak_cov=0.408,intensity_cov=0.133;sequence=VLYEIPDTYAQTEGGAEPPGPDAGDPHSDFNSR,score=5.442e+01,PEP=4.742e-10,intensity=3.453e+08,nspectra=6,peak_cov=0.400,intensity_cov=0.169</text:p>
          </table:table-cell>
          <table:table-cell table:number-columns-repeated="1014"/>
        </table:table-row>
        <table:table-row table:style-name="ro1">
          <table:table-cell office:value-type="string">
            <text:p>ENSMUST00000071697_chr7:31051965-31054366:-</text:p>
          </table:table-cell>
          <table:table-cell office:value-type="string">
            <text:p>Fxyd1</text:p>
          </table:table-cell>
          <table:table-cell office:value-type="string">
            <text:p>annotated</text:p>
          </table:table-cell>
          <table:table-cell office:value-type="float" office:value="490.145">
            <text:p>490.15</text:p>
          </table:table-cell>
          <table:table-cell office:value-type="string">
            <text:p>FPKM:bone-marrow=2.739e+00,cerebellum=3.524e+01,cortex=1.074e+01,E14.5-brain=1.169e+00,E14.5-heart=1.261e+02,E14.5-limb=3.300e+00,E14.5-liver=7.804e+00,heart=1.627e+02,intestine=3.890e+00,kidney=3.301e+00,liver=1.239e+02,lung=2.333e+01,MEF=1.139e+00,mESC=3.588e-01,olfactory=9.352e+00,placenta=4.842e-01,spleen=4.493e+00,testes=5.872e+00,thymus=1.879e+00</text:p>
          </table:table-cell>
          <table:table-cell office:value-type="string">
            <text:p>RPKM=2.4123e+00,ORFscore=4.1603</text:p>
          </table:table-cell>
          <table:table-cell office:value-type="string">
            <text:p>RPKM=5.7194e+01,ORFscore=7.3040</text:p>
          </table:table-cell>
          <table:table-cell office:value-type="string">
            <text:p>sequence=TGEPDEEEGTFR,score=1.401e+02,PEP=3.886e-10,intensity=4.322e+08,nspectra=14,peak_cov=0.623,intensity_cov=0.131</text:p>
          </table:table-cell>
          <table:table-cell office:value-type="string">
            <text:p>NA</text:p>
          </table:table-cell>
          <table:table-cell office:value-type="string">
            <text:p>sequence=TGEPDEEEGTFR,score=1.656e+02,PEP=2.652e-12,intensity=2.294e+10,nspectra=73,peak_cov=0.679,intensity_cov=0.286</text:p>
          </table:table-cell>
          <table:table-cell table:number-columns-repeated="1014"/>
        </table:table-row>
        <table:table-row table:style-name="ro1">
          <table:table-cell office:value-type="string">
            <text:p>ENSMUST00000095458_chr13:108047462-108047686:+</text:p>
          </table:table-cell>
          <table:table-cell office:value-type="string">
            <text:p>Smim15</text:p>
          </table:table-cell>
          <table:table-cell office:value-type="string">
            <text:p>annotated</text:p>
          </table:table-cell>
          <table:table-cell office:value-type="float" office:value="1592.514">
            <text:p>1592.51</text:p>
          </table:table-cell>
          <table:table-cell office:value-type="string">
            <text:p>FPKM:bone-marrow=4.255e+00,cerebellum=1.077e+01,cortex=8.653e+00,E14.5-brain=1.651e+01,E14.5-heart=8.400e+00,E14.5-limb=1.327e+01,E14.5-liver=1.650e+01,heart=3.178e+00,intestine=1.633e+01,kidney=8.836e+00,liver=3.010e+00,lung=8.223e+00,MEF=2.593e+01,mESC=1.873e+01,olfactory=7.291e+00,placenta=1.248e+01,spleen=1.053e+01,testes=2.572e+00,thymus=1.272e+01</text:p>
          </table:table-cell>
          <table:table-cell office:value-type="string">
            <text:p>RPKM=1.2579e+02,ORFscore=6.6191</text:p>
          </table:table-cell>
          <table:table-cell office:value-type="string">
            <text:p>RPKM=4.6308e+01,ORFscore=8.1181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00619_chr11:89073951-89088672:+</text:p>
          </table:table-cell>
          <table:table-cell office:value-type="string">
            <text:p>Gm525</text:p>
          </table:table-cell>
          <table:table-cell office:value-type="string">
            <text:p>annotated</text:p>
          </table:table-cell>
          <table:table-cell office:value-type="float" office:value="793.944">
            <text:p>793.94</text:p>
          </table:table-cell>
          <table:table-cell office:value-type="string">
            <text:p>FPKM:bone-marrow=0.000e+00,cerebellum=0.000e+00,cortex=0.000e+00,E14.5-brain=9.170e-02,E14.5-heart=1.434e-01,E14.5-limb=1.932e-01,E14.5-liver=0.000e+00,heart=0.000e+00,intestine=3.726e-03,kidney=1.031e-01,liver=0.000e+00,lung=7.199e-02,MEF=0.000e+00,mESC=0.000e+00,olfactory=5.226e+00,placenta=1.900e-01,spleen=7.856e-02,testes=1.981e+00,thymus=1.093e+01</text:p>
          </table:table-cell>
          <table:table-cell office:value-type="string">
            <text:p>RPKM=5.8376e-01,ORFscore=3.7726</text:p>
          </table:table-cell>
          <table:table-cell office:value-type="string">
            <text:p>NA</text:p>
          </table:table-cell>
          <table:table-cell office:value-type="string">
            <text:p>sequence=AEEQFLEHWLNPHCK,score=1.969e+01,PEP=1.708e-02,intensity=1.269e+08,nspectra=1,peak_cov=0.056,intensity_cov=0.031</text:p>
          </table:table-cell>
          <table:table-cell table:number-columns-repeated="2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64703_chr2:163721151-163725536:+</text:p>
          </table:table-cell>
          <table:table-cell office:value-type="string">
            <text:p>Pkig</text:p>
          </table:table-cell>
          <table:table-cell office:value-type="string">
            <text:p>annotated</text:p>
          </table:table-cell>
          <table:table-cell office:value-type="float" office:value="1093.775">
            <text:p>1093.78</text:p>
          </table:table-cell>
          <table:table-cell office:value-type="string">
            <text:p>FPKM:bone-marrow=2.762e+01,cerebellum=7.073e+00,cortex=1.513e+01,E14.5-brain=1.485e+01,E14.5-heart=3.521e+01,E14.5-limb=8.747e+00,E14.5-liver=2.253e+01,heart=4.030e+01,intestine=1.781e+01,kidney=1.724e+01,liver=2.396e+00,lung=1.735e+01,MEF=8.879e+00,mESC=4.446e+00,olfactory=1.281e+01,placenta=1.236e+01,spleen=3.646e+01,testes=1.975e+01,thymus=4.412e+00</text:p>
          </table:table-cell>
          <table:table-cell office:value-type="string">
            <text:p>RPKM=1.3122e+01,ORFscore=3.3793</text:p>
          </table:table-cell>
          <table:table-cell office:value-type="string">
            <text:p>RPKM=2.5043e+01,ORFscore=6.2600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50459_chr10:83722989-83759597:+</text:p>
          </table:table-cell>
          <table:table-cell office:value-type="string">
            <text:p>1500009L16Rik</text:p>
          </table:table-cell>
          <table:table-cell office:value-type="string">
            <text:p>annotated</text:p>
          </table:table-cell>
          <table:table-cell office:value-type="float" office:value="282.063">
            <text:p>282.06</text:p>
          </table:table-cell>
          <table:table-cell office:value-type="string">
            <text:p>FPKM:bone-marrow=1.072e+00,cerebellum=2.414e+00,cortex=2.938e+00,E14.5-brain=9.894e+00,E14.5-heart=1.594e+00,E14.5-limb=4.017e+00,E14.5-liver=2.497e-01,heart=4.191e-01,intestine=9.226e-01,kidney=2.149e-01,liver=0.000e+00,lung=3.094e-01,MEF=2.402e+00,mESC=1.023e+01,olfactory=1.628e+00,placenta=7.900e+00,spleen=1.970e-01,testes=3.426e+00,thymus=2.220e+00</text:p>
          </table:table-cell>
          <table:table-cell office:value-type="string">
            <text:p>RPKM=7.1583e+01,ORFscore=6.1227</text:p>
          </table:table-cell>
          <table:table-cell office:value-type="string">
            <text:p>RPKM=8.1807e+00,ORFscore=4.8535</text:p>
          </table:table-cell>
          <table:table-cell table:number-columns-repeated="2" office:value-type="string">
            <text:p>NA</text:p>
          </table:table-cell>
          <table:table-cell office:value-type="string">
            <text:p>sequence=DTTEDSITEDDK,score=1.162e+02,PEP=1.542e-08,intensity=2.721e+08,nspectra=5,peak_cov=0.389,intensity_cov=0.195;sequence=NYGGVYVGLPSEAVNMASSQTK,score=1.627e+02,PEP=4.955e-72,intensity=5.323e+07,nspectra=2,peak_cov=0.549,intensity_cov=0.160</text:p>
          </table:table-cell>
          <table:table-cell table:number-columns-repeated="1014"/>
        </table:table-row>
        <table:table-row table:style-name="ro1">
          <table:table-cell office:value-type="string">
            <text:p>ENSMUST00000084525_chr4:62394845-62402804:-</text:p>
          </table:table-cell>
          <table:table-cell office:value-type="string">
            <text:p>Cdc26</text:p>
          </table:table-cell>
          <table:table-cell office:value-type="string">
            <text:p>annotated</text:p>
          </table:table-cell>
          <table:table-cell office:value-type="float" office:value="979.199">
            <text:p>979.2</text:p>
          </table:table-cell>
          <table:table-cell office:value-type="string">
            <text:p>FPKM:bone-marrow=1.384e+01,cerebellum=5.420e+00,cortex=3.328e+00,E14.5-brain=1.661e+01,E14.5-heart=1.201e+01,E14.5-limb=1.703e+01,E14.5-liver=1.475e+01,heart=3.992e+00,intestine=6.404e+00,kidney=7.438e+00,liver=2.265e+00,lung=5.673e+00,MEF=9.862e+00,mESC=9.885e+00,olfactory=7.011e+00,placenta=8.174e+00,spleen=1.034e+01,testes=3.787e+00,thymus=1.049e+01</text:p>
          </table:table-cell>
          <table:table-cell office:value-type="string">
            <text:p>RPKM=4.1484e+01,ORFscore=7.6728</text:p>
          </table:table-cell>
          <table:table-cell office:value-type="string">
            <text:p>RPKM=1.4720e+01,ORFscore=6.3240</text:p>
          </table:table-cell>
          <table:table-cell office:value-type="string">
            <text:p>sequence=IGYKPQLK,score=7.279e+01,PEP=1.143e-02,intensity=1.851e+07,nspectra=1,peak_cov=0.282,intensity_cov=0.119;sequence=TSQFGNFEF,score=5.960e+01,PEP=8.794e-03,intensity=1.381e+07,nspectra=1,peak_cov=0.250,intensity_cov=0.140</text:p>
          </table:table-cell>
          <table:table-cell office:value-type="string">
            <text:p>NA</text:p>
          </table:table-cell>
          <table:table-cell office:value-type="string">
            <text:p>sequence=QKEDVEGVGTSDGEGAAGLSSDPK,score=7.216e+01,PEP=3.990e-05,intensity=7.535e+08,nspectra=7,peak_cov=0.374,intensity_cov=0.154;sequence=TSQFGNFEF,score=7.075e+01,PEP=6.236e-03,intensity=4.891e+08,nspectra=8,peak_cov=0.231,intensity_cov=0.119;sequence=SREQMINDR,score=1.101e+02,PEP=7.002e-04,intensity=4.018e+07,nspectra=2,peak_cov=0.206,intensity_cov=0.191;sequence=LDDIEEFESIRK,score=1.699e+02,PEP=2.732e-12,intensity=9.732e+09,nspectra=58,peak_cov=0.463,intensity_cov=0.134;sequence=EDVEGVGTSDGEGAAGLSSDPK,score=1.435e+02,PEP=7.732e-46,intensity=2.718e+09,nspectra=41,peak_cov=0.297,intensity_cov=0.239;sequence=IGYKPQLK,score=7.947e+01,PEP=1.079e-02,intensity=2.847e+08,nspectra=3,peak_cov=0.305,intensity_cov=0.118</text:p>
          </table:table-cell>
          <table:table-cell table:number-columns-repeated="1014"/>
        </table:table-row>
        <table:table-row table:style-name="ro1">
          <table:table-cell office:value-type="string">
            <text:p>ENSMUST00000068106_chrX:56374637-56374873:+</text:p>
          </table:table-cell>
          <table:table-cell office:value-type="string">
            <text:p>6330419J24Rik</text:p>
          </table:table-cell>
          <table:table-cell office:value-type="string">
            <text:p>annotated</text:p>
          </table:table-cell>
          <table:table-cell office:value-type="float" office:value="480.581">
            <text:p>480.58</text:p>
          </table:table-cell>
          <table:table-cell office:value-type="string">
            <text:p>FPKM:bone-marrow=2.555e-09,cerebellum=5.643e-01,cortex=1.085e+00,E14.5-brain=5.969e-02,E14.5-heart=4.732e-03,E14.5-limb=3.752e-05,E14.5-liver=8.086e-05,heart=1.726e-02,intestine=5.424e-02,kidney=3.543e-01,liver=1.416e-08,lung=1.606e-01,MEF=3.934e-05,mESC=5.864e-01,olfactory=4.543e-01,placenta=7.930e-01,spleen=5.371e-05,testes=1.032e+00,thymus=6.130e-02</text:p>
          </table:table-cell>
          <table:table-cell office:value-type="string">
            <text:p>RPKM=4.6534e+00,ORFscore=2.9069</text:p>
          </table:table-cell>
          <table:table-cell office:value-type="string">
            <text:p>RPKM=1.4016e+01,ORFscore=6.5898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49514_chrX:153723700-153723906:+</text:p>
          </table:table-cell>
          <table:table-cell office:value-type="string">
            <text:p>2210013O21Rik</text:p>
          </table:table-cell>
          <table:table-cell office:value-type="string">
            <text:p>other</text:p>
          </table:table-cell>
          <table:table-cell office:value-type="float" office:value="121.702">
            <text:p>121.7</text:p>
          </table:table-cell>
          <table:table-cell office:value-type="string">
            <text:p>FPKM:bone-marrow=2.874e+00,cerebellum=1.321e+01,cortex=1.001e+01,E14.5-brain=2.372e+01,E14.5-heart=1.282e+01,E14.5-limb=1.699e+01,E14.5-liver=4.065e+00,heart=5.736e+00,intestine=2.702e+00,kidney=6.707e+00,liver=8.161e-01,lung=7.728e+00,MEF=1.775e+01,mESC=7.436e+00,olfactory=1.157e+01,placenta=1.094e+01,spleen=4.144e+00,testes=9.799e-01,thymus=8.508e+00</text:p>
          </table:table-cell>
          <table:table-cell office:value-type="string">
            <text:p>NA</text:p>
          </table:table-cell>
          <table:table-cell office:value-type="string">
            <text:p>RPKM=4.9221e+01,ORFscore=6.9672</text:p>
          </table:table-cell>
          <table:table-cell office:value-type="string">
            <text:p>sequence=WDYPEGTPSGGSSTLPSAPPPASAGLK,score=2.463e+01,PEP=4.972e-02,intensity=4.330e+07,nspectra=2,peak_cov=0.684,intensity_cov=0.264</text:p>
          </table:table-cell>
          <table:table-cell office:value-type="string">
            <text:p>NA</text:p>
          </table:table-cell>
          <table:table-cell office:value-type="string">
            <text:p>sequence=GDQPCASGR,score=7.055e+01,PEP=4.883e-03,intensity=3.028e+08,nspectra=4,peak_cov=0.533,intensity_cov=0.188;sequence=WDYPEGTPSGGSSTLPSAPPPASAGLK,score=1.194e+02,PEP=2.845e-42,intensity=1.773e+09,nspectra=28,peak_cov=0.532,intensity_cov=0.188</text:p>
          </table:table-cell>
          <table:table-cell table:number-columns-repeated="1014"/>
        </table:table-row>
        <table:table-row table:style-name="ro1">
          <table:table-cell office:value-type="string">
            <text:p>ENSMUST00000113116_chrX:136225266-136225562:+</text:p>
          </table:table-cell>
          <table:table-cell office:value-type="string">
            <text:p>Tceal7</text:p>
          </table:table-cell>
          <table:table-cell office:value-type="string">
            <text:p>annotated</text:p>
          </table:table-cell>
          <table:table-cell office:value-type="float" office:value="244.044">
            <text:p>244.04</text:p>
          </table:table-cell>
          <table:table-cell office:value-type="string">
            <text:p>FPKM:bone-marrow=0.000e+00,cerebellum=2.197e-01,cortex=5.479e-01,E14.5-brain=9.318e-01,E14.5-heart=5.194e+00,E14.5-limb=4.570e+00,E14.5-liver=4.826e-01,heart=1.350e-01,intestine=0.000e+00,kidney=0.000e+00,liver=0.000e+00,lung=0.000e+00,MEF=0.000e+00,mESC=7.412e-01,olfactory=2.843e-01,placenta=7.459e-01,spleen=0.000e+00,testes=0.000e+00,thymus=2.044e-01</text:p>
          </table:table-cell>
          <table:table-cell office:value-type="string">
            <text:p>NA</text:p>
          </table:table-cell>
          <table:table-cell office:value-type="string">
            <text:p>RPKM=5.1399e-01,ORFscore=NA</text:p>
          </table:table-cell>
          <table:table-cell office:value-type="string">
            <text:p>sequence=LLQSLEEFKEDIDYR,score=1.050e+02,PEP=6.624e-06,intensity=4.983e+07,nspectra=2,peak_cov=0.310,intensity_cov=0.118</text:p>
          </table:table-cell>
          <table:table-cell table:number-columns-repeated="2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89011_chr16:11072319-11072585:+</text:p>
          </table:table-cell>
          <table:table-cell office:value-type="string">
            <text:p>Snn</text:p>
          </table:table-cell>
          <table:table-cell office:value-type="string">
            <text:p>annotated</text:p>
          </table:table-cell>
          <table:table-cell office:value-type="float" office:value="2017.936">
            <text:p>2017.94</text:p>
          </table:table-cell>
          <table:table-cell office:value-type="string">
            <text:p>FPKM:bone-marrow=4.161e+00,cerebellum=1.327e+01,cortex=2.421e+01,E14.5-brain=4.310e+01,E14.5-heart=1.476e+01,E14.5-limb=1.143e+01,E14.5-liver=1.272e+00,heart=2.739e+00,intestine=1.001e+00,kidney=1.003e+01,liver=2.923e-01,lung=4.423e+00,MEF=7.141e+00,mESC=4.447e+00,olfactory=2.712e+01,placenta=1.660e+00,spleen=2.994e+01,testes=1.782e+00,thymus=1.164e+01</text:p>
          </table:table-cell>
          <table:table-cell office:value-type="string">
            <text:p>RPKM=1.1937e+01,ORFscore=3.0219</text:p>
          </table:table-cell>
          <table:table-cell office:value-type="string">
            <text:p>RPKM=6.1683e+01,ORFscore=7.8227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70669_chr3:106034710-106035003:+</text:p>
          </table:table-cell>
          <table:table-cell office:value-type="string">
            <text:p>Gm4540</text:p>
          </table:table-cell>
          <table:table-cell office:value-type="string">
            <text:p>annotated</text:p>
          </table:table-cell>
          <table:table-cell office:value-type="float" office:value="87.766">
            <text:p>87.77</text:p>
          </table:table-cell>
          <table:table-cell office:value-type="string">
            <text:p>FPKM:bone-marrow=3.009e+01,cerebellum=3.308e+01,cortex=3.860e+01,E14.5-brain=1.144e+02,E14.5-heart=9.247e+01,E14.5-limb=8.732e+01,E14.5-liver=1.422e+02,heart=2.663e+01,intestine=4.569e+01,kidney=6.490e+01,liver=2.248e+01,lung=3.931e+01,MEF=9.033e+01,mESC=1.854e+02,olfactory=3.034e+01,placenta=6.701e+01,spleen=5.129e+01,testes=1.170e+01,thymus=4.673e+01</text:p>
          </table:table-cell>
          <table:table-cell office:value-type="string">
            <text:p>RPKM=5.2857e+02,ORFscore=9.3447</text:p>
          </table:table-cell>
          <table:table-cell office:value-type="string">
            <text:p>RPKM=3.7039e+01,ORFscore=7.6071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87342_chr17:33823208-33824472:-</text:p>
          </table:table-cell>
          <table:table-cell office:value-type="string">
            <text:p>Rps28</text:p>
          </table:table-cell>
          <table:table-cell office:value-type="string">
            <text:p>annotated</text:p>
          </table:table-cell>
          <table:table-cell office:value-type="float" office:value="2024">
            <text:p>2024</text:p>
          </table:table-cell>
          <table:table-cell office:value-type="string">
            <text:p>FPKM:bone-marrow=1.687e+02,cerebellum=6.707e+01,cortex=7.405e+01,E14.5-brain=4.317e+02,E14.5-heart=1.966e+02,E14.5-limb=2.116e+02,E14.5-liver=3.313e+02,heart=8.813e+01,intestine=1.062e+02,kidney=1.377e+02,liver=7.671e+01,lung=1.962e+02,MEF=3.213e+02,mESC=5.253e+02,olfactory=1.067e+02,placenta=2.081e+02,spleen=6.042e+02,testes=9.999e+01,thymus=1.716e+02</text:p>
          </table:table-cell>
          <table:table-cell office:value-type="string">
            <text:p>RPKM=3.5939e+02,ORFscore=7.6148</text:p>
          </table:table-cell>
          <table:table-cell office:value-type="string">
            <text:p>RPKM=1.3865e+02,ORFscore=8.6332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11726_chr6:145215227-145215566:+</text:p>
          </table:table-cell>
          <table:table-cell office:value-type="string">
            <text:p>Lyrm5</text:p>
          </table:table-cell>
          <table:table-cell office:value-type="string">
            <text:p>annotated</text:p>
          </table:table-cell>
          <table:table-cell office:value-type="float" office:value="408.846">
            <text:p>408.85</text:p>
          </table:table-cell>
          <table:table-cell office:value-type="string">
            <text:p>FPKM:bone-marrow=2.297e+00,cerebellum=1.051e+01,cortex=7.974e+00,E14.5-brain=6.329e+00,E14.5-heart=1.460e+01,E14.5-limb=6.392e+00,E14.5-liver=5.780e+00,heart=1.037e+01,intestine=6.591e+00,kidney=1.577e+01,liver=6.333e+00,lung=6.671e+00,MEF=1.127e+01,mESC=8.567e+00,olfactory=7.515e+00,placenta=1.471e+01,spleen=3.818e+00,testes=7.291e+00,thymus=6.445e+00</text:p>
          </table:table-cell>
          <table:table-cell office:value-type="string">
            <text:p>RPKM=1.6164e+01,ORFscore=4.2422</text:p>
          </table:table-cell>
          <table:table-cell office:value-type="string">
            <text:p>RPKM=1.3507e+01,ORFscore=5.2605</text:p>
          </table:table-cell>
          <table:table-cell office:value-type="string">
            <text:p>sequence=NKDVEDPEKIK,score=7.787e+01,PEP=3.365e-03,intensity=2.225e+07,nspectra=1,peak_cov=0.273,intensity_cov=0.167;sequence=ANSLRGEVLTLYK,score=5.832e+01,PEP=3.532e-02,intensity=1.550e+07,nspectra=1,peak_cov=0.264,intensity_cov=0.094;sequence=LMNVFLK,score=1.187e+02,PEP=1.420e-02,intensity=9.048e+08,nspectra=32,peak_cov=0.276,intensity_cov=0.072</text:p>
          </table:table-cell>
          <table:table-cell office:value-type="string">
            <text:p>sequence=ELEALYFLR,score=1.556e+02,PEP=2.300e-03,intensity=7.869e+05,nspectra=3,peak_cov=0.667,intensity_cov=0.230</text:p>
          </table:table-cell>
          <table:table-cell office:value-type="string">
            <text:p>sequence=GEVLTLYK,score=7.138e+01,PEP=2.637e-02,intensity=2.907e+08,nspectra=5,peak_cov=0.415,intensity_cov=0.090;sequence=LMNVFLK,score=6.567e+01,PEP=6.419e-02,intensity=1.182e+08,nspectra=4,peak_cov=0.167,intensity_cov=0.040;sequence=DVEDPEK,score=7.130e+01,PEP=5.967e-02,intensity=9.209e+06,nspectra=1,peak_cov=0.498,intensity_cov=0.134;sequence=QRYYSDTKV,score=8.400e+01,PEP=5.981e-02,intensity=3.597e+07,nspectra=1,peak_cov=0.210,intensity_cov=0.127;sequence=ELEALYFLR,score=1.766e+02,PEP=5.554e-06,intensity=8.818e+08,nspectra=21,peak_cov=0.561,intensity_cov=0.124;sequence=ANSLRGEVLTLYK,score=1.230e+02,PEP=4.470e-07,intensity=2.357e+09,nspectra=19,peak_cov=0.445,intensity_cov=0.134;sequence=ELEALYFLRK,score=1.524e+02,PEP=4.109e-06,intensity=1.091e+09,nspectra=22,peak_cov=0.464,intensity_cov=0.117</text:p>
          </table:table-cell>
          <table:table-cell table:number-columns-repeated="1014"/>
        </table:table-row>
        <table:table-row table:style-name="ro1">
          <table:table-cell office:value-type="string">
            <text:p>ENSMUST00000031508_chr5:115341271-115342758:+</text:p>
          </table:table-cell>
          <table:table-cell office:value-type="string">
            <text:p>Triap1</text:p>
          </table:table-cell>
          <table:table-cell office:value-type="string">
            <text:p>annotated</text:p>
          </table:table-cell>
          <table:table-cell office:value-type="float" office:value="1298.326">
            <text:p>1298.33</text:p>
          </table:table-cell>
          <table:table-cell office:value-type="string">
            <text:p>FPKM:bone-marrow=4.378e+00,cerebellum=4.616e+00,cortex=3.513e+00,E14.5-brain=8.309e+00,E14.5-heart=5.779e+00,E14.5-limb=5.655e+00,E14.5-liver=9.960e+00,heart=3.809e+00,intestine=7.538e+00,kidney=6.228e+00,liver=4.021e+00,lung=5.710e+00,MEF=6.134e+00,mESC=6.305e+00,olfactory=2.980e+00,placenta=1.047e+01,spleen=4.658e+00,testes=1.596e+00,thymus=4.789e+00</text:p>
          </table:table-cell>
          <table:table-cell office:value-type="string">
            <text:p>RPKM=5.5101e+01,ORFscore=6.6197</text:p>
          </table:table-cell>
          <table:table-cell office:value-type="string">
            <text:p>RPKM=1.1916e+01,ORFscore=5.6912</text:p>
          </table:table-cell>
          <table:table-cell office:value-type="string">
            <text:p>sequence=EIPIEGLEFMGHGK,score=4.777e+01,PEP=3.768e-03,intensity=1.472e+07,nspectra=2,peak_cov=0.279,intensity_cov=0.216;sequence=EYDQCFNR,score=8.955e+01,PEP=4.901e-03,intensity=2.632e+07,nspectra=4,peak_cov=0.410,intensity_cov=0.146;sequence=MNSVGEACTDMKR,score=1.013e+02,PEP=3.921e-05,intensity=3.158e+07,nspectra=4,peak_cov=0.707,intensity_cov=0.364</text:p>
          </table:table-cell>
          <table:table-cell office:value-type="string">
            <text:p>sequence=EYDQCFNR,score=1.222e+02,PEP=7.427e-03,intensity=3.777e+05,nspectra=1,peak_cov=0.386,intensity_cov=0.142</text:p>
          </table:table-cell>
          <table:table-cell office:value-type="string">
            <text:p>sequence=MNSVGEACTDMK,score=1.179e+02,PEP=8.463e-08,intensity=1.009e+09,nspectra=23,peak_cov=0.469,intensity_cov=0.114;sequence=EYDQCFNR,score=8.267e+01,PEP=1.051e-02,intensity=5.572e+07,nspectra=1,peak_cov=0.305,intensity_cov=0.069;sequence=EIPIEGLEFMGHGK,score=1.313e+02,PEP=4.467e-19,intensity=3.584e+09,nspectra=43,peak_cov=0.293,intensity_cov=0.105;sequence=REYDQCFNR,score=1.017e+02,PEP=7.870e-04,intensity=1.405e+08,nspectra=3,peak_cov=0.249,intensity_cov=0.149;sequence=GDGSGDPCTDLFK,score=1.477e+02,PEP=4.794e-18,intensity=9.648e+09,nspectra=67,peak_cov=0.378,intensity_cov=0.168</text:p>
          </table:table-cell>
          <table:table-cell table:number-columns-repeated="1014"/>
        </table:table-row>
        <table:table-row table:style-name="ro1">
          <table:table-cell office:value-type="string">
            <text:p>ENSMUST00000010520_chr14:55662529-55671812:-</text:p>
          </table:table-cell>
          <table:table-cell office:value-type="string">
            <text:p>Nedd8</text:p>
          </table:table-cell>
          <table:table-cell office:value-type="string">
            <text:p>annotated</text:p>
          </table:table-cell>
          <table:table-cell office:value-type="float" office:value="1406.676">
            <text:p>1406.68</text:p>
          </table:table-cell>
          <table:table-cell office:value-type="string">
            <text:p>FPKM:bone-marrow=4.679e+01,cerebellum=6.940e+01,cortex=5.824e+01,E14.5-brain=1.319e+02,E14.5-heart=9.517e+01,E14.5-limb=6.213e+01,E14.5-liver=9.231e+01,heart=6.029e+01,intestine=5.254e+01,kidney=1.091e+02,liver=3.622e+01,lung=5.205e+01,MEF=8.329e+01,mESC=6.538e+01,olfactory=4.445e+01,placenta=4.830e+01,spleen=7.799e+01,testes=2.224e+01,thymus=4.423e+01</text:p>
          </table:table-cell>
          <table:table-cell office:value-type="string">
            <text:p>RPKM=2.3378e+02,ORFscore=7.8871</text:p>
          </table:table-cell>
          <table:table-cell office:value-type="string">
            <text:p>RPKM=1.5544e+02,ORFscore=9.3079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21442_chr4:129618273-129619055:-</text:p>
          </table:table-cell>
          <table:table-cell office:value-type="string">
            <text:p>Iqcc</text:p>
          </table:table-cell>
          <table:table-cell office:value-type="string">
            <text:p>annotated</text:p>
          </table:table-cell>
          <table:table-cell office:value-type="float" office:value="260.84">
            <text:p>260.84</text:p>
          </table:table-cell>
          <table:table-cell office:value-type="string">
            <text:p>FPKM:bone-marrow=1.480e+00,cerebellum=2.306e+00,cortex=1.235e+00,E14.5-brain=9.508e-01,E14.5-heart=1.223e+00,E14.5-limb=1.226e+00,E14.5-liver=9.398e-01,heart=2.068e+00,intestine=4.852e-01,kidney=4.722e+00,liver=1.726e+00,lung=3.226e+00,MEF=7.884e-01,mESC=1.232e+00,olfactory=2.840e+00,placenta=4.487e-54,spleen=1.941e+00,testes=1.200e+00,thymus=2.015e+00</text:p>
          </table:table-cell>
          <table:table-cell office:value-type="string">
            <text:p>RPKM=8.3708e+00,ORFscore=3.1101</text:p>
          </table:table-cell>
          <table:table-cell office:value-type="string">
            <text:p>RPKM=1.2281e+01,ORFscore=3.5795</text:p>
          </table:table-cell>
          <table:table-cell table:number-columns-repeated="2" office:value-type="string">
            <text:p>NA</text:p>
          </table:table-cell>
          <table:table-cell office:value-type="string">
            <text:p>sequence=TLDPLELELTTVNHR,score=2.299e+01,PEP=8.309e-02,intensity=1.849e+08,nspectra=1,peak_cov=0.187,intensity_cov=0.067</text:p>
          </table:table-cell>
          <table:table-cell table:number-columns-repeated="1014"/>
        </table:table-row>
        <table:table-row table:style-name="ro1">
          <table:table-cell office:value-type="string">
            <text:p>ENSMUST00000048792_chr2:32379361-32381770:-</text:p>
          </table:table-cell>
          <table:table-cell office:value-type="string">
            <text:p>1110008P14Rik</text:p>
          </table:table-cell>
          <table:table-cell office:value-type="string">
            <text:p>annotated</text:p>
          </table:table-cell>
          <table:table-cell office:value-type="float" office:value="706.918">
            <text:p>706.92</text:p>
          </table:table-cell>
          <table:table-cell office:value-type="string">
            <text:p>FPKM:bone-marrow=1.042e+01,cerebellum=2.207e+01,cortex=6.183e+01,E14.5-brain=1.428e+01,E14.5-heart=1.134e+01,E14.5-limb=4.995e+00,E14.5-liver=9.890e+00,heart=1.190e+01,intestine=7.788e+00,kidney=2.926e+01,liver=9.657e+00,lung=1.331e+01,MEF=9.831e+00,mESC=9.046e+00,olfactory=1.114e+01,placenta=1.328e+01,spleen=1.459e+01,testes=2.958e+00,thymus=7.235e+00</text:p>
          </table:table-cell>
          <table:table-cell office:value-type="string">
            <text:p>RPKM=2.8051e+01,ORFscore=5.3309</text:p>
          </table:table-cell>
          <table:table-cell office:value-type="string">
            <text:p>RPKM=1.8168e+02,ORFscore=9.4809</text:p>
          </table:table-cell>
          <table:table-cell table:number-columns-repeated="2" office:value-type="string">
            <text:p>NA</text:p>
          </table:table-cell>
          <table:table-cell office:value-type="string">
            <text:p>sequence=LQELLESNR,score=8.789e+01,PEP=1.722e-03,intensity=2.386e+08,nspectra=3,peak_cov=0.360,intensity_cov=0.111;sequence=LEFQQQLGEAPGDASP,score=6.733e+01,PEP=1.448e-04,intensity=1.184e+08,nspectra=8,peak_cov=0.281,intensity_cov=0.147</text:p>
          </table:table-cell>
          <table:table-cell table:number-columns-repeated="1014"/>
        </table:table-row>
        <table:table-row table:style-name="ro1">
          <table:table-cell office:value-type="string">
            <text:p>ENSMUST00000065668_chr9:37545953-37552551:-</text:p>
          </table:table-cell>
          <table:table-cell office:value-type="string">
            <text:p>Nrgn</text:p>
          </table:table-cell>
          <table:table-cell office:value-type="string">
            <text:p>annotated</text:p>
          </table:table-cell>
          <table:table-cell office:value-type="float" office:value="1100.571">
            <text:p>1100.57</text:p>
          </table:table-cell>
          <table:table-cell office:value-type="string">
            <text:p>FPKM:bone-marrow=1.859e+01,cerebellum=6.723e+00,cortex=2.785e+02,E14.5-brain=2.003e+00,E14.5-heart=1.012e+00,E14.5-limb=1.184e+00,E14.5-liver=3.367e+00,heart=4.059e+00,intestine=6.300e-01,kidney=7.837e-01,liver=4.185e-01,lung=4.265e+00,MEF=1.381e-01,mESC=4.214e-01,olfactory=1.833e+01,placenta=5.019e+00,spleen=8.147e+00,testes=1.972e+00,thymus=2.823e+00</text:p>
          </table:table-cell>
          <table:table-cell office:value-type="string">
            <text:p>RPKM=1.1483e+01,ORFscore=4.4487</text:p>
          </table:table-cell>
          <table:table-cell office:value-type="string">
            <text:p>RPKM=1.6762e+03,ORFscore=12.1732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52147_chr6:35252768-35261233:+</text:p>
          </table:table-cell>
          <table:table-cell office:value-type="string">
            <text:p>1810058I24Rik</text:p>
          </table:table-cell>
          <table:table-cell office:value-type="string">
            <text:p>lincRNA</text:p>
          </table:table-cell>
          <table:table-cell office:value-type="float" office:value="371.027">
            <text:p>371.03</text:p>
          </table:table-cell>
          <table:table-cell office:value-type="string">
            <text:p>FPKM:bone-marrow=3.076e+00,cerebellum=2.276e+00,cortex=1.404e+00,E14.5-brain=3.976e+00,E14.5-heart=4.899e+00,E14.5-limb=3.368e+00,E14.5-liver=3.039e+00,heart=2.344e+00,intestine=5.327e-01,kidney=2.745e+00,liver=1.552e+00,lung=1.863e+00,MEF=3.974e+00,mESC=1.876e+00,olfactory=1.393e+00,placenta=1.470e+00,spleen=1.636e+00,testes=9.517e-07,thymus=7.855e-01</text:p>
          </table:table-cell>
          <table:table-cell office:value-type="string">
            <text:p>RPKM=3.5412e+02,ORFscore=7.5796</text:p>
          </table:table-cell>
          <table:table-cell office:value-type="string">
            <text:p>RPKM=2.7695e+01,ORFscore=6.3125</text:p>
          </table:table-cell>
          <table:table-cell office:value-type="string">
            <text:p>sequence=LEEIKKDLEAK,score=6.030e+01,PEP=4.583e-02,intensity=9.905e+06,nspectra=1,peak_cov=0.166,intensity_cov=0.139</text:p>
          </table:table-cell>
          <table:table-cell table:number-columns-repeated="2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23761_chr15:99727653-99727826:+</text:p>
          </table:table-cell>
          <table:table-cell office:value-type="string">
            <text:p>Cox14</text:p>
          </table:table-cell>
          <table:table-cell office:value-type="string">
            <text:p>annotated</text:p>
          </table:table-cell>
          <table:table-cell office:value-type="float" office:value="721.451">
            <text:p>721.45</text:p>
          </table:table-cell>
          <table:table-cell office:value-type="string">
            <text:p>FPKM:bone-marrow=1.825e+01,cerebellum=5.084e+01,cortex=2.498e+01,E14.5-brain=2.713e+01,E14.5-heart=2.957e+01,E14.5-limb=1.264e+01,E14.5-liver=1.986e+01,heart=6.144e+01,intestine=2.836e+01,kidney=6.322e+01,liver=1.093e+01,lung=2.335e+01,MEF=1.972e+01,mESC=1.186e+01,olfactory=1.351e+01,placenta=1.405e+01,spleen=2.939e+01,testes=1.629e+00,thymus=1.508e+01</text:p>
          </table:table-cell>
          <table:table-cell office:value-type="string">
            <text:p>RPKM=1.3936e+02,ORFscore=7.3127</text:p>
          </table:table-cell>
          <table:table-cell office:value-type="string">
            <text:p>RPKM=2.4685e+02,ORFscore=9.2989</text:p>
          </table:table-cell>
          <table:table-cell office:value-type="string">
            <text:p>sequence=QLADIGYK,score=9.316e+01,PEP=5.561e-03,intensity=1.824e+08,nspectra=5,peak_cov=0.373,intensity_cov=0.106;sequence=QAAEEQKTSGVL,score=1.580e+02,PEP=1.354e-08,intensity=5.063e+08,nspectra=12,peak_cov=0.376,intensity_cov=0.221;sequence=RQAAEEQKTSGVL,score=1.013e+02,PEP=1.246e-03,intensity=9.851e+07,nspectra=2,peak_cov=0.380,intensity_cov=0.242</text:p>
          </table:table-cell>
          <table:table-cell office:value-type="string">
            <text:p>sequence=QLADIGYK,score=7.815e+01,PEP=3.128e-02,intensity=1.193e+06,nspectra=3,peak_cov=0.375,intensity_cov=0.150</text:p>
          </table:table-cell>
          <table:table-cell office:value-type="string">
            <text:p>sequence=QLADIGYK,score=8.164e+01,PEP=1.501e-02,intensity=1.153e+09,nspectra=8,peak_cov=0.226,intensity_cov=0.076;sequence=RQAAEEQK,score=8.450e+01,PEP=1.790e-02,intensity=8.127e+07,nspectra=8,peak_cov=0.166,intensity_cov=0.120</text:p>
          </table:table-cell>
          <table:table-cell table:number-columns-repeated="1014"/>
        </table:table-row>
        <table:table-row table:style-name="ro1">
          <table:table-cell office:value-type="string">
            <text:p>ENSMUST00000161741_chr5:145183839-145191515:-</text:p>
          </table:table-cell>
          <table:table-cell office:value-type="string">
            <text:p>Atp5j2</text:p>
          </table:table-cell>
          <table:table-cell office:value-type="string">
            <text:p>annotated</text:p>
          </table:table-cell>
          <table:table-cell office:value-type="float" office:value="969.751">
            <text:p>969.75</text:p>
          </table:table-cell>
          <table:table-cell office:value-type="string">
            <text:p>FPKM:bone-marrow=2.144e+00,cerebellum=5.969e+00,cortex=5.240e+00,E14.5-brain=5.782e+00,E14.5-heart=8.823e+00,E14.5-limb=2.016e+00,E14.5-liver=6.731e+00,heart=1.367e+01,intestine=5.239e+00,kidney=8.386e+00,liver=2.220e+00,lung=2.464e+00,MEF=2.058e+00,mESC=1.984e+00,olfactory=8.459e-01,placenta=1.361e+00,spleen=1.781e+00,testes=8.161e-01,thymus=2.024e+00</text:p>
          </table:table-cell>
          <table:table-cell office:value-type="string">
            <text:p>RPKM=5.3563e+02,ORFscore=9.9223</text:p>
          </table:table-cell>
          <table:table-cell office:value-type="string">
            <text:p>RPKM=4.1877e+02,ORFscore=10.5041</text:p>
          </table:table-cell>
          <table:table-cell office:value-type="string">
            <text:p>sequence=LGELPSWIMMR,score=1.083e+02,PEP=5.395e-06,intensity=3.471e+09,nspectra=163,peak_cov=0.675,intensity_cov=0.113;sequence=ASLVPLKEKK,score=1.172e+02,PEP=2.357e-04,intensity=5.051e+09,nspectra=43,peak_cov=0.621,intensity_cov=0.162;sequence=YYNKYINVR,score=1.497e+02,PEP=6.207e-06,intensity=1.238e+09,nspectra=16,peak_cov=0.468,intensity_cov=0.142;sequence=YYNKYINVRK,score=1.054e+02,PEP=2.649e-04,intensity=1.103e+08,nspectra=4,peak_cov=0.231,intensity_cov=0.136;sequence=ASLVPLKEK,score=1.150e+02,PEP=9.069e-04,intensity=2.522e+10,nspectra=189,peak_cov=0.700,intensity_cov=0.200;sequence=DFTPSGIAGAFR,score=1.419e+02,PEP=3.292e-11,intensity=8.630e+09,nspectra=225,peak_cov=0.820,intensity_cov=0.220;sequence=GYDRYYNK,score=1.803e+02,PEP=2.177e-04,intensity=3.121e+09,nspectra=19,peak_cov=0.344,intensity_cov=0.128;sequence=DFTPSGIAGAFRR,score=1.627e+02,PEP=7.781e-24,intensity=5.632e+09,nspectra=153,peak_cov=0.406,intensity_cov=0.137;sequence=ASLVPLK,score=7.912e+01,PEP=9.740e-03,intensity=8.079e+08,nspectra=8,peak_cov=0.559,intensity_cov=0.165;sequence=GYDRYYNKYINVR,score=8.096e+01,PEP=8.721e-04,intensity=2.309e+08,nspectra=7,peak_cov=0.444,intensity_cov=0.167</text:p>
          </table:table-cell>
          <table:table-cell office:value-type="string">
            <text:p>sequence=LGELPSWIMMR,score=1.343e+02,PEP=4.693e-05,intensity=2.932e+07,nspectra=38,peak_cov=0.618,intensity_cov=0.222;sequence=ASLVPLK,score=1.430e+02,PEP=4.739e-03,intensity=4.163e+07,nspectra=4,peak_cov=0.866,intensity_cov=0.232;sequence=DFTPSGIAGAFR,score=1.722e+02,PEP=3.126e-09,intensity=1.516e+09,nspectra=111,peak_cov=0.724,intensity_cov=0.289;sequence=ASLVPLKEK,score=1.261e+02,PEP=1.843e-03,intensity=3.873e+08,nspectra=19,peak_cov=0.612,intensity_cov=0.250</text:p>
          </table:table-cell>
          <table:table-cell office:value-type="string">
            <text:p>sequence=GYDRYYNK,score=1.451e+02,PEP=9.949e-04,intensity=1.399e+09,nspectra=8,peak_cov=0.312,intensity_cov=0.136;sequence=DFTPSGIAGAFR,score=1.505e+02,PEP=6.469e-13,intensity=1.523e+11,nspectra=183,peak_cov=0.629,intensity_cov=0.175;sequence=DFTPSGIAGAFRR,score=1.227e+02,PEP=2.751e-10,intensity=4.865e+08,nspectra=5,peak_cov=0.546,intensity_cov=0.128;sequence=ASLVPLK,score=9.441e+01,PEP=1.089e-02,intensity=2.429e+10,nspectra=112,peak_cov=0.566,intensity_cov=0.174;sequence=LGELPSWIMMR,score=1.585e+02,PEP=2.280e-10,intensity=1.107e+11,nspectra=202,peak_cov=0.704,intensity_cov=0.155</text:p>
          </table:table-cell>
          <table:table-cell table:number-columns-repeated="1014"/>
        </table:table-row>
        <table:table-row table:style-name="ro1">
          <table:table-cell office:value-type="string">
            <text:p>ENSMUST00000117566_chr18:38842108-38858714:-</text:p>
          </table:table-cell>
          <table:table-cell office:value-type="string">
            <text:p>Fgf1</text:p>
          </table:table-cell>
          <table:table-cell office:value-type="string">
            <text:p>annotated</text:p>
          </table:table-cell>
          <table:table-cell office:value-type="float" office:value="669.153">
            <text:p>669.15</text:p>
          </table:table-cell>
          <table:table-cell office:value-type="string">
            <text:p>FPKM:bone-marrow=4.036e-187,cerebellum=5.949e-88,cortex=2.246e-22,E14.5-brain=7.625e-51,E14.5-heart=8.696e-01,E14.5-limb=7.159e-43,E14.5-liver=2.780e-46,heart=1.681e-34,intestine=4.220e-02,kidney=1.280e-80,liver=5.382e-85,lung=2.730e-49,MEF=1.205e-01,mESC=1.343e-02,olfactory=5.277e-22,placenta=1.111e-11,spleen=2.694e-152,testes=0.000e+00,thymus=7.315e-30</text:p>
          </table:table-cell>
          <table:table-cell office:value-type="string">
            <text:p>RPKM=1.4931e-01,ORFscore=NA</text:p>
          </table:table-cell>
          <table:table-cell office:value-type="string">
            <text:p>RPKM=5.6516e+01,ORFscore=6.9558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32253_chr5:30907422-30907535:-</text:p>
          </table:table-cell>
          <table:table-cell office:value-type="string">
            <text:p>Ost4</text:p>
          </table:table-cell>
          <table:table-cell office:value-type="string">
            <text:p>annotated</text:p>
          </table:table-cell>
          <table:table-cell office:value-type="float" office:value="800.355">
            <text:p>800.36</text:p>
          </table:table-cell>
          <table:table-cell office:value-type="string">
            <text:p>FPKM:bone-marrow=3.723e+01,cerebellum=3.610e+01,cortex=2.580e+01,E14.5-brain=6.308e+01,E14.5-heart=7.333e+01,E14.5-limb=3.988e+01,E14.5-liver=1.044e+02,heart=4.239e+01,intestine=5.904e+01,kidney=9.639e+01,liver=3.107e+01,lung=6.775e+01,MEF=9.599e+01,mESC=5.298e+01,olfactory=1.921e+01,placenta=9.978e+01,spleen=7.138e+01,testes=3.765e+01,thymus=3.669e+01</text:p>
          </table:table-cell>
          <table:table-cell office:value-type="string">
            <text:p>RPKM=3.1068e+02,ORFscore=7.4960</text:p>
          </table:table-cell>
          <table:table-cell office:value-type="string">
            <text:p>RPKM=1.4692e+02,ORFscore=7.7295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47664_chr1:34801794-34801964:+</text:p>
          </table:table-cell>
          <table:table-cell office:value-type="string">
            <text:p>Arhgef4</text:p>
          </table:table-cell>
          <table:table-cell office:value-type="string">
            <text:p>utr5</text:p>
          </table:table-cell>
          <table:table-cell office:value-type="float" office:value="301.906">
            <text:p>301.91</text:p>
          </table:table-cell>
          <table:table-cell office:value-type="string">
            <text:p>FPKM:bone-marrow=9.588e-01,cerebellum=0.000e+00,cortex=1.641e+01,E14.5-brain=0.000e+00,E14.5-heart=9.083e-01,E14.5-limb=9.512e-01,E14.5-liver=4.679e-01,heart=1.082e-01,intestine=3.006e-01,kidney=1.768e-01,liver=1.106e-01,lung=8.867e-01,MEF=4.347e-01,mESC=1.020e+00,olfactory=3.447e+00,placenta=2.332e-01,spleen=1.552e+00,testes=0.000e+00,thymus=1.887e+00</text:p>
          </table:table-cell>
          <table:table-cell office:value-type="string">
            <text:p>RPKM=8.6086e-01,ORFscore=1.3785</text:p>
          </table:table-cell>
          <table:table-cell office:value-type="string">
            <text:p>RPKM=4.9146e+01,ORFscore=7.0498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25762_chr19:5365012-5365940:-</text:p>
          </table:table-cell>
          <table:table-cell office:value-type="string">
            <text:p>Banf1</text:p>
          </table:table-cell>
          <table:table-cell office:value-type="string">
            <text:p>annotated</text:p>
          </table:table-cell>
          <table:table-cell office:value-type="float" office:value="1225.832">
            <text:p>1225.83</text:p>
          </table:table-cell>
          <table:table-cell office:value-type="string">
            <text:p>FPKM:bone-marrow=4.114e+01,cerebellum=2.077e+01,cortex=1.631e+01,E14.5-brain=8.896e+01,E14.5-heart=8.983e+01,E14.5-limb=4.663e+01,E14.5-liver=8.887e+01,heart=2.981e+01,intestine=4.487e+01,kidney=3.960e+01,liver=1.633e+01,lung=2.137e+01,MEF=5.365e+01,mESC=1.246e+02,olfactory=2.669e+01,placenta=2.608e+01,spleen=5.337e+01,testes=2.335e+01,thymus=5.133e+01</text:p>
          </table:table-cell>
          <table:table-cell office:value-type="string">
            <text:p>RPKM=3.7752e+02,ORFscore=9.5298</text:p>
          </table:table-cell>
          <table:table-cell office:value-type="string">
            <text:p>RPKM=7.7134e+01,ORFscore=8.2198</text:p>
          </table:table-cell>
          <table:table-cell office:value-type="string">
            <text:p>sequence=DFVAEPMGEKPVGSLAGIGDVLSKR,score=7.680e+01,PEP=2.102e-02,intensity=3.536e+08,nspectra=1,peak_cov=0.613,intensity_cov=0.186;sequence=EWLKDTCGANAK,score=1.179e+02,PEP=4.407e-06,intensity=1.827e+08,nspectra=6,peak_cov=0.631,intensity_cov=0.426;sequence=DCFGCLR,score=1.007e+02,PEP=1.857e-02,intensity=2.780e+09,nspectra=18,peak_cov=0.574,intensity_cov=0.110;sequence=DFVAEPMGEKPVGSLAGIGDVLSK,score=1.473e+02,PEP=1.308e-29,intensity=2.359e+09,nspectra=31,peak_cov=0.651,intensity_cov=0.178</text:p>
          </table:table-cell>
          <table:table-cell office:value-type="string">
            <text:p>sequence=DFVAEPMGEKPVGSLAGIGDVLSK,score=1.473e+02,PEP=3.593e-17,intensity=1.671e+09,nspectra=107,peak_cov=0.701,intensity_cov=0.331;sequence=DFVAEPMGEK,score=8.203e+01,PEP=1.173e-02,intensity=7.890e+05,nspectra=1,peak_cov=0.551,intensity_cov=0.129;sequence=DCFGCLR,score=8.864e+01,PEP=6.491e-02,intensity=1.268e+06,nspectra=1,peak_cov=0.622,intensity_cov=0.159;sequence=AYVVLGQFLVLKK,score=6.619e+01,PEP=1.014e-02,intensity=6.944e+05,nspectra=4,peak_cov=0.858,intensity_cov=0.206;sequence=GFDKAYVVLGQFLVLK,score=9.294e+01,PEP=8.157e-04,intensity=3.466e+05,nspectra=2,peak_cov=0.484,intensity_cov=0.169;sequence=HRDFVAEPMGEKPVGSLAGIGDVLSK,score=1.185e+02,PEP=1.817e-08,intensity=1.649e+08,nspectra=11,peak_cov=0.593,intensity_cov=0.304;sequence=PVGSLAGIGDVLSKR,score=1.119e+02,PEP=2.707e-04,intensity=3.943e+05,nspectra=1,peak_cov=0.469,intensity_cov=0.216;sequence=AYVVLGQFLVLK,score=2.043e+02,PEP=3.097e-09,intensity=1.977e+08,nspectra=90,peak_cov=0.708,intensity_cov=0.356;sequence=DFVAEPMGEKPVGSLAGIGDVLSKR,score=8.842e+01,PEP=9.969e-03,intensity=2.172e+06,nspectra=1,peak_cov=0.515,intensity_cov=0.250;sequence=PVGSLAGIGDVLSK,score=2.013e+02,PEP=9.791e-20,intensity=7.245e+07,nspectra=17,peak_cov=0.690,intensity_cov=0.350</text:p>
          </table:table-cell>
          <table:table-cell office:value-type="string">
            <text:p>sequence=HRDFVAEPMGEK,score=1.772e+02,PEP=4.752e-13,intensity=3.054e+10,nspectra=89,peak_cov=0.536,intensity_cov=0.279;sequence=DEDLFREWLK,score=1.683e+02,PEP=1.726e-08,intensity=1.440e+10,nspectra=109,peak_cov=0.468,intensity_cov=0.148;sequence=EWCDAFL,score=1.260e+02,PEP=5.729e-03,intensity=3.858e+09,nspectra=49,peak_cov=0.267,intensity_cov=0.095;sequence=DFVAEPMGEK,score=8.386e+01,PEP=1.148e-03,intensity=6.443e+08,nspectra=12,peak_cov=0.435,intensity_cov=0.089;sequence=DFVAEPMGEKPVGSLAGIGDVLSK,score=1.185e+02,PEP=3.250e-17,intensity=6.972e+08,nspectra=12,peak_cov=0.502,intensity_cov=0.155;sequence=PVGSLAGIGDVLSK,score=2.182e+02,PEP=1.058e-23,intensity=2.071e+11,nspectra=156,peak_cov=0.804,intensity_cov=0.374;sequence=DCFGCLREWCDAFL,score=1.075e+02,PEP=2.696e-07,intensity=5.927e+09,nspectra=23,peak_cov=0.257,intensity_cov=0.080;sequence=DCFGCLR,score=1.033e+02,PEP=1.807e-02,intensity=6.873e+10,nspectra=61,peak_cov=0.400,intensity_cov=0.072;sequence=AYVVLGQFLVLKK,score=9.334e+01,PEP=6.323e-06,intensity=7.093e+07,nspectra=2,peak_cov=0.311,intensity_cov=0.087;sequence=DTCGANAK,score=9.247e+01,PEP=5.518e-03,intensity=1.451e+07,nspectra=2,peak_cov=0.419,intensity_cov=0.107;sequence=KDEDLFREWLK,score=1.918e+02,PEP=1.601e-10,intensity=1.923e+10,nspectra=62,peak_cov=0.415,intensity_cov=0.215;sequence=AYVVLGQFLVLK,score=1.382e+02,PEP=3.052e-10,intensity=2.514e+10,nspectra=113,peak_cov=0.663,intensity_cov=0.172;sequence=HRDFVAEPMGEKPVGSLAGIGDVLSK,score=2.107e+02,PEP=2.386e-104,intensity=2.135e+09,nspectra=12,peak_cov=0.587,intensity_cov=0.291</text:p>
          </table:table-cell>
          <table:table-cell table:number-columns-repeated="1014"/>
        </table:table-row>
        <table:table-row table:style-name="ro1">
          <table:table-cell office:value-type="string">
            <text:p>ENSMUST00000005185_chr10:78425792-78427439:+</text:p>
          </table:table-cell>
          <table:table-cell office:value-type="string">
            <text:p>Cstb</text:p>
          </table:table-cell>
          <table:table-cell office:value-type="string">
            <text:p>annotated</text:p>
          </table:table-cell>
          <table:table-cell office:value-type="float" office:value="196.078">
            <text:p>196.08</text:p>
          </table:table-cell>
          <table:table-cell office:value-type="string">
            <text:p>FPKM:bone-marrow=1.837e+01,cerebellum=4.272e+01,cortex=2.049e+01,E14.5-brain=2.690e+01,E14.5-heart=2.905e+01,E14.5-limb=2.644e+01,E14.5-liver=3.634e+01,heart=1.380e+01,intestine=3.721e+01,kidney=7.088e+01,liver=6.952e+00,lung=5.265e+01,MEF=1.429e+02,mESC=7.244e+01,olfactory=3.656e+01,placenta=2.223e+02,spleen=3.765e+01,testes=3.561e+00,thymus=9.417e+01</text:p>
          </table:table-cell>
          <table:table-cell office:value-type="string">
            <text:p>RPKM=5.3813e+02,ORFscore=9.7988</text:p>
          </table:table-cell>
          <table:table-cell office:value-type="string">
            <text:p>RPKM=5.2906e+01,ORFscore=8.2634</text:p>
          </table:table-cell>
          <table:table-cell office:value-type="string">
            <text:p>sequence=ENQKFDVFK,score=2.030e+02,PEP=2.934e-08,intensity=1.781e+10,nspectra=55,peak_cov=0.530,intensity_cov=0.210;sequence=ERHDELSYF,score=1.415e+02,PEP=2.001e-04,intensity=1.330e+10,nspectra=85,peak_cov=0.484,intensity_cov=0.105;sequence=QIVAGTNLFIK,score=1.459e+02,PEP=1.029e-06,intensity=1.838e+09,nspectra=28,peak_cov=0.501,intensity_cov=0.109;sequence=VFQPLPHENKPLTLSSYQTNKER,score=1.711e+02,PEP=4.077e-74,intensity=4.373e+09,nspectra=57,peak_cov=0.440,intensity_cov=0.143;sequence=MMCGAPSATMPATAETQEVADQVK,score=1.597e+02,PEP=6.681e-50,intensity=1.121e+10,nspectra=180,peak_cov=0.584,intensity_cov=0.214;sequence=SQLESKENQKFDVFK,score=2.259e+02,PEP=9.297e-56,intensity=6.704e+09,nspectra=33,peak_cov=0.450,intensity_cov=0.224;sequence=VDVGGDKCVHLR,score=1.683e+02,PEP=6.094e-14,intensity=3.738e+09,nspectra=23,peak_cov=0.682,intensity_cov=0.264;sequence=RQIVAGTNLFIK,score=9.509e+01,PEP=2.073e-04,intensity=6.694e+07,nspectra=5,peak_cov=0.427,intensity_cov=0.144;sequence=VFQPLPHENKPLTLSSYQTNK,score=2.083e+02,PEP=2.649e-102,intensity=2.004e+10,nspectra=126,peak_cov=0.522,intensity_cov=0.249;sequence=QIVAGTNLFIKVDVGGDKCVHLR,score=1.279e+02,PEP=6.134e-22,intensity=1.387e+08,nspectra=5,peak_cov=0.420,intensity_cov=0.173</text:p>
          </table:table-cell>
          <table:table-cell office:value-type="string">
            <text:p>sequence=ENQKFDVFK,score=1.929e+02,PEP=4.905e-04,intensity=9.582e+08,nspectra=37,peak_cov=0.605,intensity_cov=0.281;sequence=VFQPLPHENKPLTLSSYQTNK,score=1.262e+02,PEP=1.020e-08,intensity=1.439e+09,nspectra=77,peak_cov=0.493,intensity_cov=0.266;sequence=QIVAGTNLFIK,score=2.248e+02,PEP=3.549e-13,intensity=2.734e+09,nspectra=126,peak_cov=0.648,intensity_cov=0.388;sequence=ERHDELSYF,score=1.498e+02,PEP=4.755e-04,intensity=7.471e+08,nspectra=50,peak_cov=0.425,intensity_cov=0.180;sequence=SQLESKENQK,score=1.479e+02,PEP=7.922e-04,intensity=3.269e+05,nspectra=1,peak_cov=0.504,intensity_cov=0.264;sequence=ENQKFDVFKAISFK,score=1.177e+02,PEP=3.451e-04,intensity=8.050e+06,nspectra=1,peak_cov=0.525,intensity_cov=0.201;sequence=MMCGAPSATMPATAETQEVADQVK,score=1.534e+02,PEP=1.727e-19,intensity=6.534e+08,nspectra=51,peak_cov=0.707,intensity_cov=0.323;sequence=RQIVAGTNLFIK,score=1.530e+02,PEP=1.936e-06,intensity=9.869e+07,nspectra=19,peak_cov=0.477,intensity_cov=0.220;sequence=FDVFKAISFK,score=1.341e+02,PEP=2.194e-03,intensity=1.011e+06,nspectra=1,peak_cov=0.501,intensity_cov=0.183</text:p>
          </table:table-cell>
          <table:table-cell office:value-type="string">
            <text:p>sequence=QIVAGTNLFIK,score=2.264e+02,PEP=4.680e-10,intensity=5.092e+10,nspectra=127,peak_cov=0.097,intensity_cov=0.191;sequence=VDVGGDK,score=1.131e+02,PEP=1.723e-02,intensity=1.590e+10,nspectra=22,peak_cov=0.712,intensity_cov=0.196;sequence=MCGAPSATMPATAETQEVADQVK,score=1.380e+02,PEP=6.289e-56,intensity=2.291e+09,nspectra=48,peak_cov=0.441,intensity_cov=0.167;sequence=ERHDELSYF,score=1.157e+02,PEP=2.805e-04,intensity=6.049e+10,nspectra=158,peak_cov=0.386,intensity_cov=0.120;sequence=RQIVAGTNLFIK,score=7.728e+01,PEP=3.894e-04,intensity=7.261e+08,nspectra=4,peak_cov=0.313,intensity_cov=0.097;sequence=PLTLSSYQTNK,score=2.088e+02,PEP=1.035e-31,intensity=9.473e+10,nspectra=121,peak_cov=0.691,intensity_cov=0.311;sequence=VFQPLPHENKPLTLSSYQTNK,score=2.360e+02,PEP=4.794e-85,intensity=1.454e+11,nspectra=151,peak_cov=0.207,intensity_cov=0.243;sequence=VFQPLPHENK,score=1.338e+02,PEP=2.942e-05,intensity=1.265e+11,nspectra=116,peak_cov=0.550,intensity_cov=0.153;sequence=MMCGAPSATMPATAETQEVADQVK,score=1.782e+02,PEP=1.199e-87,intensity=6.395e+10,nspectra=280,peak_cov=0.531,intensity_cov=0.196</text:p>
          </table:table-cell>
          <table:table-cell table:number-columns-repeated="1014"/>
        </table:table-row>
        <table:table-row table:style-name="ro1">
          <table:table-cell office:value-type="string">
            <text:p>ENSMUST00000031673_chr6:3994224-3996780:+</text:p>
          </table:table-cell>
          <table:table-cell office:value-type="string">
            <text:p>Gngt1</text:p>
          </table:table-cell>
          <table:table-cell office:value-type="string">
            <text:p>annotated</text:p>
          </table:table-cell>
          <table:table-cell office:value-type="float" office:value="904.52">
            <text:p>904.52</text:p>
          </table:table-cell>
          <table:table-cell office:value-type="string">
            <text:p>FPKM:bone-marrow=0.000e+00,cerebellum=0.000e+00,cortex=2.057e-02,E14.5-brain=0.000e+00,E14.5-heart=2.610e-02,E14.5-limb=0.000e+00,E14.5-liver=1.268e-01,heart=2.660e-02,intestine=6.427e-02,kidney=1.984e-02,liver=5.040e-01,lung=2.618e-02,MEF=4.065e-02,mESC=1.013e-01,olfactory=0.000e+00,placenta=0.000e+00,spleen=0.000e+00,testes=2.899e-01,thymus=1.610e-01</text:p>
          </table:table-cell>
          <table:table-cell office:value-type="string">
            <text:p>RPKM=4.0480e-02,ORFscore=NA</text:p>
          </table:table-cell>
          <table:table-cell office:value-type="string">
            <text:p>NA</text:p>
          </table:table-cell>
          <table:table-cell office:value-type="string">
            <text:p>sequence=MPVINIEDLTEK,score=4.062e+01,PEP=1.143e-02,intensity=1.872e+09,nspectra=3,peak_cov=0.104,intensity_cov=0.058</text:p>
          </table:table-cell>
          <table:table-cell office:value-type="string">
            <text:p>NA</text:p>
          </table:table-cell>
          <table:table-cell office:value-type="string">
            <text:p>sequence=MPVINIEDLTEK,score=3.794e+01,PEP=2.297e-02,intensity=3.036e+08,nspectra=4,peak_cov=0.074,intensity_cov=0.054;sequence=SGEDPLVK,score=1.336e+02,PEP=6.402e-04,intensity=2.077e+10,nspectra=27,peak_cov=0.646,intensity_cov=0.260</text:p>
          </table:table-cell>
          <table:table-cell table:number-columns-repeated="1014"/>
        </table:table-row>
        <table:table-row table:style-name="ro1">
          <table:table-cell office:value-type="string">
            <text:p>ENSMUST00000109597_chr2:156144459-156145710:+</text:p>
          </table:table-cell>
          <table:table-cell office:value-type="string">
            <text:p>Romo1</text:p>
          </table:table-cell>
          <table:table-cell office:value-type="string">
            <text:p>annotated</text:p>
          </table:table-cell>
          <table:table-cell office:value-type="float" office:value="1576.794">
            <text:p>1576.79</text:p>
          </table:table-cell>
          <table:table-cell office:value-type="string">
            <text:p>FPKM:bone-marrow=5.043e+01,cerebellum=4.667e+01,cortex=4.534e+01,E14.5-brain=9.448e+01,E14.5-heart=8.666e+01,E14.5-limb=3.937e+01,E14.5-liver=8.096e+01,heart=1.145e+02,intestine=3.465e+01,kidney=2.115e+02,liver=6.706e+01,lung=5.798e+01,MEF=7.147e+01,mESC=2.991e+01,olfactory=1.901e+01,placenta=3.573e+01,spleen=6.296e+01,testes=1.434e+01,thymus=2.184e+01</text:p>
          </table:table-cell>
          <table:table-cell office:value-type="string">
            <text:p>RPKM=9.1154e+01,ORFscore=6.8360</text:p>
          </table:table-cell>
          <table:table-cell office:value-type="string">
            <text:p>RPKM=1.7031e+02,ORFscore=9.4600</text:p>
          </table:table-cell>
          <table:table-cell office:value-type="string">
            <text:p>sequence=ELMGGIGK,score=7.279e+01,PEP=8.786e-03,intensity=1.075e+08,nspectra=4,peak_cov=0.451,intensity_cov=0.110;sequence=GRELMGGIGK,score=1.083e+02,PEP=1.298e-03,intensity=6.527e+07,nspectra=4,peak_cov=0.551,intensity_cov=0.233;sequence=PVAVGPYGQSQPSCFDR,score=1.837e+02,PEP=8.669e-40,intensity=5.135e+08,nspectra=47,peak_cov=0.784,intensity_cov=0.333;sequence=PVAVGPYGQSQPSCFDRVK,score=7.808e+01,PEP=1.624e-06,intensity=9.692e+06,nspectra=2,peak_cov=0.794,intensity_cov=0.439</text:p>
          </table:table-cell>
          <table:table-cell office:value-type="string">
            <text:p>sequence=ELMGGIGK,score=9.591e+01,PEP=1.522e-02,intensity=2.310e+06,nspectra=5,peak_cov=0.511,intensity_cov=0.265;sequence=PVAVGPYGQSQPSCFDR,score=1.668e+02,PEP=3.884e-21,intensity=4.127e+06,nspectra=11,peak_cov=0.699,intensity_cov=0.308;sequence=TMMQSGGTFGTFMAIGMGIR,score=1.150e+02,PEP=1.094e-04,intensity=1.940e+06,nspectra=3,peak_cov=0.404,intensity_cov=0.274</text:p>
          </table:table-cell>
          <table:table-cell office:value-type="string">
            <text:p>sequence=ELMGGIGK,score=7.326e+01,PEP=2.763e-02,intensity=8.439e+08,nspectra=11,peak_cov=0.476,intensity_cov=0.115;sequence=PVAVGPYGQSQPSCFDRVK,score=1.659e+02,PEP=3.961e-49,intensity=6.307e+08,nspectra=8,peak_cov=0.533,intensity_cov=0.170;sequence=PVAVGPYGQSQPSCFDR,score=2.055e+02,PEP=1.919e-38,intensity=2.965e+10,nspectra=117,peak_cov=0.732,intensity_cov=0.244</text:p>
          </table:table-cell>
          <table:table-cell table:number-columns-repeated="1014"/>
        </table:table-row>
        <table:table-row table:style-name="ro1">
          <table:table-cell office:value-type="string">
            <text:p>ENSMUST00000062802_chr4:32800291-32801223:+</text:p>
          </table:table-cell>
          <table:table-cell office:value-type="string">
            <text:p>Lyrm2</text:p>
          </table:table-cell>
          <table:table-cell office:value-type="string">
            <text:p>annotated</text:p>
          </table:table-cell>
          <table:table-cell office:value-type="float" office:value="1326.348">
            <text:p>1326.35</text:p>
          </table:table-cell>
          <table:table-cell office:value-type="string">
            <text:p>FPKM:bone-marrow=5.554e+00,cerebellum=6.721e+00,cortex=7.124e+00,E14.5-brain=2.232e+01,E14.5-heart=2.071e+01,E14.5-limb=1.202e+01,E14.5-liver=9.523e+00,heart=1.118e+01,intestine=5.411e+00,kidney=2.062e+01,liver=3.553e+00,lung=5.378e+00,MEF=1.500e+01,mESC=8.501e+00,olfactory=4.889e+00,placenta=9.287e+00,spleen=8.246e+00,testes=7.900e+00,thymus=8.452e+00</text:p>
          </table:table-cell>
          <table:table-cell office:value-type="string">
            <text:p>RPKM=4.7276e+01,ORFscore=7.1177</text:p>
          </table:table-cell>
          <table:table-cell office:value-type="string">
            <text:p>RPKM=3.2610e+01,ORFscore=4.8452</text:p>
          </table:table-cell>
          <table:table-cell office:value-type="string">
            <text:p>sequence=NKSATEEDTIR,score=6.309e+01,PEP=6.427e-03,intensity=9.242e+06,nspectra=1,peak_cov=0.344,intensity_cov=0.273;sequence=MMITQGNMQLKELER,score=9.777e+01,PEP=2.553e-05,intensity=2.997e+07,nspectra=2,peak_cov=0.432,intensity_cov=0.146;sequence=MMITQGNMQLK,score=1.280e+02,PEP=5.089e-11,intensity=4.628e+08,nspectra=8,peak_cov=0.534,intensity_cov=0.157;sequence=QQVLLLYR,score=8.023e+01,PEP=6.090e-03,intensity=2.069e+07,nspectra=2,peak_cov=0.524,intensity_cov=0.219;sequence=LPPAALTLK,score=7.224e+01,PEP=3.248e-03,intensity=6.867e+07,nspectra=14,peak_cov=0.413,intensity_cov=0.170;sequence=YLQDWAR,score=1.142e+02,PEP=1.167e-02,intensity=1.127e+08,nspectra=6,peak_cov=0.565,intensity_cov=0.104</text:p>
          </table:table-cell>
          <table:table-cell office:value-type="string">
            <text:p>sequence=SATEEDTIR,score=8.536e+01,PEP=2.315e-02,intensity=8.855e+05,nspectra=1,peak_cov=0.424,intensity_cov=0.164</text:p>
          </table:table-cell>
          <table:table-cell office:value-type="string">
            <text:p>sequence=MMITQGNMQLK,score=9.957e+01,PEP=3.972e-11,intensity=9.955e+07,nspectra=4,peak_cov=0.281,intensity_cov=0.080;sequence=LPPAALTLK,score=7.224e+01,PEP=7.358e-03,intensity=3.367e+08,nspectra=12,peak_cov=0.366,intensity_cov=0.113;sequence=YLQDWAR,score=6.870e+01,PEP=7.541e-02,intensity=1.217e+07,nspectra=1,peak_cov=0.221,intensity_cov=0.053;sequence=SATEEDTIR,score=1.021e+02,PEP=7.663e-04,intensity=8.252e+08,nspectra=21,peak_cov=0.448,intensity_cov=0.091</text:p>
          </table:table-cell>
          <table:table-cell table:number-columns-repeated="1014"/>
        </table:table-row>
        <table:table-row table:style-name="ro1">
          <table:table-cell office:value-type="string">
            <text:p>ENSMUST00000178224_chr12:105454124-105487829:+</text:p>
          </table:table-cell>
          <table:table-cell office:value-type="string">
            <text:p>D430019H16Rik</text:p>
          </table:table-cell>
          <table:table-cell office:value-type="string">
            <text:p>annotated</text:p>
          </table:table-cell>
          <table:table-cell office:value-type="float" office:value="1837.113">
            <text:p>1837.11</text:p>
          </table:table-cell>
          <table:table-cell office:value-type="string">
            <text:p>FPKM:bone-marrow=8.273e-03,cerebellum=4.363e-01,cortex=1.354e+01,E14.5-brain=2.211e+01,E14.5-heart=6.382e-01,E14.5-limb=6.603e+00,E14.5-liver=1.330e-01,heart=6.514e-02,intestine=1.674e-01,kidney=2.427e-01,liver=8.086e-02,lung=1.025e+00,MEF=3.179e-01,mESC=2.719e-01,olfactory=6.501e+00,placenta=2.377e-01,spleen=2.796e-01,testes=1.014e-01,thymus=8.305e-01</text:p>
          </table:table-cell>
          <table:table-cell office:value-type="string">
            <text:p>RPKM=1.6339e+00,ORFscore=2.1024</text:p>
          </table:table-cell>
          <table:table-cell office:value-type="string">
            <text:p>RPKM=9.9942e+01,ORFscore=7.1547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46598_chr3:53857928-53863750:-</text:p>
          </table:table-cell>
          <table:table-cell office:value-type="string">
            <text:p>Ufm1</text:p>
          </table:table-cell>
          <table:table-cell office:value-type="string">
            <text:p>annotated</text:p>
          </table:table-cell>
          <table:table-cell office:value-type="float" office:value="137.817">
            <text:p>137.82</text:p>
          </table:table-cell>
          <table:table-cell office:value-type="string">
            <text:p>FPKM:bone-marrow=1.797e+00,cerebellum=5.334e+00,cortex=4.637e+00,E14.5-brain=9.368e+00,E14.5-heart=4.326e+00,E14.5-limb=5.212e+00,E14.5-liver=5.737e+00,heart=2.762e+00,intestine=6.912e+00,kidney=7.959e+00,liver=3.450e+00,lung=3.604e+00,MEF=6.186e+00,mESC=3.187e+00,olfactory=2.745e+00,placenta=6.306e+00,spleen=3.549e+00,testes=9.063e-01,thymus=3.414e+00</text:p>
          </table:table-cell>
          <table:table-cell office:value-type="string">
            <text:p>RPKM=1.3677e+02,ORFscore=6.3149</text:p>
          </table:table-cell>
          <table:table-cell office:value-type="string">
            <text:p>RPKM=4.7443e+01,ORFscore=7.3701</text:p>
          </table:table-cell>
          <table:table-cell office:value-type="string">
            <text:p>sequence=VPAATSAIITNDGIGINPAQTAGNVFLK,score=4.594e+01,PEP=1.013e-04,intensity=4.782e+07,nspectra=2,peak_cov=0.409,intensity_cov=0.293;sequence=FAAEEFKVPAATSAIITNDGIGINPAQTAGNVFLK,score=3.572e+01,PEP=5.991e-02,intensity=3.830e+07,nspectra=5,peak_cov=0.576,intensity_cov=0.344</text:p>
          </table:table-cell>
          <table:table-cell office:value-type="string">
            <text:p>sequence=FAAEEFKVPAATSAIITNDGIGINPAQTAGNVFLK,score=8.251e+01,PEP=5.169e-09,intensity=1.573e+08,nspectra=14,peak_cov=0.494,intensity_cov=0.255;sequence=VPAATSAIITNDGIGINPAQTAGNVFLK,score=1.836e+02,PEP=1.029e-56,intensity=1.399e+08,nspectra=31,peak_cov=0.645,intensity_cov=0.403</text:p>
          </table:table-cell>
          <table:table-cell office:value-type="string">
            <text:p>sequence=VPAATSAIITNDGIGINPAQTAGNVFLK,score=3.789e+02,PEP=0.000e+00,intensity=1.210e+11,nspectra=249,peak_cov=0.665,intensity_cov=0.266;sequence=FAAEEFKVPAATSAIITNDGIGINPAQTAGNVFLK,score=1.050e+02,PEP=7.649e-29,intensity=1.585e+09,nspectra=11,peak_cov=0.514,intensity_cov=0.199</text:p>
          </table:table-cell>
          <table:table-cell table:number-columns-repeated="1014"/>
        </table:table-row>
        <table:table-row table:style-name="ro1">
          <table:table-cell office:value-type="string">
            <text:p>ENSMUST00000131011_chr13:86045753-86046675:-</text:p>
          </table:table-cell>
          <table:table-cell office:value-type="string">
            <text:p>Cox7c</text:p>
          </table:table-cell>
          <table:table-cell office:value-type="string">
            <text:p>annotated</text:p>
          </table:table-cell>
          <table:table-cell office:value-type="float" office:value="1419.873">
            <text:p>1419.87</text:p>
          </table:table-cell>
          <table:table-cell office:value-type="string">
            <text:p>FPKM:bone-marrow=5.964e+00,cerebellum=3.323e+01,cortex=2.987e+01,E14.5-brain=2.775e+01,E14.5-heart=6.569e+01,E14.5-limb=1.281e+01,E14.5-liver=2.677e+01,heart=8.360e+01,intestine=3.084e+01,kidney=5.812e+01,liver=2.317e+01,lung=1.751e+01,MEF=4.540e+01,mESC=5.264e+01,olfactory=1.241e+01,placenta=1.638e+01,spleen=1.396e+01,testes=2.426e+01,thymus=6.889e+00</text:p>
          </table:table-cell>
          <table:table-cell office:value-type="string">
            <text:p>RPKM=8.7643e+01,ORFscore=6.3823</text:p>
          </table:table-cell>
          <table:table-cell office:value-type="string">
            <text:p>RPKM=6.6021e+02,ORFscore=10.9418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20372_chr10:80404166-80406745:-</text:p>
          </table:table-cell>
          <table:table-cell office:value-type="string">
            <text:p>Uqcr11</text:p>
          </table:table-cell>
          <table:table-cell office:value-type="string">
            <text:p>annotated</text:p>
          </table:table-cell>
          <table:table-cell office:value-type="float" office:value="395.038">
            <text:p>395.04</text:p>
          </table:table-cell>
          <table:table-cell office:value-type="string">
            <text:p>FPKM:bone-marrow=5.458e+01,cerebellum=9.622e+01,cortex=8.456e+01,E14.5-brain=6.449e+01,E14.5-heart=2.065e+02,E14.5-limb=2.465e+01,E14.5-liver=1.044e+02,heart=5.214e+02,intestine=9.327e+01,kidney=2.791e+02,liver=1.726e+02,lung=6.417e+01,MEF=4.893e+01,mESC=5.437e+01,olfactory=4.007e+01,placenta=3.422e+01,spleen=4.705e+01,testes=1.744e+01,thymus=3.068e+01</text:p>
          </table:table-cell>
          <table:table-cell office:value-type="string">
            <text:p>RPKM=3.9388e+01,ORFscore=2.7326</text:p>
          </table:table-cell>
          <table:table-cell office:value-type="string">
            <text:p>RPKM=4.5733e+02,ORFscore=10.0852</text:p>
          </table:table-cell>
          <table:table-cell office:value-type="string">
            <text:p>sequence=LSRFLGPR,score=3.773e+01,PEP=9.317e-02,intensity=6.416e+06,nspectra=1,peak_cov=0.191,intensity_cov=0.136</text:p>
          </table:table-cell>
          <table:table-cell office:value-type="string">
            <text:p>sequence=LILDWVPYINGK,score=8.981e+01,PEP=7.069e-04,intensity=9.283e+05,nspectra=4,peak_cov=0.374,intensity_cov=0.214</text:p>
          </table:table-cell>
          <table:table-cell office:value-type="string">
            <text:p>sequence=LILDWVPYINGK,score=1.499e+02,PEP=2.151e-12,intensity=2.116e+10,nspectra=42,peak_cov=0.679,intensity_cov=0.181</text:p>
          </table:table-cell>
          <table:table-cell table:number-columns-repeated="1014"/>
        </table:table-row>
        <table:table-row table:style-name="ro1">
          <table:table-cell office:value-type="string">
            <text:p>ENSMUST00000124790_chr8:65035666-65036965:-</text:p>
          </table:table-cell>
          <table:table-cell office:value-type="string">
            <text:p>Gm10664</text:p>
          </table:table-cell>
          <table:table-cell office:value-type="string">
            <text:p>lincRNA</text:p>
          </table:table-cell>
          <table:table-cell office:value-type="float" office:value="47.056">
            <text:p>47.06</text:p>
          </table:table-cell>
          <table:table-cell office:value-type="string">
            <text:p>FPKM:bone-marrow=1.789e+00,cerebellum=1.368e-01,cortex=2.702e-02,E14.5-brain=1.696e+00,E14.5-heart=3.016e+00,E14.5-limb=6.732e+00,E14.5-liver=2.775e-01,heart=3.493e-02,intestine=1.341e-01,kidney=2.251e+01,liver=7.119e-01,lung=3.612e-01,MEF=5.055e-01,mESC=3.006e+01,olfactory=0.000e+00,placenta=1.176e+01,spleen=0.000e+00,testes=0.000e+00,thymus=1.057e-01</text:p>
          </table:table-cell>
          <table:table-cell office:value-type="string">
            <text:p>RPKM=1.3507e+02,ORFscore=7.6133</text:p>
          </table:table-cell>
          <table:table-cell table:number-columns-repeated="4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48914_chr8:71465003-71465463:+</text:p>
          </table:table-cell>
          <table:table-cell office:value-type="string">
            <text:p>Mrpl34</text:p>
          </table:table-cell>
          <table:table-cell office:value-type="string">
            <text:p>annotated</text:p>
          </table:table-cell>
          <table:table-cell office:value-type="float" office:value="865.043">
            <text:p>865.04</text:p>
          </table:table-cell>
          <table:table-cell office:value-type="string">
            <text:p>FPKM:bone-marrow=1.063e+01,cerebellum=1.459e+01,cortex=9.701e+00,E14.5-brain=5.483e+01,E14.5-heart=3.081e+01,E14.5-limb=1.580e+01,E14.5-liver=3.675e+01,heart=3.253e+01,intestine=2.189e+01,kidney=5.394e+01,liver=1.082e+01,lung=7.787e+00,MEF=1.442e+01,mESC=2.270e+01,olfactory=5.958e+00,placenta=1.127e+01,spleen=1.410e+01,testes=2.553e+00,thymus=9.220e+00</text:p>
          </table:table-cell>
          <table:table-cell office:value-type="string">
            <text:p>RPKM=1.8856e+02,ORFscore=8.5182</text:p>
          </table:table-cell>
          <table:table-cell office:value-type="string">
            <text:p>RPKM=6.7801e+01,ORFscore=8.0234</text:p>
          </table:table-cell>
          <table:table-cell office:value-type="string">
            <text:p>sequence=GNEYQPSNIKR,score=1.526e+02,PEP=1.785e-12,intensity=9.428e+08,nspectra=20,peak_cov=0.730,intensity_cov=0.257;sequence=RLSTPAGVQVILR,score=1.194e+02,PEP=1.287e-07,intensity=9.783e+07,nspectra=14,peak_cov=0.723,intensity_cov=0.252;sequence=GNEYQPSNIK,score=1.274e+02,PEP=1.047e-04,intensity=9.781e+08,nspectra=9,peak_cov=0.604,intensity_cov=0.160;sequence=RLSTPAGVQVILRR,score=7.898e+01,PEP=2.176e-03,intensity=2.286e+07,nspectra=4,peak_cov=0.240,intensity_cov=0.275;sequence=LSTPAGVQVILR,score=6.518e+01,PEP=4.669e-04,intensity=1.700e+08,nspectra=18,peak_cov=0.378,intensity_cov=0.066;sequence=GNEYQPSNIKRK,score=8.314e+01,PEP=2.067e-03,intensity=2.018e+07,nspectra=1,peak_cov=0.424,intensity_cov=0.193;sequence=LSTPAGVQVILRR,score=1.539e+02,PEP=1.163e-18,intensity=1.190e+08,nspectra=11,peak_cov=0.655,intensity_cov=0.169</text:p>
          </table:table-cell>
          <table:table-cell office:value-type="string">
            <text:p>sequence=RLSTPAGVQVILR,score=1.325e+02,PEP=1.845e-06,intensity=3.061e+07,nspectra=11,peak_cov=0.674,intensity_cov=0.243;sequence=GNEYQPSNIKR,score=1.365e+02,PEP=1.754e-04,intensity=4.976e+05,nspectra=1,peak_cov=0.640,intensity_cov=0.209;sequence=GNEYQPSNIK,score=1.083e+02,PEP=2.624e-03,intensity=2.337e+06,nspectra=1,peak_cov=0.331,intensity_cov=0.171;sequence=LSTPAGVQVILR,score=9.454e+01,PEP=6.480e-04,intensity=4.268e+07,nspectra=5,peak_cov=0.374,intensity_cov=0.224</text:p>
          </table:table-cell>
          <table:table-cell office:value-type="string">
            <text:p>sequence=LSTPAGVQVILR,score=7.461e+01,PEP=8.510e-04,intensity=2.632e+08,nspectra=4,peak_cov=0.361,intensity_cov=0.080;sequence=GNEYQPSNIK,score=1.238e+02,PEP=7.260e-05,intensity=3.299e+09,nspectra=27,peak_cov=0.539,intensity_cov=0.242</text:p>
          </table:table-cell>
          <table:table-cell table:number-columns-repeated="1014"/>
        </table:table-row>
        <table:table-row table:style-name="ro1">
          <table:table-cell office:value-type="string">
            <text:p>ENSMUST00000159054_chr15:82347268-82348037:+</text:p>
          </table:table-cell>
          <table:table-cell office:value-type="string">
            <text:p>Smdt1</text:p>
          </table:table-cell>
          <table:table-cell office:value-type="string">
            <text:p>annotated</text:p>
          </table:table-cell>
          <table:table-cell office:value-type="float" office:value="1219.209">
            <text:p>1219.21</text:p>
          </table:table-cell>
          <table:table-cell office:value-type="string">
            <text:p>FPKM:bone-marrow=2.232e+00,cerebellum=3.445e+01,cortex=3.763e+01,E14.5-brain=8.756e+00,E14.5-heart=1.643e+01,E14.5-limb=1.332e+01,E14.5-liver=1.653e+01,heart=4.171e+01,intestine=3.620e+01,kidney=7.914e+01,liver=2.595e-44,lung=1.626e+01,MEF=2.836e+01,mESC=1.555e+01,olfactory=2.620e+01,placenta=9.038e+00,spleen=1.080e+01,testes=1.812e+01,thymus=1.719e+01</text:p>
          </table:table-cell>
          <table:table-cell office:value-type="string">
            <text:p>RPKM=1.3435e+02,ORFscore=7.0164</text:p>
          </table:table-cell>
          <table:table-cell office:value-type="string">
            <text:p>RPKM=1.0306e+02,ORFscore=7.7073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30651_chr4:134127741-134128663:-</text:p>
          </table:table-cell>
          <table:table-cell office:value-type="string">
            <text:p>Sh3bgrl3</text:p>
          </table:table-cell>
          <table:table-cell office:value-type="string">
            <text:p>annotated</text:p>
          </table:table-cell>
          <table:table-cell office:value-type="float" office:value="1570.876">
            <text:p>1570.88</text:p>
          </table:table-cell>
          <table:table-cell office:value-type="string">
            <text:p>FPKM:bone-marrow=1.928e+01,cerebellum=3.557e+00,cortex=2.459e+01,E14.5-brain=6.747e+00,E14.5-heart=3.904e+00,E14.5-limb=5.986e+00,E14.5-liver=7.608e+00,heart=7.531e+00,intestine=1.509e+01,kidney=7.118e+00,liver=3.056e-05,lung=1.381e+01,MEF=4.429e+01,mESC=8.383e+00,olfactory=2.690e+00,placenta=1.422e+01,spleen=3.520e+01,testes=1.410e-15,thymus=6.896e+00</text:p>
          </table:table-cell>
          <table:table-cell office:value-type="string">
            <text:p>RPKM=2.8824e+02,ORFscore=9.4976</text:p>
          </table:table-cell>
          <table:table-cell office:value-type="string">
            <text:p>RPKM=2.0205e+02,ORFscore=9.7427</text:p>
          </table:table-cell>
          <table:table-cell office:value-type="string">
            <text:p>sequence=EIKSQQSEVTR,score=1.672e+02,PEP=2.475e-10,intensity=1.951e+09,nspectra=12,peak_cov=0.633,intensity_cov=0.365;sequence=SGLRVYSTSVTGSREIK,score=9.350e+01,PEP=4.997e-04,intensity=3.019e+07,nspectra=4,peak_cov=0.448,intensity_cov=0.250;sequence=IQYQLVDISQDNALRDEMR,score=2.431e+02,PEP=2.748e-105,intensity=3.382e+09,nspectra=131,peak_cov=0.754,intensity_cov=0.201;sequence=VYSTSVTGSREIK,score=6.111e+01,PEP=3.424e-03,intensity=1.012e+07,nspectra=2,peak_cov=0.445,intensity_cov=0.203;sequence=IQYQLVDISQDNALR,score=6.625e+01,PEP=4.707e-04,intensity=8.911e+07,nspectra=10,peak_cov=0.778,intensity_cov=0.469;sequence=RIQYQLVDISQDNALR,score=2.131e+01,PEP=7.951e-02,intensity=6.730e+07,nspectra=1,peak_cov=0.085,intensity_cov=0.037</text:p>
          </table:table-cell>
          <table:table-cell office:value-type="string">
            <text:p>sequence=RIQYQLVDISQDNALR,score=1.134e+02,PEP=6.625e-05,intensity=6.944e+05,nspectra=5,peak_cov=0.481,intensity_cov=0.284;sequence=IQYQLVDISQDNALRDEMR,score=9.723e+01,PEP=1.543e-05,intensity=8.735e+07,nspectra=28,peak_cov=0.616,intensity_cov=0.198;sequence=RIQYQLVDISQDNALRDEMR,score=5.675e+01,PEP=4.785e-02,intensity=6.011e+05,nspectra=1,peak_cov=0.375,intensity_cov=0.125;sequence=IQYQLVDISQDNALR,score=1.924e+02,PEP=6.666e-22,intensity=2.054e+07,nspectra=33,peak_cov=0.756,intensity_cov=0.389</text:p>
          </table:table-cell>
          <table:table-cell office:value-type="string">
            <text:p>sequence=SQQSEVTR,score=1.523e+02,PEP=2.645e-04,intensity=7.364e+10,nspectra=59,peak_cov=0.686,intensity_cov=0.155;sequence=ATPPQIVNGNHYCGDYELFVEAVEQDTLQEFLK,score=1.863e+02,PEP=7.376e-153,intensity=1.359e+10,nspectra=27,peak_cov=0.419,intensity_cov=0.174;sequence=IQYQLVDISQDNALRDEMR,score=1.571e+02,PEP=6.182e-49,intensity=5.728e+09,nspectra=42,peak_cov=0.478,intensity_cov=0.123;sequence=IQYQLVDISQDNALR,score=1.279e+02,PEP=1.411e-23,intensity=1.058e+09,nspectra=13,peak_cov=0.412,intensity_cov=0.163;sequence=RIQYQLVDISQDNALRDEMR,score=4.695e+01,PEP=1.015e-01,intensity=0.000e+00,nspectra=1,peak_cov=0.199,intensity_cov=0.109</text:p>
          </table:table-cell>
          <table:table-cell table:number-columns-repeated="1014"/>
        </table:table-row>
        <table:table-row table:style-name="ro1">
          <table:table-cell office:value-type="string">
            <text:p>ENSMUST00000094227_chr3:59952394-59958606:+</text:p>
          </table:table-cell>
          <table:table-cell office:value-type="string">
            <text:p>Gm9696</text:p>
          </table:table-cell>
          <table:table-cell office:value-type="string">
            <text:p>utr5</text:p>
          </table:table-cell>
          <table:table-cell office:value-type="float" office:value="129.928">
            <text:p>129.93</text:p>
          </table:table-cell>
          <table:table-cell office:value-type="string">
            <text:p>FPKM:bone-marrow=6.488e-02,cerebellum=0.000e+00,cortex=7.050e-03,E14.5-brain=1.144e-02,E14.5-heart=8.946e-03,E14.5-limb=7.232e-02,E14.5-liver=0.000e+00,heart=9.115e-03,intestine=8.920e-03,kidney=0.000e+00,liver=0.000e+00,lung=8.971e-03,MEF=0.000e+00,mESC=8.682e-03,olfactory=0.000e+00,placenta=0.000e+00,spleen=1.958e-02,testes=1.987e-01,thymus=5.520e-02</text:p>
          </table:table-cell>
          <table:table-cell table:number-columns-repeated="4" office:value-type="string">
            <text:p>NA</text:p>
          </table:table-cell>
          <table:table-cell office:value-type="string">
            <text:p>sequence=MALDAIAK,score=7.442e+01,PEP=2.934e-02,intensity=4.893e+07,nspectra=2,peak_cov=0.149,intensity_cov=0.076</text:p>
          </table:table-cell>
          <table:table-cell table:number-columns-repeated="1014"/>
        </table:table-row>
        <table:table-row table:style-name="ro1">
          <table:table-cell office:value-type="string">
            <text:p>ENSMUST00000180035_chr17:6448521-6449504:-</text:p>
          </table:table-cell>
          <table:table-cell office:value-type="string">
            <text:p>Tmem181b-ps</text:p>
          </table:table-cell>
          <table:table-cell office:value-type="string">
            <text:p>annotated</text:p>
          </table:table-cell>
          <table:table-cell office:value-type="float" office:value="2163.562">
            <text:p>2163.56</text:p>
          </table:table-cell>
          <table:table-cell office:value-type="string">
            <text:p>FPKM:bone-marrow=1.010e+00,cerebellum=5.667e+00,cortex=5.585e+00,E14.5-brain=1.730e+00,E14.5-heart=2.348e+00,E14.5-limb=2.037e+00,E14.5-liver=3.865e-01,heart=1.176e+00,intestine=2.142e+00,kidney=1.815e-01,liver=3.528e-01,lung=2.435e+00,MEF=2.325e+00,mESC=1.815e+00,olfactory=5.041e+00,placenta=9.489e-01,spleen=1.351e+00,testes=8.839e-01,thymus=2.332e+00</text:p>
          </table:table-cell>
          <table:table-cell office:value-type="string">
            <text:p>RPKM=1.2203e+01,ORFscore=4.6777</text:p>
          </table:table-cell>
          <table:table-cell office:value-type="string">
            <text:p>RPKM=3.9390e+01,ORFscore=7.1113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34913_chr11:120543684-120544884:-</text:p>
          </table:table-cell>
          <table:table-cell office:value-type="string">
            <text:p>Fam195b</text:p>
          </table:table-cell>
          <table:table-cell office:value-type="string">
            <text:p>annotated</text:p>
          </table:table-cell>
          <table:table-cell office:value-type="float" office:value="1482.504">
            <text:p>1482.5</text:p>
          </table:table-cell>
          <table:table-cell office:value-type="string">
            <text:p>FPKM:bone-marrow=2.259e+01,cerebellum=1.435e+01,cortex=1.098e+01,E14.5-brain=3.644e+01,E14.5-heart=1.988e+01,E14.5-limb=1.950e+01,E14.5-liver=1.072e+01,heart=1.242e+01,intestine=2.303e+00,kidney=1.318e+01,liver=1.807e+00,lung=2.191e+01,MEF=1.965e+01,mESC=1.267e+01,olfactory=9.067e+00,placenta=1.623e+01,spleen=2.538e+01,testes=1.495e+01,thymus=1.285e+01</text:p>
          </table:table-cell>
          <table:table-cell office:value-type="string">
            <text:p>RPKM=1.2489e+02,ORFscore=6.8881</text:p>
          </table:table-cell>
          <table:table-cell office:value-type="string">
            <text:p>RPKM=6.4347e+01,ORFscore=7.6447</text:p>
          </table:table-cell>
          <table:table-cell office:value-type="string">
            <text:p>sequence=CLVEEYVEK,score=7.915e+01,PEP=1.821e-03,intensity=5.738e+07,nspectra=3,peak_cov=0.336,intensity_cov=0.103;sequence=DLRSQLSSGER,score=1.063e+02,PEP=7.618e-06,intensity=1.932e+08,nspectra=2,peak_cov=0.355,intensity_cov=0.172;sequence=TFKPIDLSDLKR,score=1.289e+02,PEP=7.524e-09,intensity=2.713e+08,nspectra=15,peak_cov=0.560,intensity_cov=0.233;sequence=CLVEEYVEKVPNPSLK,score=7.414e+01,PEP=5.578e-05,intensity=2.142e+08,nspectra=9,peak_cov=0.313,intensity_cov=0.106;sequence=TFKPIDLSDLK,score=1.186e+02,PEP=1.214e-05,intensity=1.153e+09,nspectra=46,peak_cov=0.486,intensity_cov=0.206;sequence=SPTNSSEIFTPAHEENVR,score=2.483e+02,PEP=6.906e-129,intensity=2.489e+09,nspectra=34,peak_cov=0.663,intensity_cov=0.331;sequence=FIYEAWQGVER,score=1.453e+02,PEP=1.305e-10,intensity=7.347e+08,nspectra=37,peak_cov=0.591,intensity_cov=0.138</text:p>
          </table:table-cell>
          <table:table-cell office:value-type="string">
            <text:p>sequence=TFKPIDLSDLK,score=1.267e+02,PEP=1.698e-04,intensity=1.030e+08,nspectra=19,peak_cov=0.576,intensity_cov=0.223;sequence=CLVEEYVEK,score=7.668e+01,PEP=3.099e-02,intensity=4.507e+05,nspectra=2,peak_cov=0.338,intensity_cov=0.118;sequence=FIYEAWQGVER,score=1.537e+02,PEP=3.304e-06,intensity=2.636e+06,nspectra=9,peak_cov=0.585,intensity_cov=0.269;sequence=SPTNSSEIFTPAHEENVR,score=1.222e+02,PEP=2.851e-13,intensity=5.204e+07,nspectra=7,peak_cov=0.503,intensity_cov=0.217;sequence=TFKPIDLSDLKR,score=9.527e+01,PEP=5.496e-03,intensity=2.002e+07,nspectra=1,peak_cov=0.423,intensity_cov=0.192</text:p>
          </table:table-cell>
          <table:table-cell office:value-type="string">
            <text:p>sequence=SQLSSGER,score=9.107e+01,PEP=6.236e-03,intensity=3.257e+08,nspectra=2,peak_cov=0.466,intensity_cov=0.133;sequence=TFKPIDLSDLK,score=9.959e+01,PEP=1.224e-04,intensity=4.931e+09,nspectra=57,peak_cov=0.455,intensity_cov=0.195;sequence=PIDLSDLK,score=1.012e+02,PEP=5.997e-03,intensity=1.105e+09,nspectra=21,peak_cov=0.452,intensity_cov=0.133;sequence=FIYEAWQGVER,score=1.440e+02,PEP=2.629e-09,intensity=6.857e+09,nspectra=34,peak_cov=0.679,intensity_cov=0.172;sequence=SPTNSSEIFTPAHEENVR,score=2.744e+02,PEP=1.308e-115,intensity=4.810e+09,nspectra=54,peak_cov=0.516,intensity_cov=0.325;sequence=CLVEEYVEK,score=9.806e+01,PEP=7.776e-04,intensity=1.153e+09,nspectra=19,peak_cov=0.532,intensity_cov=0.178</text:p>
          </table:table-cell>
          <table:table-cell table:number-columns-repeated="1014"/>
        </table:table-row>
        <table:table-row table:style-name="ro1">
          <table:table-cell office:value-type="string">
            <text:p>ENSMUST00000117805_chr10:80951621-80952914:-</text:p>
          </table:table-cell>
          <table:table-cell office:value-type="string">
            <text:p>Gng7</text:p>
          </table:table-cell>
          <table:table-cell office:value-type="string">
            <text:p>annotated</text:p>
          </table:table-cell>
          <table:table-cell office:value-type="float" office:value="1783.478">
            <text:p>1783.48</text:p>
          </table:table-cell>
          <table:table-cell office:value-type="string">
            <text:p>FPKM:bone-marrow=2.921e-02,cerebellum=2.909e+00,cortex=2.295e+01,E14.5-brain=2.299e+00,E14.5-heart=2.714e-01,E14.5-limb=1.859e+00,E14.5-liver=2.681e-01,heart=7.347e-02,intestine=1.206e-01,kidney=1.164e-01,liver=1.115e-01,lung=3.800e-01,MEF=1.288e+00,mESC=9.292e-01,olfactory=2.463e+00,placenta=1.602e-01,spleen=1.059e-01,testes=1.882e-01,thymus=2.369e-01</text:p>
          </table:table-cell>
          <table:table-cell office:value-type="string">
            <text:p>RPKM=5.3713e+00,ORFscore=3.5554</text:p>
          </table:table-cell>
          <table:table-cell office:value-type="string">
            <text:p>RPKM=1.7909e+02,ORFscore=8.9624</text:p>
          </table:table-cell>
          <table:table-cell office:value-type="string">
            <text:p>NA</text:p>
          </table:table-cell>
          <table:table-cell office:value-type="string">
            <text:p>sequence=NDPLLVGVPASENPFK,score=1.054e+02,PEP=8.260e-06,intensity=1.470e+07,nspectra=8,peak_cov=0.644,intensity_cov=0.272</text:p>
          </table:table-cell>
          <table:table-cell office:value-type="string">
            <text:p>sequence=NDPLLVGVPASENPFK,score=1.243e+02,PEP=1.127e-21,intensity=6.093e+08,nspectra=15,peak_cov=0.528,intensity_cov=0.152</text:p>
          </table:table-cell>
          <table:table-cell table:number-columns-repeated="1014"/>
        </table:table-row>
        <table:table-row table:style-name="ro1">
          <table:table-cell office:value-type="string">
            <text:p>ENSMUST00000038108_chr3:51407353-51408930:-</text:p>
          </table:table-cell>
          <table:table-cell office:value-type="string">
            <text:p>Ndufc1</text:p>
          </table:table-cell>
          <table:table-cell office:value-type="string">
            <text:p>annotated</text:p>
          </table:table-cell>
          <table:table-cell office:value-type="float" office:value="307.593">
            <text:p>307.59</text:p>
          </table:table-cell>
          <table:table-cell office:value-type="string">
            <text:p>FPKM:bone-marrow=1.152e+00,cerebellum=4.415e+00,cortex=2.943e+00,E14.5-brain=5.223e+00,E14.5-heart=9.273e+00,E14.5-limb=2.166e+00,E14.5-liver=3.396e+00,heart=1.512e+01,intestine=2.270e+00,kidney=9.280e+00,liver=1.925e+00,lung=2.494e+00,MEF=2.727e+00,mESC=2.558e+00,olfactory=1.152e+00,placenta=9.045e-01,spleen=1.512e+00,testes=4.929e+00,thymus=1.453e+00</text:p>
          </table:table-cell>
          <table:table-cell office:value-type="string">
            <text:p>RPKM=2.5398e+02,ORFscore=7.9878</text:p>
          </table:table-cell>
          <table:table-cell office:value-type="string">
            <text:p>RPKM=2.5260e+02,ORFscore=10.1739</text:p>
          </table:table-cell>
          <table:table-cell table:number-columns-repeated="2" office:value-type="string">
            <text:p>NA</text:p>
          </table:table-cell>
          <table:table-cell office:value-type="string">
            <text:p>sequence=MAPSVVLR,score=6.607e+01,PEP=4.100e-02,intensity=1.381e+07,nspectra=1,peak_cov=0.403,intensity_cov=0.125</text:p>
          </table:table-cell>
          <table:table-cell table:number-columns-repeated="1014"/>
        </table:table-row>
        <table:table-row table:style-name="ro1">
          <table:table-cell office:value-type="string">
            <text:p>ENSMUST00000098653_chr8:70932294-70932404:+</text:p>
          </table:table-cell>
          <table:table-cell office:value-type="string">
            <text:p>Gm10654</text:p>
          </table:table-cell>
          <table:table-cell office:value-type="string">
            <text:p>utr3</text:p>
          </table:table-cell>
          <table:table-cell office:value-type="float" office:value="242.467">
            <text:p>242.47</text:p>
          </table:table-cell>
          <table:table-cell office:value-type="string">
            <text:p>FPKM:bone-marrow=1.614e-01,cerebellum=4.583e-01,cortex=3.227e-01,E14.5-brain=8.651e-01,E14.5-heart=1.246e-01,E14.5-limb=1.919e-01,E14.5-liver=5.764e-02,heart=1.814e-02,intestine=1.775e-02,kidney=0.000e+00,liver=0.000e+00,lung=0.000e+00,MEF=1.109e-01,mESC=1.037e-01,olfactory=1.025e-01,placenta=2.358e-02,spleen=1.949e-02,testes=0.000e+00,thymus=0.000e+00</text:p>
          </table:table-cell>
          <table:table-cell table:number-columns-repeated="2" office:value-type="string">
            <text:p>NA</text:p>
          </table:table-cell>
          <table:table-cell office:value-type="string">
            <text:p>sequence=EEDLIQQSLADANIGWYSPWLLTVSR,score=4.627e+01,PEP=2.542e-03,intensity=5.464e+08,nspectra=3,peak_cov=0.167,intensity_cov=0.065</text:p>
          </table:table-cell>
          <table:table-cell table:number-columns-repeated="2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78105_chr11:87981433-87984003:-</text:p>
          </table:table-cell>
          <table:table-cell office:value-type="string">
            <text:p>Dynll2</text:p>
          </table:table-cell>
          <table:table-cell office:value-type="string">
            <text:p>annotated</text:p>
          </table:table-cell>
          <table:table-cell office:value-type="float" office:value="1560.553">
            <text:p>1560.55</text:p>
          </table:table-cell>
          <table:table-cell office:value-type="string">
            <text:p>FPKM:bone-marrow=1.447e+01,cerebellum=1.894e+02,cortex=1.721e+02,E14.5-brain=1.053e+02,E14.5-heart=3.894e+01,E14.5-limb=2.573e+01,E14.5-liver=1.962e+01,heart=1.411e+02,intestine=4.151e+01,kidney=1.212e+02,liver=3.486e+01,lung=4.189e+01,MEF=2.887e+01,mESC=3.559e+01,olfactory=5.342e+01,placenta=6.119e+01,spleen=1.693e+01,testes=2.609e+01,thymus=2.290e+01</text:p>
          </table:table-cell>
          <table:table-cell office:value-type="string">
            <text:p>RPKM=1.9040e+02,ORFscore=7.9528</text:p>
          </table:table-cell>
          <table:table-cell office:value-type="string">
            <text:p>RPKM=7.0412e+02,ORFscore=11.5904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99985_chr10:30197200-30200480:-</text:p>
          </table:table-cell>
          <table:table-cell office:value-type="string">
            <text:p>Cenpw</text:p>
          </table:table-cell>
          <table:table-cell office:value-type="string">
            <text:p>annotated</text:p>
          </table:table-cell>
          <table:table-cell office:value-type="float" office:value="142.087">
            <text:p>142.09</text:p>
          </table:table-cell>
          <table:table-cell office:value-type="string">
            <text:p>FPKM:bone-marrow=2.224e+00,cerebellum=2.507e-01,cortex=7.676e-01,E14.5-brain=4.981e+00,E14.5-heart=4.772e+00,E14.5-limb=2.781e+00,E14.5-liver=7.472e+00,heart=2.779e-01,intestine=1.185e+00,kidney=1.776e-01,liver=2.493e-01,lung=1.367e-01,MEF=1.744e+00,mESC=5.141e+00,olfactory=3.365e-01,placenta=6.708e-01,spleen=1.109e+00,testes=3.677e+00,thymus=1.562e+00</text:p>
          </table:table-cell>
          <table:table-cell office:value-type="string">
            <text:p>RPKM=8.9397e+01,ORFscore=6.9986</text:p>
          </table:table-cell>
          <table:table-cell office:value-type="string">
            <text:p>RPKM=5.4144e+00,ORFscore=-4.1451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77163_chr10:128548387-128548960:-</text:p>
          </table:table-cell>
          <table:table-cell office:value-type="string">
            <text:p>Rpl41</text:p>
          </table:table-cell>
          <table:table-cell office:value-type="string">
            <text:p>annotated</text:p>
          </table:table-cell>
          <table:table-cell office:value-type="float" office:value="142.915">
            <text:p>142.92</text:p>
          </table:table-cell>
          <table:table-cell office:value-type="string">
            <text:p>FPKM:bone-marrow=2.680e+02,cerebellum=5.070e+01,cortex=8.533e+01,E14.5-brain=2.926e+02,E14.5-heart=2.985e+02,E14.5-limb=1.883e+02,E14.5-liver=4.767e+02,heart=1.540e+02,intestine=1.724e+02,kidney=2.401e+02,liver=9.513e+01,lung=2.394e+02,MEF=3.897e+02,mESC=3.658e+02,olfactory=8.632e+01,placenta=1.178e+02,spleen=7.313e+02,testes=7.026e+01,thymus=1.549e+02</text:p>
          </table:table-cell>
          <table:table-cell office:value-type="string">
            <text:p>RPKM=2.2830e+03,ORFscore=11.9795</text:p>
          </table:table-cell>
          <table:table-cell office:value-type="string">
            <text:p>RPKM=2.7150e+02,ORFscore=7.4774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59701_chr1:169934095-169934142:-</text:p>
          </table:table-cell>
          <table:table-cell office:value-type="string">
            <text:p>Gm15852</text:p>
          </table:table-cell>
          <table:table-cell office:value-type="string">
            <text:p>lincRNA</text:p>
          </table:table-cell>
          <table:table-cell office:value-type="float" office:value="85.782">
            <text:p>85.78</text:p>
          </table:table-cell>
          <table:table-cell office:value-type="string">
            <text:p>FPKM:bone-marrow=0.000e+00,cerebellum=6.770e-01,cortex=4.794e-01,E14.5-brain=4.710e-01,E14.5-heart=7.144e-02,E14.5-limb=1.003e-07,E14.5-liver=0.000e+00,heart=0.000e+00,intestine=3.561e-02,kidney=9.722e-06,liver=9.564e-02,lung=3.651e-12,MEF=2.782e-02,mESC=0.000e+00,olfactory=2.900e-07,placenta=6.164e-03,spleen=9.719e-02,testes=1.587e+00,thymus=6.397e-05</text:p>
          </table:table-cell>
          <table:table-cell table:number-columns-repeated="3" office:value-type="string">
            <text:p>NA</text:p>
          </table:table-cell>
          <table:table-cell office:value-type="string">
            <text:p>sequence=MLSNLSDSGGTLWRT,score=5.101e+01,PEP=5.536e-02,intensity=1.308e+06,nspectra=1,peak_cov=0.340,intensity_cov=0.110</text:p>
          </table:table-cell>
          <table:table-cell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50884_chr16:96122376-96127604:-</text:p>
          </table:table-cell>
          <table:table-cell office:value-type="string">
            <text:p>Hmgn1</text:p>
          </table:table-cell>
          <table:table-cell office:value-type="string">
            <text:p>annotated</text:p>
          </table:table-cell>
          <table:table-cell office:value-type="float" office:value="168.696">
            <text:p>168.7</text:p>
          </table:table-cell>
          <table:table-cell office:value-type="string">
            <text:p>FPKM:bone-marrow=1.008e+01,cerebellum=5.114e+00,cortex=3.484e+00,E14.5-brain=4.306e+01,E14.5-heart=2.439e+01,E14.5-limb=3.744e+01,E14.5-liver=1.691e+01,heart=4.605e+00,intestine=4.945e+00,kidney=1.810e+01,liver=3.137e+00,lung=1.294e+01,MEF=3.835e+01,mESC=3.166e+01,olfactory=5.107e+00,placenta=2.103e+01,spleen=1.762e+01,testes=3.703e+00,thymus=9.204e+00</text:p>
          </table:table-cell>
          <table:table-cell office:value-type="string">
            <text:p>RPKM=2.3643e+02,ORFscore=5.4320</text:p>
          </table:table-cell>
          <table:table-cell office:value-type="string">
            <text:p>RPKM=3.0793e+01,ORFscore=6.7599</text:p>
          </table:table-cell>
          <table:table-cell office:value-type="string">
            <text:p>sequence=VSADGAAKAEPK,score=8.802e+01,PEP=1.743e-03,intensity=7.023e+07,nspectra=4,peak_cov=0.633,intensity_cov=0.237</text:p>
          </table:table-cell>
          <table:table-cell table:number-columns-repeated="2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79957_chr1:171229865-171234245:-</text:p>
          </table:table-cell>
          <table:table-cell office:value-type="string">
            <text:p>Fcer1g</text:p>
          </table:table-cell>
          <table:table-cell office:value-type="string">
            <text:p>annotated</text:p>
          </table:table-cell>
          <table:table-cell office:value-type="float" office:value="591.375">
            <text:p>591.38</text:p>
          </table:table-cell>
          <table:table-cell office:value-type="string">
            <text:p>FPKM:bone-marrow=5.963e+01,cerebellum=2.044e+00,cortex=5.106e+00,E14.5-brain=5.381e+00,E14.5-heart=5.534e+00,E14.5-limb=4.642e+00,E14.5-liver=1.424e+01,heart=9.406e+00,intestine=9.613e+00,kidney=5.405e+00,liver=7.388e+00,lung=1.921e+01,MEF=1.200e+00,mESC=2.618e-01,olfactory=6.524e+00,placenta=7.761e+00,spleen=3.634e+01,testes=5.991e-01,thymus=1.132e+01</text:p>
          </table:table-cell>
          <table:table-cell office:value-type="string">
            <text:p>RPKM=1.4801e-01,ORFscore=0.0000</text:p>
          </table:table-cell>
          <table:table-cell office:value-type="string">
            <text:p>RPKM=2.5483e+01,ORFscore=6.3413</text:p>
          </table:table-cell>
          <table:table-cell table:number-columns-repeated="2" office:value-type="string">
            <text:p>NA</text:p>
          </table:table-cell>
          <table:table-cell office:value-type="string">
            <text:p>sequence=ADAVYTGLNTR,score=1.034e+02,PEP=1.693e-05,intensity=5.932e+10,nspectra=39,peak_cov=0.423,intensity_cov=0.121;sequence=ADAVYTGLNTRSQETYETLK,score=7.288e+01,PEP=5.490e-05,intensity=1.843e+08,nspectra=2,peak_cov=0.453,intensity_cov=0.118;sequence=SQETYETLK,score=1.215e+02,PEP=6.059e-04,intensity=4.733e+10,nspectra=41,peak_cov=0.415,intensity_cov=0.089</text:p>
          </table:table-cell>
          <table:table-cell table:number-columns-repeated="1014"/>
        </table:table-row>
        <table:table-row table:style-name="ro1">
          <table:table-cell office:value-type="string">
            <text:p>ENSMUST00000180077_chr17:78918358-78919841:+</text:p>
          </table:table-cell>
          <table:table-cell office:value-type="string">
            <text:p>1110001A16Rik</text:p>
          </table:table-cell>
          <table:table-cell office:value-type="string">
            <text:p>annotated</text:p>
          </table:table-cell>
          <table:table-cell office:value-type="float" office:value="72.149">
            <text:p>72.15</text:p>
          </table:table-cell>
          <table:table-cell office:value-type="string">
            <text:p>FPKM:bone-marrow=1.152e+00,cerebellum=3.802e+00,cortex=2.427e+00,E14.5-brain=7.386e+00,E14.5-heart=4.439e+00,E14.5-limb=2.964e+00,E14.5-liver=4.096e+00,heart=4.873e+00,intestine=2.477e+00,kidney=7.878e+00,liver=3.634e+00,lung=2.124e+00,MEF=2.874e+00,mESC=9.256e+00,olfactory=1.698e+00,placenta=1.630e+00,spleen=2.935e+00,testes=2.421e+00,thymus=1.562e+00</text:p>
          </table:table-cell>
          <table:table-cell office:value-type="string">
            <text:p>RPKM=1.1317e+02,ORFscore=7.2068</text:p>
          </table:table-cell>
          <table:table-cell office:value-type="string">
            <text:p>RPKM=3.0171e+01,ORFscore=6.7388</text:p>
          </table:table-cell>
          <table:table-cell office:value-type="string">
            <text:p>sequence=SIEQSGMYGVR,score=1.104e+02,PEP=6.374e-05,intensity=4.657e+08,nspectra=22,peak_cov=0.523,intensity_cov=0.082;sequence=MHSSQDFR,score=8.331e+01,PEP=5.830e-03,intensity=1.658e+07,nspectra=2,peak_cov=0.450,intensity_cov=0.119</text:p>
          </table:table-cell>
          <table:table-cell office:value-type="string">
            <text:p>sequence=KFPFILEVYYK,score=5.434e+01,PEP=3.863e-02,intensity=2.346e+05,nspectra=1,peak_cov=0.609,intensity_cov=0.161;sequence=MHSSQDFR,score=1.070e+02,PEP=9.342e-03,intensity=5.211e+05,nspectra=2,peak_cov=0.421,intensity_cov=0.165;sequence=SIEQSGMYGVR,score=1.511e+02,PEP=5.225e-04,intensity=2.057e+06,nspectra=16,peak_cov=0.635,intensity_cov=0.242</text:p>
          </table:table-cell>
          <table:table-cell office:value-type="string">
            <text:p>sequence=SIEQSGMYGVR,score=1.087e+02,PEP=1.447e-05,intensity=5.104e+08,nspectra=11,peak_cov=0.496,intensity_cov=0.098;sequence=GVLAAELVGVAGAYCLFK,score=7.935e+01,PEP=3.964e-08,intensity=1.009e+08,nspectra=2,peak_cov=0.484,intensity_cov=0.134;sequence=MHSSQDFR,score=1.038e+02,PEP=4.979e-03,intensity=7.660e+07,nspectra=2,peak_cov=0.468,intensity_cov=0.123</text:p>
          </table:table-cell>
          <table:table-cell table:number-columns-repeated="1014"/>
        </table:table-row>
        <table:table-row table:style-name="ro1">
          <table:table-cell office:value-type="string">
            <text:p>ENSMUST00000095617_chr12:74295772-74295927:+</text:p>
          </table:table-cell>
          <table:table-cell office:value-type="string">
            <text:p>1700086L19Rik</text:p>
          </table:table-cell>
          <table:table-cell office:value-type="string">
            <text:p>annotated</text:p>
          </table:table-cell>
          <table:table-cell office:value-type="float" office:value="288.017">
            <text:p>288.02</text:p>
          </table:table-cell>
          <table:table-cell office:value-type="string">
            <text:p>FPKM:bone-marrow=0.000e+00,cerebellum=9.132e-01,cortex=2.325e+01,E14.5-brain=1.991e+00,E14.5-heart=1.005e-01,E14.5-limb=0.000e+00,E14.5-liver=0.000e+00,heart=0.000e+00,intestine=1.001e-01,kidney=0.000e+00,liver=4.948e-02,lung=5.040e-02,MEF=1.174e-01,mESC=0.000e+00,olfactory=4.338e+00,placenta=4.524e+00,spleen=0.000e+00,testes=6.471e+01,thymus=4.648e-01</text:p>
          </table:table-cell>
          <table:table-cell office:value-type="string">
            <text:p>RPKM=1.2772e-01,ORFscore=NA</text:p>
          </table:table-cell>
          <table:table-cell office:value-type="string">
            <text:p>RPKM=2.4326e+01,ORFscore=6.1131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06930_chr4:101496658-101532002:+</text:p>
          </table:table-cell>
          <table:table-cell office:value-type="string">
            <text:p>Dnajc6</text:p>
          </table:table-cell>
          <table:table-cell office:value-type="string">
            <text:p>utr5</text:p>
          </table:table-cell>
          <table:table-cell office:value-type="float" office:value="75.421">
            <text:p>75.42</text:p>
          </table:table-cell>
          <table:table-cell office:value-type="string">
            <text:p>FPKM:bone-marrow=2.591e-02,cerebellum=2.859e+00,cortex=5.509e+00,E14.5-brain=1.416e-02,E14.5-heart=3.657e-02,E14.5-limb=9.156e-02,E14.5-liver=3.002e-02,heart=4.170e-07,intestine=1.647e-13,kidney=4.839e-01,liver=3.594e-07,lung=1.822e-15,MEF=6.086e-03,mESC=8.656e-01,olfactory=2.649e+00,placenta=9.836e-08,spleen=3.773e-04,testes=2.784e-02,thymus=4.916e-04</text:p>
          </table:table-cell>
          <table:table-cell office:value-type="string">
            <text:p>RPKM=7.0937e-01,ORFscore=0.0000</text:p>
          </table:table-cell>
          <table:table-cell office:value-type="string">
            <text:p>RPKM=1.0579e+01,ORFscore=3.7761</text:p>
          </table:table-cell>
          <table:table-cell table:number-columns-repeated="2" office:value-type="string">
            <text:p>NA</text:p>
          </table:table-cell>
          <table:table-cell office:value-type="string">
            <text:p>sequence=GATEAGGTK,score=5.195e+01,PEP=1.838e-02,intensity=2.113e+07,nspectra=3,peak_cov=0.161,intensity_cov=0.124</text:p>
          </table:table-cell>
          <table:table-cell table:number-columns-repeated="1014"/>
        </table:table-row>
        <table:table-row table:style-name="ro1">
          <table:table-cell office:value-type="string">
            <text:p>ENSMUST00000121661_chr5:65450405-65468467:-</text:p>
          </table:table-cell>
          <table:table-cell office:value-type="string">
            <text:p>Smim14</text:p>
          </table:table-cell>
          <table:table-cell office:value-type="string">
            <text:p>annotated</text:p>
          </table:table-cell>
          <table:table-cell office:value-type="float" office:value="524.545">
            <text:p>524.55</text:p>
          </table:table-cell>
          <table:table-cell office:value-type="string">
            <text:p>FPKM:bone-marrow=3.601e+00,cerebellum=1.296e+01,cortex=1.010e+01,E14.5-brain=7.843e+00,E14.5-heart=5.323e+00,E14.5-limb=4.641e+00,E14.5-liver=1.660e+00,heart=4.356e+00,intestine=4.933e+00,kidney=4.705e+00,liver=6.069e+00,lung=9.414e+00,MEF=5.484e+00,mESC=2.591e+00,olfactory=8.358e+00,placenta=4.902e+00,spleen=8.340e+00,testes=3.854e+00,thymus=4.583e+00</text:p>
          </table:table-cell>
          <table:table-cell office:value-type="string">
            <text:p>RPKM=3.5236e+01,ORFscore=5.8395</text:p>
          </table:table-cell>
          <table:table-cell office:value-type="string">
            <text:p>RPKM=1.6742e+02,ORFscore=10.1345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36045_chr11:53422413-53423102:-</text:p>
          </table:table-cell>
          <table:table-cell office:value-type="string">
            <text:p>Leap2</text:p>
          </table:table-cell>
          <table:table-cell office:value-type="string">
            <text:p>annotated</text:p>
          </table:table-cell>
          <table:table-cell office:value-type="float" office:value="369.607">
            <text:p>369.61</text:p>
          </table:table-cell>
          <table:table-cell office:value-type="string">
            <text:p>FPKM:bone-marrow=0.000e+00,cerebellum=4.105e-01,cortex=1.831e-01,E14.5-brain=5.937e-01,E14.5-heart=2.321e-01,E14.5-limb=5.212e-01,E14.5-liver=8.392e+00,heart=7.103e-01,intestine=7.604e+01,kidney=3.532e-01,liver=3.813e+01,lung=3.884e-01,MEF=3.618e-01,mESC=6.007e-01,olfactory=4.455e-01,placenta=4.100e-01,spleen=1.696e-01,testes=0.000e+00,thymus=1.193e+00</text:p>
          </table:table-cell>
          <table:table-cell office:value-type="string">
            <text:p>RPKM=1.5771e-02,ORFscore=NA</text:p>
          </table:table-cell>
          <table:table-cell table:number-columns-repeated="2" office:value-type="string">
            <text:p>NA</text:p>
          </table:table-cell>
          <table:table-cell office:value-type="string">
            <text:p>sequence=RCSLSVAQE,score=9.367e+01,PEP=1.387e-02,intensity=6.323e+05,nspectra=1,peak_cov=0.525,intensity_cov=0.198</text:p>
          </table:table-cell>
          <table:table-cell office:value-type="string">
            <text:p>sequence=DDSECITR,score=1.185e+02,PEP=2.810e-03,intensity=4.563e+08,nspectra=5,peak_cov=0.532,intensity_cov=0.117</text:p>
          </table:table-cell>
          <table:table-cell table:number-columns-repeated="1014"/>
        </table:table-row>
        <table:table-row table:style-name="ro1">
          <table:table-cell office:value-type="string">
            <text:p>ENSMUST00000093140_chr11:120599260-120605426:+</text:p>
          </table:table-cell>
          <table:table-cell office:value-type="string">
            <text:p>Anapc11</text:p>
          </table:table-cell>
          <table:table-cell office:value-type="string">
            <text:p>annotated</text:p>
          </table:table-cell>
          <table:table-cell office:value-type="float" office:value="2078.791">
            <text:p>2078.79</text:p>
          </table:table-cell>
          <table:table-cell office:value-type="string">
            <text:p>FPKM:bone-marrow=7.237e+00,cerebellum=1.277e+01,cortex=9.566e+00,E14.5-brain=3.332e+01,E14.5-heart=2.671e+01,E14.5-limb=1.497e+01,E14.5-liver=1.569e+01,heart=1.391e+01,intestine=7.505e+00,kidney=1.388e+01,liver=3.558e+00,lung=1.088e+01,MEF=1.879e+01,mESC=1.580e+01,olfactory=8.349e+00,placenta=1.013e+01,spleen=1.326e+01,testes=1.223e+01,thymus=6.384e+00</text:p>
          </table:table-cell>
          <table:table-cell office:value-type="string">
            <text:p>RPKM=1.7121e+02,ORFscore=9.3484</text:p>
          </table:table-cell>
          <table:table-cell office:value-type="string">
            <text:p>RPKM=1.8545e+02,ORFscore=9.7425</text:p>
          </table:table-cell>
          <table:table-cell office:value-type="string">
            <text:p>sequence=MAFNGCCPDCK,score=7.344e+01,PEP=3.850e-04,intensity=2.846e+07,nspectra=4,peak_cov=0.257,intensity_cov=0.193;sequence=WLNAQQVQQHCPMCR,score=5.923e+01,PEP=1.210e-04,intensity=1.062e+08,nspectra=3,peak_cov=0.223,intensity_cov=0.100</text:p>
          </table:table-cell>
          <table:table-cell office:value-type="string">
            <text:p>NA</text:p>
          </table:table-cell>
          <table:table-cell office:value-type="string">
            <text:p>sequence=MAFNGCCPDCK,score=1.201e+02,PEP=3.953e-07,intensity=4.473e+08,nspectra=10,peak_cov=0.449,intensity_cov=0.156;sequence=WLNAQQVQQHCPMCR,score=5.657e+01,PEP=6.423e-05,intensity=3.693e+07,nspectra=1,peak_cov=0.097,intensity_cov=0.066</text:p>
          </table:table-cell>
          <table:table-cell table:number-columns-repeated="1014"/>
        </table:table-row>
        <table:table-row table:style-name="ro1">
          <table:table-cell office:value-type="string">
            <text:p>ENSMUST00000114226_chr6:67015751-67017589:+</text:p>
          </table:table-cell>
          <table:table-cell office:value-type="string">
            <text:p>Gng12</text:p>
          </table:table-cell>
          <table:table-cell office:value-type="string">
            <text:p>annotated</text:p>
          </table:table-cell>
          <table:table-cell office:value-type="float" office:value="1676.003">
            <text:p>1676</text:p>
          </table:table-cell>
          <table:table-cell office:value-type="string">
            <text:p>FPKM:bone-marrow=4.046e+00,cerebellum=8.597e+00,cortex=1.317e+01,E14.5-brain=6.672e+00,E14.5-heart=1.321e+01,E14.5-limb=8.745e+00,E14.5-liver=8.885e+00,heart=4.863e+00,intestine=1.191e+02,kidney=3.638e+01,liver=4.183e+00,lung=9.404e+00,MEF=6.831e+01,mESC=1.586e+01,olfactory=4.085e+00,placenta=6.501e+01,spleen=3.923e+00,testes=4.345e+00,thymus=4.859e+00</text:p>
          </table:table-cell>
          <table:table-cell office:value-type="string">
            <text:p>RPKM=1.0338e+02,ORFscore=6.9194</text:p>
          </table:table-cell>
          <table:table-cell office:value-type="string">
            <text:p>RPKM=4.5983e+01,ORFscore=7.2008</text:p>
          </table:table-cell>
          <table:table-cell office:value-type="string">
            <text:p>sequence=SDPLLMGIPTSENPFKDKK,score=1.014e+02,PEP=5.450e-05,intensity=1.509e+08,nspectra=9,peak_cov=0.395,intensity_cov=0.186;sequence=SDPLLMGIPTSENPFKDK,score=1.129e+02,PEP=1.403e-06,intensity=2.209e+08,nspectra=6,peak_cov=0.408,intensity_cov=0.196;sequence=ASADLMSYCEEHAR,score=1.762e+02,PEP=4.183e-19,intensity=3.847e+09,nspectra=65,peak_cov=0.798,intensity_cov=0.375;sequence=TVQQLRLEASIER,score=5.129e+01,PEP=2.028e-02,intensity=2.012e+06,nspectra=1,peak_cov=0.642,intensity_cov=0.312;sequence=TASTNSIAQAR,score=1.670e+02,PEP=4.767e-07,intensity=1.178e+09,nspectra=18,peak_cov=0.754,intensity_cov=0.193;sequence=SDPLLMGIPTSENPFK,score=1.547e+02,PEP=4.899e-26,intensity=3.776e+08,nspectra=19,peak_cov=0.630,intensity_cov=0.259;sequence=TASTNSIAQARR,score=1.244e+02,PEP=1.902e-07,intensity=3.062e+08,nspectra=5,peak_cov=0.572,intensity_cov=0.132</text:p>
          </table:table-cell>
          <table:table-cell office:value-type="string">
            <text:p>sequence=TASTNSIAQAR,score=1.370e+02,PEP=4.002e-05,intensity=1.113e+08,nspectra=27,peak_cov=0.472,intensity_cov=0.239;sequence=SDPLLMGIPTSENPFK,score=1.840e+02,PEP=1.554e-27,intensity=9.494e+08,nspectra=143,peak_cov=0.830,intensity_cov=0.448;sequence=SDPLLMGIPTSENPFKDK,score=1.088e+02,PEP=3.075e-04,intensity=1.374e+07,nspectra=6,peak_cov=0.455,intensity_cov=0.216;sequence=ASADLMSYCEEHAR,score=1.633e+02,PEP=9.440e-15,intensity=3.372e+07,nspectra=29,peak_cov=0.510,intensity_cov=0.293</text:p>
          </table:table-cell>
          <table:table-cell office:value-type="string">
            <text:p>sequence=TASTNSIAQAR,score=1.551e+02,PEP=2.161e-10,intensity=8.436e+10,nspectra=107,peak_cov=0.762,intensity_cov=0.236;sequence=SDPLLMGIPTSENPFK,score=1.798e+02,PEP=2.282e-37,intensity=9.547e+10,nspectra=243,peak_cov=0.585,intensity_cov=0.175;sequence=ASADLMSYCEEHAR,score=2.122e+02,PEP=7.428e-24,intensity=6.286e+10,nspectra=191,peak_cov=0.572,intensity_cov=0.182</text:p>
          </table:table-cell>
          <table:table-cell table:number-columns-repeated="1014"/>
        </table:table-row>
        <table:table-row table:style-name="ro1">
          <table:table-cell office:value-type="string">
            <text:p>ENSMUST00000001051_chr3:90613767-90614322:+</text:p>
          </table:table-cell>
          <table:table-cell office:value-type="string">
            <text:p>S100a6</text:p>
          </table:table-cell>
          <table:table-cell office:value-type="string">
            <text:p>annotated</text:p>
          </table:table-cell>
          <table:table-cell office:value-type="float" office:value="460.853">
            <text:p>460.85</text:p>
          </table:table-cell>
          <table:table-cell office:value-type="string">
            <text:p>FPKM:bone-marrow=1.230e+02,cerebellum=7.276e+00,cortex=8.623e+00,E14.5-brain=6.425e+00,E14.5-heart=6.650e+00,E14.5-limb=7.764e+00,E14.5-liver=1.276e+00,heart=2.461e+01,intestine=4.188e+01,kidney=1.000e+01,liver=9.220e-01,lung=1.802e+02,MEF=8.241e+02,mESC=9.182e+01,olfactory=7.091e+00,placenta=2.980e+02,spleen=3.442e+01,testes=7.111e+00,thymus=1.048e+01</text:p>
          </table:table-cell>
          <table:table-cell office:value-type="string">
            <text:p>RPKM=2.6330e+03,ORFscore=11.0909</text:p>
          </table:table-cell>
          <table:table-cell office:value-type="string">
            <text:p>RPKM=4.2316e+01,ORFscore=7.5683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49630_chr5:139338291-139345153:-</text:p>
          </table:table-cell>
          <table:table-cell office:value-type="string">
            <text:p>Cox19</text:p>
          </table:table-cell>
          <table:table-cell office:value-type="string">
            <text:p>annotated</text:p>
          </table:table-cell>
          <table:table-cell office:value-type="float" office:value="499.734">
            <text:p>499.73</text:p>
          </table:table-cell>
          <table:table-cell office:value-type="string">
            <text:p>FPKM:bone-marrow=2.963e+00,cerebellum=3.688e+00,cortex=3.048e+00,E14.5-brain=1.022e+01,E14.5-heart=3.925e+00,E14.5-limb=2.818e+00,E14.5-liver=3.820e+00,heart=3.840e+00,intestine=5.348e+00,kidney=6.297e+00,liver=3.450e+00,lung=1.902e+00,MEF=2.887e+00,mESC=1.376e+00,olfactory=2.110e+00,placenta=1.341e+00,spleen=1.928e+00,testes=1.258e+00,thymus=2.017e+00</text:p>
          </table:table-cell>
          <table:table-cell office:value-type="string">
            <text:p>RPKM=3.8269e+01,ORFscore=6.3543</text:p>
          </table:table-cell>
          <table:table-cell office:value-type="string">
            <text:p>RPKM=2.4140e+01,ORFscore=6.5155</text:p>
          </table:table-cell>
          <table:table-cell office:value-type="string">
            <text:p>sequence=STAMNFGTK,score=9.806e+01,PEP=2.407e-04,intensity=4.492e+07,nspectra=3,peak_cov=0.387,intensity_cov=0.115;sequence=DLMEGKPEAKDEC,score=7.832e+01,PEP=1.542e-02,intensity=1.093e+07,nspectra=1,peak_cov=0.529,intensity_cov=0.189;sequence=QLMAPEPLEK,score=7.883e+01,PEP=8.463e-04,intensity=1.241e+08,nspectra=4,peak_cov=0.379,intensity_cov=0.095</text:p>
          </table:table-cell>
          <table:table-cell office:value-type="string">
            <text:p>NA</text:p>
          </table:table-cell>
          <table:table-cell office:value-type="string">
            <text:p>sequence=SFQPRPPDK,score=7.039e+01,PEP=3.101e-02,intensity=1.344e+07,nspectra=1,peak_cov=0.234,intensity_cov=0.096;sequence=QLMAPEPLEK,score=1.105e+02,PEP=1.169e-04,intensity=4.993e+08,nspectra=9,peak_cov=0.456,intensity_cov=0.120;sequence=STAMNFGTK,score=1.307e+02,PEP=1.309e-04,intensity=9.452e+08,nspectra=17,peak_cov=0.498,intensity_cov=0.157</text:p>
          </table:table-cell>
          <table:table-cell table:number-columns-repeated="1014"/>
        </table:table-row>
        <table:table-row table:style-name="ro1">
          <table:table-cell office:value-type="string">
            <text:p>ENSMUST00000040284_chr18:75008674-75009343:+</text:p>
          </table:table-cell>
          <table:table-cell office:value-type="string">
            <text:p>BC031181</text:p>
          </table:table-cell>
          <table:table-cell office:value-type="string">
            <text:p>annotated</text:p>
          </table:table-cell>
          <table:table-cell office:value-type="float" office:value="89.372">
            <text:p>89.37</text:p>
          </table:table-cell>
          <table:table-cell office:value-type="string">
            <text:p>FPKM:bone-marrow=2.339e+01,cerebellum=3.598e+01,cortex=2.621e+01,E14.5-brain=3.862e+01,E14.5-heart=1.429e+01,E14.5-limb=1.271e+01,E14.5-liver=1.801e+01,heart=8.572e+00,intestine=3.276e+01,kidney=4.823e+01,liver=1.330e+01,lung=1.999e+01,MEF=2.418e+01,mESC=1.436e+01,olfactory=1.840e+01,placenta=1.677e+01,spleen=2.096e+01,testes=6.696e+00,thymus=1.590e+01</text:p>
          </table:table-cell>
          <table:table-cell office:value-type="string">
            <text:p>RPKM=1.6698e+02,ORFscore=6.7150</text:p>
          </table:table-cell>
          <table:table-cell office:value-type="string">
            <text:p>RPKM=9.7347e+01,ORFscore=7.8101</text:p>
          </table:table-cell>
          <table:table-cell office:value-type="string">
            <text:p>sequence=GAGTNGLPTKGPTEVSDK,score=6.076e+01,PEP=5.669e-04,intensity=3.632e+07,nspectra=1,peak_cov=0.477,intensity_cov=0.184</text:p>
          </table:table-cell>
          <table:table-cell office:value-type="string">
            <text:p>NA</text:p>
          </table:table-cell>
          <table:table-cell office:value-type="string">
            <text:p>sequence=AVQQSGDK,score=6.983e+01,PEP=3.130e-02,intensity=8.192e+06,nspectra=1,peak_cov=0.178,intensity_cov=0.097;sequence=GPTEVSDK,score=1.306e+02,PEP=2.173e-03,intensity=8.113e+09,nspectra=42,peak_cov=0.602,intensity_cov=0.189;sequence=FLEPYIYPVVSR,score=1.071e+02,PEP=1.730e-07,intensity=4.552e+09,nspectra=38,peak_cov=0.575,intensity_cov=0.126;sequence=GAGTNGLPTK,score=1.158e+02,PEP=1.190e-04,intensity=6.643e+09,nspectra=33,peak_cov=0.718,intensity_cov=0.260</text:p>
          </table:table-cell>
          <table:table-cell table:number-columns-repeated="1014"/>
        </table:table-row>
        <table:table-row table:style-name="ro1">
          <table:table-cell office:value-type="string">
            <text:p>ENSMUST00000113882_chrX:95165779-95165958:-</text:p>
          </table:table-cell>
          <table:table-cell office:value-type="string">
            <text:p>Arhgef9</text:p>
          </table:table-cell>
          <table:table-cell office:value-type="string">
            <text:p>utr5</text:p>
          </table:table-cell>
          <table:table-cell office:value-type="float" office:value="474.822">
            <text:p>474.82</text:p>
          </table:table-cell>
          <table:table-cell office:value-type="string">
            <text:p>FPKM:bone-marrow=2.058e-01,cerebellum=1.647e+01,cortex=3.616e+01,E14.5-brain=3.978e+00,E14.5-heart=1.762e+00,E14.5-limb=1.925e+00,E14.5-liver=2.206e-01,heart=1.004e+00,intestine=3.058e-01,kidney=4.863e-01,liver=2.050e-01,lung=3.925e-01,MEF=1.842e+00,mESC=7.892e-01,olfactory=2.066e+01,placenta=1.226e-01,spleen=1.040e-01,testes=1.254e-01,thymus=2.236e+00</text:p>
          </table:table-cell>
          <table:table-cell office:value-type="string">
            <text:p>NA</text:p>
          </table:table-cell>
          <table:table-cell office:value-type="string">
            <text:p>RPKM=1.1966e+02,ORFscore=8.3807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83618_chr2:144369062-144373337:+</text:p>
          </table:table-cell>
          <table:table-cell office:value-type="string">
            <text:p>Pet117</text:p>
          </table:table-cell>
          <table:table-cell office:value-type="string">
            <text:p>annotated</text:p>
          </table:table-cell>
          <table:table-cell office:value-type="float" office:value="434.141">
            <text:p>434.14</text:p>
          </table:table-cell>
          <table:table-cell office:value-type="string">
            <text:p>FPKM:bone-marrow=1.311e+01,cerebellum=6.475e+00,cortex=7.170e+00,E14.5-brain=9.732e+00,E14.5-heart=1.005e+01,E14.5-limb=1.704e+01,E14.5-liver=1.535e+01,heart=6.096e+00,intestine=1.058e+01,kidney=1.523e+01,liver=6.656e+00,lung=5.989e+00,MEF=1.794e+01,mESC=2.485e+01,olfactory=1.514e+01,placenta=1.529e+01,spleen=5.143e+00,testes=1.006e+01,thymus=5.775e+00</text:p>
          </table:table-cell>
          <table:table-cell office:value-type="string">
            <text:p>RPKM=2.0027e+01,ORFscore=4.0179</text:p>
          </table:table-cell>
          <table:table-cell office:value-type="string">
            <text:p>RPKM=8.0160e+00,ORFscore=2.4406</text:p>
          </table:table-cell>
          <table:table-cell office:value-type="string">
            <text:p>sequence=LLGEQIILTK,score=1.227e+02,PEP=1.496e-04,intensity=3.969e+08,nspectra=38,peak_cov=0.711,intensity_cov=0.264</text:p>
          </table:table-cell>
          <table:table-cell office:value-type="string">
            <text:p>sequence=AVLGLSVLLTAATVAGVHLK,score=5.752e+01,PEP=3.784e-03,intensity=6.602e+05,nspectra=1,peak_cov=0.579,intensity_cov=0.202;sequence=LLGEQIILTK,score=1.609e+02,PEP=8.197e-05,intensity=1.039e+08,nspectra=23,peak_cov=0.649,intensity_cov=0.264</text:p>
          </table:table-cell>
          <table:table-cell office:value-type="string">
            <text:p>sequence=LLGEQIILTK,score=8.767e+01,PEP=8.308e-04,intensity=1.596e+09,nspectra=28,peak_cov=0.461,intensity_cov=0.149;sequence=AVLGLSVLLTAATVAGVHLK,score=5.937e+01,PEP=6.584e-05,intensity=9.056e+06,nspectra=1,peak_cov=0.442,intensity_cov=0.160</text:p>
          </table:table-cell>
          <table:table-cell table:number-columns-repeated="1014"/>
        </table:table-row>
        <table:table-row table:style-name="ro1">
          <table:table-cell office:value-type="string">
            <text:p>ENSMUST00000067145_chr5:143548949-143562777:+</text:p>
          </table:table-cell>
          <table:table-cell office:value-type="string">
            <text:p>Fam220a</text:p>
          </table:table-cell>
          <table:table-cell office:value-type="string">
            <text:p>annotated</text:p>
          </table:table-cell>
          <table:table-cell office:value-type="float" office:value="777.599">
            <text:p>777.6</text:p>
          </table:table-cell>
          <table:table-cell office:value-type="string">
            <text:p>FPKM:bone-marrow=1.533e+01,cerebellum=6.041e+00,cortex=4.913e+00,E14.5-brain=9.981e+00,E14.5-heart=4.718e+00,E14.5-limb=4.775e+00,E14.5-liver=1.144e+01,heart=4.056e+00,intestine=5.528e-01,kidney=1.563e+00,liver=4.605e-01,lung=2.515e+00,MEF=6.121e+00,mESC=3.575e+00,olfactory=1.144e-01,placenta=4.307e+00,spleen=4.456e+00,testes=1.021e+01,thymus=1.199e+00</text:p>
          </table:table-cell>
          <table:table-cell office:value-type="string">
            <text:p>RPKM=1.0475e+01,ORFscore=4.5110</text:p>
          </table:table-cell>
          <table:table-cell office:value-type="string">
            <text:p>RPKM=2.9443e+01,ORFscore=6.6171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56118_chr16:89507999-89508262:-</text:p>
          </table:table-cell>
          <table:table-cell office:value-type="string">
            <text:p>Krtap7-1</text:p>
          </table:table-cell>
          <table:table-cell office:value-type="string">
            <text:p>annotated</text:p>
          </table:table-cell>
          <table:table-cell office:value-type="float" office:value="808.268">
            <text:p>808.27</text:p>
          </table:table-cell>
          <table:table-cell office:value-type="string">
            <text:p>FPKM:bone-marrow=0.000e+00,cerebellum=0.000e+00,cortex=9.609e-02,E14.5-brain=0.000e+00,E14.5-heart=0.000e+00,E14.5-limb=0.000e+00,E14.5-liver=0.000e+00,heart=0.000e+00,intestine=0.000e+00,kidney=0.000e+00,liver=0.000e+00,lung=0.000e+00,MEF=0.000e+00,mESC=0.000e+00,olfactory=0.000e+00,placenta=0.000e+00,spleen=0.000e+00,testes=0.000e+00,thymus=0.000e+00</text:p>
          </table:table-cell>
          <table:table-cell table:number-columns-repeated="4" office:value-type="string">
            <text:p>NA</text:p>
          </table:table-cell>
          <table:table-cell office:value-type="string">
            <text:p>sequence=YFCCGNYFPGYPCYGTNFHGTYR,score=1.139e+00,PEP=1.151e-01,intensity=6.630e+07,nspectra=1,peak_cov=0.012,intensity_cov=0.016</text:p>
          </table:table-cell>
          <table:table-cell table:number-columns-repeated="1014"/>
        </table:table-row>
        <table:table-row table:style-name="ro1">
          <table:table-cell office:value-type="string">
            <text:p>ENSMUST00000031637_chr6:11900535-11907365:-</text:p>
          </table:table-cell>
          <table:table-cell office:value-type="string">
            <text:p>Ndufa4</text:p>
          </table:table-cell>
          <table:table-cell office:value-type="string">
            <text:p>annotated</text:p>
          </table:table-cell>
          <table:table-cell office:value-type="float" office:value="475.445">
            <text:p>475.45</text:p>
          </table:table-cell>
          <table:table-cell office:value-type="string">
            <text:p>FPKM:bone-marrow=1.018e+02,cerebellum=4.770e+02,cortex=2.867e+02,E14.5-brain=2.374e+02,E14.5-heart=4.416e+02,E14.5-limb=1.129e+02,E14.5-liver=2.634e+02,heart=1.435e+03,intestine=2.848e+02,kidney=1.229e+03,liver=1.533e+02,lung=1.640e+02,MEF=2.325e+02,mESC=2.096e+02,olfactory=1.526e+02,placenta=1.167e+02,spleen=1.743e+02,testes=1.365e+01,thymus=1.178e+02</text:p>
          </table:table-cell>
          <table:table-cell office:value-type="string">
            <text:p>RPKM=1.0592e+03,ORFscore=11.6876</text:p>
          </table:table-cell>
          <table:table-cell office:value-type="string">
            <text:p>RPKM=6.3092e+02,ORFscore=11.1529</text:p>
          </table:table-cell>
          <table:table-cell office:value-type="string">
            <text:p>sequence=LALFNPDVSWDRK,score=1.090e+02,PEP=2.284e-07,intensity=3.241e+08,nspectra=21,peak_cov=0.533,intensity_cov=0.126;sequence=LGPNEQYKFYSVNVDYSK,score=1.139e+02,PEP=1.499e-19,intensity=6.187e+08,nspectra=30,peak_cov=0.538,intensity_cov=0.178;sequence=LGPNEQYK,score=1.331e+02,PEP=5.445e-04,intensity=9.241e+09,nspectra=35,peak_cov=0.680,intensity_cov=0.115;sequence=NNPEPWNKLGPNEQYK,score=1.383e+02,PEP=1.539e-16,intensity=1.397e+09,nspectra=20,peak_cov=0.613,intensity_cov=0.333;sequence=FYSVNVDYSK,score=2.554e+02,PEP=7.891e-79,intensity=1.202e+10,nspectra=139,peak_cov=0.356,intensity_cov=0.220;sequence=LALFNPDVSWDR,score=1.367e+02,PEP=3.797e-10,intensity=5.805e+08,nspectra=54,peak_cov=0.751,intensity_cov=0.271;sequence=LKKEGPDF,score=1.224e+02,PEP=2.641e-03,intensity=9.651e+09,nspectra=14,peak_cov=0.422,intensity_cov=0.101;sequence=KNNPEPWNKLGPNEQYK,score=2.058e+02,PEP=1.336e-49,intensity=3.747e+08,nspectra=8,peak_cov=0.593,intensity_cov=0.290;sequence=MLRQILGQAK,score=1.019e+02,PEP=2.513e-04,intensity=4.007e+08,nspectra=8,peak_cov=0.324,intensity_cov=0.158</text:p>
          </table:table-cell>
          <table:table-cell office:value-type="string">
            <text:p>sequence=LALFNPDVSWDR,score=1.524e+02,PEP=5.426e-09,intensity=3.462e+08,nspectra=79,peak_cov=0.683,intensity_cov=0.289;sequence=LGPNEQYKFYSVNVDYSK,score=9.224e+01,PEP=3.654e-04,intensity=4.960e+05,nspectra=1,peak_cov=0.319,intensity_cov=0.199;sequence=FYSVNVDYSK,score=2.030e+02,PEP=1.685e-05,intensity=8.276e+08,nspectra=105,peak_cov=0.709,intensity_cov=0.330;sequence=LALFNPDVSWDRK,score=8.677e+01,PEP=2.905e-04,intensity=3.524e+07,nspectra=9,peak_cov=0.848,intensity_cov=0.184;sequence=LGPNEQYK,score=1.672e+02,PEP=1.818e-03,intensity=2.068e+08,nspectra=40,peak_cov=0.796,intensity_cov=0.280</text:p>
          </table:table-cell>
          <table:table-cell office:value-type="string">
            <text:p>sequence=LALFNPDVSWDRK,score=1.635e+02,PEP=3.936e-16,intensity=1.664e+11,nspectra=128,peak_cov=0.667,intensity_cov=0.246;sequence=LALFNPDVSWDR,score=1.367e+02,PEP=2.866e-10,intensity=4.297e+10,nspectra=44,peak_cov=0.596,intensity_cov=0.167;sequence=FYSVNVDYSK,score=2.045e+02,PEP=3.135e-06,intensity=2.172e+11,nspectra=168,peak_cov=0.206,intensity_cov=0.230;sequence=LGPNEQYK,score=1.326e+02,PEP=1.885e-03,intensity=1.566e+11,nspectra=99,peak_cov=0.697,intensity_cov=0.315</text:p>
          </table:table-cell>
          <table:table-cell table:number-columns-repeated="1014"/>
        </table:table-row>
        <table:table-row table:style-name="ro1">
          <table:table-cell office:value-type="string">
            <text:p>chr12_103206313-103214181.T2_chr12:101968174-101969629:-</text:p>
          </table:table-cell>
          <table:table-cell office:value-type="string">
            <text:p>chr12_103206313-103214181.T2</text:p>
          </table:table-cell>
          <table:table-cell office:value-type="string">
            <text:p>lincRNA</text:p>
          </table:table-cell>
          <table:table-cell office:value-type="float" office:value="262.618">
            <text:p>262.62</text:p>
          </table:table-cell>
          <table:table-cell office:value-type="string">
            <text:p>FPKM:bone-marrow=8.823e+01,cerebellum=1.254e+02,cortex=1.085e+02,E14.5-brain=2.181e+02,E14.5-heart=2.258e+02,E14.5-limb=7.819e+01,E14.5-liver=1.904e+02,heart=4.769e+02,intestine=1.532e+02,kidney=3.841e+02,liver=1.903e+02,lung=8.005e+01,MEF=1.191e+02,mESC=9.332e+01,olfactory=9.035e+01,placenta=7.003e+01,spleen=1.165e+02,testes=1.218e+02,thymus=1.004e+02</text:p>
          </table:table-cell>
          <table:table-cell office:value-type="string">
            <text:p>RPKM=2.8656e+02,ORFscore=8.5628</text:p>
          </table:table-cell>
          <table:table-cell office:value-type="string">
            <text:p>RPKM=4.1131e+02,ORFscore=10.2717</text:p>
          </table:table-cell>
          <table:table-cell office:value-type="string">
            <text:p>sequence=KDDEKLTAFR,score=2.172e+02,PEP=3.711e-12,intensity=4.010e+07,nspectra=1,peak_cov=0.497,intensity_cov=0.236;sequence=DDEKLTAFR,score=1.394e+02,PEP=4.881e-04,intensity=1.080e+08,nspectra=5,peak_cov=0.491,intensity_cov=0.172;sequence=ELRPNEEVTWK,score=2.158e+02,PEP=8.014e-21,intensity=1.721e+09,nspectra=46,peak_cov=0.512,intensity_cov=0.262;sequence=NKSMLFQR,score=1.183e+02,PEP=1.286e-03,intensity=1.451e+08,nspectra=5,peak_cov=0.390,intensity_cov=0.096</text:p>
          </table:table-cell>
          <table:table-cell office:value-type="string">
            <text:p>sequence=ELRPNEEVTWK,score=2.030e+02,PEP=9.791e-06,intensity=2.870e+07,nspectra=5,peak_cov=0.647,intensity_cov=0.343;sequence=MTLFQLLR,score=1.328e+02,PEP=1.932e-03,intensity=2.704e+07,nspectra=14,peak_cov=0.670,intensity_cov=0.293</text:p>
          </table:table-cell>
          <table:table-cell office:value-type="string">
            <text:p>sequence=EHWVHILVPAGFVFGCYLDR,score=1.192e+01,PEP=1.175e-02,intensity=2.114e+07,nspectra=1,peak_cov=0.103,intensity_cov=0.080;sequence=ELRPNEEVTWK,score=2.021e+02,PEP=9.519e-11,intensity=7.856e+10,nspectra=125,peak_cov=0.478,intensity_cov=0.275;sequence=MTLFQLLR,score=1.513e+02,PEP=2.099e-04,intensity=1.513e+08,nspectra=3,peak_cov=0.506,intensity_cov=0.092</text:p>
          </table:table-cell>
          <table:table-cell table:number-columns-repeated="1014"/>
        </table:table-row>
        <table:table-row table:style-name="ro1">
          <table:table-cell office:value-type="string">
            <text:p>ENSMUST00000097642_chr1:92637366-92641942:-</text:p>
          </table:table-cell>
          <table:table-cell office:value-type="string">
            <text:p>Myeov2</text:p>
          </table:table-cell>
          <table:table-cell office:value-type="string">
            <text:p>annotated</text:p>
          </table:table-cell>
          <table:table-cell office:value-type="float" office:value="1233.357">
            <text:p>1233.36</text:p>
          </table:table-cell>
          <table:table-cell office:value-type="string">
            <text:p>FPKM:bone-marrow=4.861e+01,cerebellum=6.219e+01,cortex=5.590e+01,E14.5-brain=1.095e+02,E14.5-heart=9.986e+01,E14.5-limb=3.908e+01,E14.5-liver=6.634e+01,heart=8.026e+01,intestine=5.866e+01,kidney=1.430e+02,liver=3.296e+01,lung=6.584e+01,MEF=6.241e+01,mESC=3.068e+01,olfactory=3.090e+01,placenta=4.021e+01,spleen=7.680e+01,testes=5.248e+01,thymus=2.625e+01</text:p>
          </table:table-cell>
          <table:table-cell office:value-type="string">
            <text:p>RPKM=9.3090e+01,ORFscore=5.6597</text:p>
          </table:table-cell>
          <table:table-cell office:value-type="string">
            <text:p>RPKM=2.2614e+02,ORFscore=9.0788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53575_chr17:26098991-26099221:-</text:p>
          </table:table-cell>
          <table:table-cell office:value-type="string">
            <text:p>Gm8186</text:p>
          </table:table-cell>
          <table:table-cell office:value-type="string">
            <text:p>annotated</text:p>
          </table:table-cell>
          <table:table-cell office:value-type="float" office:value="267.96">
            <text:p>267.96</text:p>
          </table:table-cell>
          <table:table-cell office:value-type="string">
            <text:p>FPKM:bone-marrow=4.882e+01,cerebellum=1.153e+01,cortex=1.527e+01,E14.5-brain=1.123e+02,E14.5-heart=6.643e+01,E14.5-limb=7.182e+01,E14.5-liver=9.926e+01,heart=1.847e+01,intestine=3.193e+01,kidney=2.903e+01,liver=8.449e+00,lung=2.790e+01,MEF=6.454e+01,mESC=7.974e+01,olfactory=1.432e+01,placenta=2.799e+01,spleen=9.452e+01,testes=1.534e+01,thymus=4.047e+01</text:p>
          </table:table-cell>
          <table:table-cell office:value-type="string">
            <text:p>RPKM=4.2230e+02,ORFscore=9.2295</text:p>
          </table:table-cell>
          <table:table-cell office:value-type="string">
            <text:p>RPKM=6.7790e+01,ORFscore=7.9672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78976_chr15:37001851-37003820:-</text:p>
          </table:table-cell>
          <table:table-cell office:value-type="string">
            <text:p>Zfp706</text:p>
          </table:table-cell>
          <table:table-cell office:value-type="string">
            <text:p>annotated</text:p>
          </table:table-cell>
          <table:table-cell office:value-type="float" office:value="872.722">
            <text:p>872.72</text:p>
          </table:table-cell>
          <table:table-cell office:value-type="string">
            <text:p>FPKM:bone-marrow=2.995e+00,cerebellum=1.644e+01,cortex=1.362e+01,E14.5-brain=2.193e+01,E14.5-heart=1.336e+01,E14.5-limb=1.031e+01,E14.5-liver=8.042e+00,heart=4.568e+00,intestine=1.075e+01,kidney=2.338e+01,liver=4.045e+00,lung=6.146e+00,MEF=7.437e+00,mESC=1.196e+01,olfactory=8.537e+00,placenta=8.753e+00,spleen=7.423e+00,testes=2.822e+00,thymus=6.477e+00</text:p>
          </table:table-cell>
          <table:table-cell office:value-type="string">
            <text:p>RPKM=2.3507e+02,ORFscore=8.9641</text:p>
          </table:table-cell>
          <table:table-cell office:value-type="string">
            <text:p>RPKM=1.9154e+02,ORFscore=8.4666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35113_chr9:121710403-121712652:+</text:p>
          </table:table-cell>
          <table:table-cell office:value-type="string">
            <text:p>Deb1</text:p>
          </table:table-cell>
          <table:table-cell office:value-type="string">
            <text:p>annotated</text:p>
          </table:table-cell>
          <table:table-cell office:value-type="float" office:value="868.932">
            <text:p>868.93</text:p>
          </table:table-cell>
          <table:table-cell office:value-type="string">
            <text:p>FPKM:bone-marrow=1.626e+01,cerebellum=4.606e+01,cortex=3.462e+01,E14.5-brain=3.503e+01,E14.5-heart=4.687e+01,E14.5-limb=1.611e+01,E14.5-liver=2.943e+01,heart=6.974e+01,intestine=2.368e+01,kidney=6.843e+01,liver=2.939e+01,lung=1.306e+01,MEF=1.934e+01,mESC=1.529e+01,olfactory=1.582e+01,placenta=1.145e+01,spleen=1.107e+01,testes=2.692e+00,thymus=1.521e+01</text:p>
          </table:table-cell>
          <table:table-cell office:value-type="string">
            <text:p>RPKM=5.9161e+01,ORFscore=6.0215</text:p>
          </table:table-cell>
          <table:table-cell office:value-type="string">
            <text:p>RPKM=4.3216e+01,ORFscore=6.8188</text:p>
          </table:table-cell>
          <table:table-cell office:value-type="string">
            <text:p>NA</text:p>
          </table:table-cell>
          <table:table-cell office:value-type="string">
            <text:p>sequence=LLEENDQLIR,score=1.382e+02,PEP=3.235e-04,intensity=1.477e+08,nspectra=11,peak_cov=0.516,intensity_cov=0.207;sequence=SVIFAPDWLR,score=9.997e+01,PEP=2.504e-03,intensity=5.850e+04,nspectra=1,peak_cov=0.644,intensity_cov=0.400</text:p>
          </table:table-cell>
          <table:table-cell office:value-type="string">
            <text:p>sequence=VNQETIQR,score=9.581e+01,PEP=6.951e-03,intensity=2.149e+08,nspectra=4,peak_cov=0.274,intensity_cov=0.087;sequence=LLEENDQLIR,score=7.350e+01,PEP=1.853e-03,intensity=9.423e+07,nspectra=2,peak_cov=0.265,intensity_cov=0.084;sequence=SVIFAPDWLR,score=8.242e+01,PEP=4.902e-04,intensity=1.104e+07,nspectra=1,peak_cov=0.596,intensity_cov=0.111</text:p>
          </table:table-cell>
          <table:table-cell table:number-columns-repeated="1014"/>
        </table:table-row>
        <table:table-row table:style-name="ro1">
          <table:table-cell office:value-type="string">
            <text:p>ENSMUST00000034215_chr8:94179311-94180193:+</text:p>
          </table:table-cell>
          <table:table-cell office:value-type="string">
            <text:p>Mt1</text:p>
          </table:table-cell>
          <table:table-cell office:value-type="string">
            <text:p>annotated</text:p>
          </table:table-cell>
          <table:table-cell office:value-type="float" office:value="521.78">
            <text:p>521.78</text:p>
          </table:table-cell>
          <table:table-cell office:value-type="string">
            <text:p>FPKM:bone-marrow=1.395e+02,cerebellum=7.360e+02,cortex=3.521e+02,E14.5-brain=1.493e+01,E14.5-heart=5.799e+01,E14.5-limb=1.968e+01,E14.5-liver=1.135e+03,heart=3.690e+02,intestine=1.158e+02,kidney=2.324e+02,liver=6.325e+01,lung=9.081e+01,MEF=1.782e+02,mESC=3.056e+02,olfactory=1.531e+02,placenta=3.859e+02,spleen=1.527e+01,testes=2.258e+02,thymus=3.322e+01</text:p>
          </table:table-cell>
          <table:table-cell office:value-type="string">
            <text:p>RPKM=3.7842e+02,ORFscore=9.4830</text:p>
          </table:table-cell>
          <table:table-cell office:value-type="string">
            <text:p>RPKM=9.2888e+02,ORFscore=11.6521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66335_chr9:22113544-22113923:-</text:p>
          </table:table-cell>
          <table:table-cell office:value-type="string">
            <text:p>Elof1</text:p>
          </table:table-cell>
          <table:table-cell office:value-type="string">
            <text:p>annotated</text:p>
          </table:table-cell>
          <table:table-cell office:value-type="float" office:value="284.979">
            <text:p>284.98</text:p>
          </table:table-cell>
          <table:table-cell office:value-type="string">
            <text:p>FPKM:bone-marrow=1.309e+01,cerebellum=1.330e+01,cortex=9.648e+00,E14.5-brain=2.892e+01,E14.5-heart=1.807e+01,E14.5-limb=1.599e+01,E14.5-liver=2.213e+01,heart=6.746e+00,intestine=1.448e+01,kidney=2.535e+01,liver=8.524e+00,lung=2.649e+01,MEF=1.740e+01,mESC=1.260e+01,olfactory=7.961e+00,placenta=9.227e+00,spleen=1.371e+01,testes=7.594e+01,thymus=9.836e+00</text:p>
          </table:table-cell>
          <table:table-cell office:value-type="string">
            <text:p>RPKM=8.2697e+01,ORFscore=7.7065</text:p>
          </table:table-cell>
          <table:table-cell office:value-type="string">
            <text:p>RPKM=3.6755e+01,ORFscore=7.4253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05692_chr4:149545736-149564263:+</text:p>
          </table:table-cell>
          <table:table-cell office:value-type="string">
            <text:p>Ctnnbip1</text:p>
          </table:table-cell>
          <table:table-cell office:value-type="string">
            <text:p>annotated</text:p>
          </table:table-cell>
          <table:table-cell office:value-type="float" office:value="1676.09">
            <text:p>1676.09</text:p>
          </table:table-cell>
          <table:table-cell office:value-type="string">
            <text:p>FPKM:bone-marrow=1.364e+00,cerebellum=4.085e+00,cortex=5.353e+00,E14.5-brain=1.470e+01,E14.5-heart=7.098e+00,E14.5-limb=8.111e+00,E14.5-liver=8.847e-01,heart=3.290e+00,intestine=5.680e+00,kidney=5.195e+00,liver=1.035e+00,lung=1.533e+00,MEF=3.728e+00,mESC=4.526e+00,olfactory=5.104e+00,placenta=1.951e+01,spleen=5.809e-01,testes=9.158e-01,thymus=1.304e+00</text:p>
          </table:table-cell>
          <table:table-cell office:value-type="string">
            <text:p>RPKM=2.5159e+01,ORFscore=4.1684</text:p>
          </table:table-cell>
          <table:table-cell office:value-type="string">
            <text:p>RPKM=2.5942e+01,ORFscore=6.8671</text:p>
          </table:table-cell>
          <table:table-cell office:value-type="string">
            <text:p>NA</text:p>
          </table:table-cell>
          <table:table-cell office:value-type="string">
            <text:p>sequence=MGSNLTASEEEFLR,score=8.962e+01,PEP=1.070e-03,intensity=2.578e+06,nspectra=2,peak_cov=0.472,intensity_cov=0.207;sequence=KMGSNLTASEEEFLR,score=9.453e+01,PEP=5.540e-04,intensity=1.929e+06,nspectra=2,peak_cov=0.308,intensity_cov=0.144;sequence=SPEEMYIQQK,score=8.283e+01,PEP=1.098e-02,intensity=5.046e+04,nspectra=1,peak_cov=0.351,intensity_cov=0.288</text:p>
          </table:table-cell>
          <table:table-cell office:value-type="string">
            <text:p>sequence=SPEEMYIQQK,score=1.518e+02,PEP=1.625e-07,intensity=2.063e+08,nspectra=4,peak_cov=0.385,intensity_cov=0.133;sequence=TYAGVVSSQLSQLPQHSIDQGAEDVVMAFSR,score=1.004e+02,PEP=5.549e-44,intensity=6.530e+07,nspectra=1,peak_cov=0.398,intensity_cov=0.209;sequence=MGSNLTASEEEFLR,score=1.831e+02,PEP=3.267e-20,intensity=6.090e+08,nspectra=10,peak_cov=0.541,intensity_cov=0.189</text:p>
          </table:table-cell>
          <table:table-cell table:number-columns-repeated="1014"/>
        </table:table-row>
        <table:table-row table:style-name="ro1">
          <table:table-cell office:value-type="string">
            <text:p>ENSMUST00000037722_chr2:144065408-144073913:+</text:p>
          </table:table-cell>
          <table:table-cell office:value-type="string">
            <text:p>Banf2</text:p>
          </table:table-cell>
          <table:table-cell office:value-type="string">
            <text:p>annotated</text:p>
          </table:table-cell>
          <table:table-cell office:value-type="float" office:value="619.207">
            <text:p>619.21</text:p>
          </table:table-cell>
          <table:table-cell office:value-type="string">
            <text:p>FPKM:bone-marrow=0.000e+00,cerebellum=1.864e-01,cortex=0.000e+00,E14.5-brain=0.000e+00,E14.5-heart=0.000e+00,E14.5-limb=0.000e+00,E14.5-liver=0.000e+00,heart=0.000e+00,intestine=0.000e+00,kidney=0.000e+00,liver=0.000e+00,lung=0.000e+00,MEF=0.000e+00,mESC=0.000e+00,olfactory=0.000e+00,placenta=9.139e-02,spleen=0.000e+00,testes=4.047e+01,thymus=0.000e+00</text:p>
          </table:table-cell>
          <table:table-cell table:number-columns-repeated="2" office:value-type="string">
            <text:p>NA</text:p>
          </table:table-cell>
          <table:table-cell office:value-type="string">
            <text:p>sequence=AFLSEPIGEK,score=4.600e+01,PEP=6.123e-02,intensity=1.303e+08,nspectra=1,peak_cov=0.439,intensity_cov=0.070</text:p>
          </table:table-cell>
          <table:table-cell table:number-columns-repeated="2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47876_chr3:83128571-83128696:-</text:p>
          </table:table-cell>
          <table:table-cell office:value-type="string">
            <text:p>Gm10710</text:p>
          </table:table-cell>
          <table:table-cell office:value-type="string">
            <text:p>utr5</text:p>
          </table:table-cell>
          <table:table-cell office:value-type="float" office:value="408.424">
            <text:p>408.42</text:p>
          </table:table-cell>
          <table:table-cell office:value-type="string">
            <text:p>FPKM:bone-marrow=0.000e+00,cerebellum=1.535e-02,cortex=1.918e-01,E14.5-brain=7.781e-02,E14.5-heart=4.056e-02,E14.5-limb=1.822e-01,E14.5-liver=0.000e+00,heart=6.888e-03,intestine=5.392e-02,kidney=1.027e-02,liver=6.655e-03,lung=7.457e-02,MEF=1.579e-02,mESC=1.312e-02,olfactory=1.557e-01,placenta=8.955e-03,spleen=3.699e-02,testes=0.000e+00,thymus=2.085e-02</text:p>
          </table:table-cell>
          <table:table-cell office:value-type="string">
            <text:p>NA</text:p>
          </table:table-cell>
          <table:table-cell office:value-type="string">
            <text:p>RPKM=6.9389e-01,ORFscore=0.0000</text:p>
          </table:table-cell>
          <table:table-cell table:number-columns-repeated="2" office:value-type="string">
            <text:p>NA</text:p>
          </table:table-cell>
          <table:table-cell office:value-type="string">
            <text:p>sequence=MCSSCAAAASR,score=5.312e+01,PEP=1.667e-02,intensity=1.305e+09,nspectra=13,peak_cov=0.264,intensity_cov=0.067</text:p>
          </table:table-cell>
          <table:table-cell table:number-columns-repeated="1014"/>
        </table:table-row>
        <table:table-row table:style-name="ro1">
          <table:table-cell office:value-type="string">
            <text:p>ENSMUST00000100864_chr6:133105414-133105617:+</text:p>
          </table:table-cell>
          <table:table-cell office:value-type="string">
            <text:p>2700089E24Rik</text:p>
          </table:table-cell>
          <table:table-cell office:value-type="string">
            <text:p>annotated</text:p>
          </table:table-cell>
          <table:table-cell office:value-type="float" office:value="542.995">
            <text:p>543</text:p>
          </table:table-cell>
          <table:table-cell office:value-type="string">
            <text:p>FPKM:bone-marrow=3.404e+00,cerebellum=3.388e+01,cortex=2.268e+01,E14.5-brain=2.456e+01,E14.5-heart=1.468e+01,E14.5-limb=1.744e+01,E14.5-liver=1.130e+01,heart=1.328e+01,intestine=8.677e+00,kidney=2.130e+01,liver=1.383e+01,lung=1.387e+01,MEF=1.688e+01,mESC=3.001e+00,olfactory=1.622e+01,placenta=6.378e+00,spleen=5.850e+00,testes=2.944e+00,thymus=5.315e+00</text:p>
          </table:table-cell>
          <table:table-cell office:value-type="string">
            <text:p>RPKM=1.4524e+01,ORFscore=5.7705</text:p>
          </table:table-cell>
          <table:table-cell office:value-type="string">
            <text:p>RPKM=1.1529e+02,ORFscore=7.7662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81950_chr8:120658237-120667978:-</text:p>
          </table:table-cell>
          <table:table-cell office:value-type="string">
            <text:p>Emc8</text:p>
          </table:table-cell>
          <table:table-cell office:value-type="string">
            <text:p>annotated</text:p>
          </table:table-cell>
          <table:table-cell office:value-type="float" office:value="43.705">
            <text:p>43.71</text:p>
          </table:table-cell>
          <table:table-cell office:value-type="string">
            <text:p>FPKM:bone-marrow=0.000e+00,cerebellum=0.000e+00,cortex=0.000e+00,E14.5-brain=0.000e+00,E14.5-heart=0.000e+00,E14.5-limb=0.000e+00,E14.5-liver=0.000e+00,heart=0.000e+00,intestine=0.000e+00,kidney=0.000e+00,liver=0.000e+00,lung=0.000e+00,MEF=0.000e+00,mESC=0.000e+00,olfactory=0.000e+00,placenta=0.000e+00,spleen=0.000e+00,testes=0.000e+00,thymus=0.000e+00</text:p>
          </table:table-cell>
          <table:table-cell office:value-type="string">
            <text:p>RPKM=1.3071e+02,ORFscore=7.7089</text:p>
          </table:table-cell>
          <table:table-cell office:value-type="string">
            <text:p>RPKM=4.2278e+01,ORFscore=5.9063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15089_chr2:3336210-3340771:+</text:p>
          </table:table-cell>
          <table:table-cell office:value-type="string">
            <text:p>Acbd7</text:p>
          </table:table-cell>
          <table:table-cell office:value-type="string">
            <text:p>annotated</text:p>
          </table:table-cell>
          <table:table-cell office:value-type="float" office:value="1017.389">
            <text:p>1017.39</text:p>
          </table:table-cell>
          <table:table-cell office:value-type="string">
            <text:p>FPKM:bone-marrow=0.000e+00,cerebellum=3.519e-01,cortex=1.221e-01,E14.5-brain=4.947e-01,E14.5-heart=3.869e-01,E14.5-limb=0.000e+00,E14.5-liver=1.253e-01,heart=2.368e-01,intestine=7.712e-02,kidney=0.000e+00,liver=0.000e+00,lung=4.661e-01,MEF=0.000e+00,mESC=2.553e+00,olfactory=2.228e+00,placenta=5.125e-01,spleen=0.000e+00,testes=0.000e+00,thymus=2.387e-01</text:p>
          </table:table-cell>
          <table:table-cell office:value-type="string">
            <text:p>RPKM=5.8974e+00,ORFscore=2.1520</text:p>
          </table:table-cell>
          <table:table-cell office:value-type="string">
            <text:p>RPKM=4.5739e-01,ORFscore=NA</text:p>
          </table:table-cell>
          <table:table-cell table:number-columns-repeated="2" office:value-type="string">
            <text:p>NA</text:p>
          </table:table-cell>
          <table:table-cell office:value-type="string">
            <text:p>sequence=QSVIGDINIACPAMLDLK,score=2.168e+01,PEP=5.574e-02,intensity=5.412e+07,nspectra=1,peak_cov=0.131,intensity_cov=0.051</text:p>
          </table:table-cell>
          <table:table-cell table:number-columns-repeated="1014"/>
        </table:table-row>
        <table:table-row table:style-name="ro1">
          <table:table-cell office:value-type="string">
            <text:p>ENSMUST00000118064_chr16:92305386-92310956:+</text:p>
          </table:table-cell>
          <table:table-cell office:value-type="string">
            <text:p>Smim11</text:p>
          </table:table-cell>
          <table:table-cell office:value-type="string">
            <text:p>annotated</text:p>
          </table:table-cell>
          <table:table-cell office:value-type="float" office:value="489.674">
            <text:p>489.67</text:p>
          </table:table-cell>
          <table:table-cell office:value-type="string">
            <text:p>FPKM:bone-marrow=1.823e+01,cerebellum=1.133e+01,cortex=6.742e+00,E14.5-brain=3.042e+01,E14.5-heart=2.772e+01,E14.5-limb=2.033e+01,E14.5-liver=2.458e+01,heart=4.511e+01,intestine=1.586e+01,kidney=2.747e+01,liver=1.883e+01,lung=2.304e+01,MEF=1.284e+01,mESC=1.018e+01,olfactory=1.024e+01,placenta=1.222e+01,spleen=2.932e+01,testes=4.487e+00,thymus=1.913e+01</text:p>
          </table:table-cell>
          <table:table-cell office:value-type="string">
            <text:p>RPKM=4.3273e+01,ORFscore=5.4160</text:p>
          </table:table-cell>
          <table:table-cell office:value-type="string">
            <text:p>RPKM=1.4783e+01,ORFscore=4.7225</text:p>
          </table:table-cell>
          <table:table-cell office:value-type="string">
            <text:p>sequence=SLEGKLQAEK,score=1.318e+02,PEP=3.079e-04,intensity=1.851e+08,nspectra=5,peak_cov=0.635,intensity_cov=0.179</text:p>
          </table:table-cell>
          <table:table-cell office:value-type="string">
            <text:p>sequence=VLEHVPLLLYILAAK,score=1.046e+02,PEP=4.181e-06,intensity=2.970e+06,nspectra=3,peak_cov=0.495,intensity_cov=0.198</text:p>
          </table:table-cell>
          <table:table-cell office:value-type="string">
            <text:p>sequence=TLILCLAFAGVK,score=5.817e+01,PEP=1.864e-03,intensity=8.750e+07,nspectra=3,peak_cov=0.204,intensity_cov=0.070;sequence=VLEHVPLLLYILAAK,score=1.050e+02,PEP=3.694e-15,intensity=1.265e+09,nspectra=22,peak_cov=0.522,intensity_cov=0.121</text:p>
          </table:table-cell>
          <table:table-cell table:number-columns-repeated="1014"/>
        </table:table-row>
        <table:table-row table:style-name="ro1">
          <table:table-cell office:value-type="string">
            <text:p>ENSMUST00000056398_chr6:18848733-18853691:+</text:p>
          </table:table-cell>
          <table:table-cell office:value-type="string">
            <text:p>Naa38</text:p>
          </table:table-cell>
          <table:table-cell office:value-type="string">
            <text:p>annotated</text:p>
          </table:table-cell>
          <table:table-cell office:value-type="float" office:value="1779.274">
            <text:p>1779.27</text:p>
          </table:table-cell>
          <table:table-cell office:value-type="string">
            <text:p>FPKM:bone-marrow=5.819e+00,cerebellum=5.174e+00,cortex=4.578e+00,E14.5-brain=2.489e+01,E14.5-heart=2.004e+01,E14.5-limb=1.817e+01,E14.5-liver=2.131e+01,heart=3.588e+00,intestine=7.791e+00,kidney=5.038e+00,liver=8.324e-01,lung=5.065e+00,MEF=1.170e+01,mESC=2.333e+01,olfactory=6.944e+00,placenta=9.715e+00,spleen=9.079e+00,testes=3.892e+00,thymus=1.232e+01</text:p>
          </table:table-cell>
          <table:table-cell office:value-type="string">
            <text:p>RPKM=1.6372e+02,ORFscore=7.5761</text:p>
          </table:table-cell>
          <table:table-cell office:value-type="string">
            <text:p>RPKM=5.1462e+01,ORFscore=8.2323</text:p>
          </table:table-cell>
          <table:table-cell office:value-type="string">
            <text:p>sequence=GDNVAVIGEIDEETDSALDLGNIR,score=5.078e+01,PEP=2.351e-06,intensity=2.621e+07,nspectra=3,peak_cov=0.588,intensity_cov=0.254;sequence=GFDQTINLILDESHER,score=7.328e+01,PEP=9.750e-10,intensity=1.703e+08,nspectra=6,peak_cov=0.380,intensity_cov=0.112;sequence=TSALENYINR,score=1.525e+02,PEP=3.399e-08,intensity=2.212e+08,nspectra=24,peak_cov=0.618,intensity_cov=0.182;sequence=AEPLNSVAH,score=9.107e+01,PEP=3.094e-03,intensity=1.458e+09,nspectra=7,peak_cov=0.566,intensity_cov=0.147;sequence=TVAVITSDGR,score=1.104e+02,PEP=3.348e-04,intensity=4.330e+08,nspectra=5,peak_cov=0.800,intensity_cov=0.182</text:p>
          </table:table-cell>
          <table:table-cell office:value-type="string">
            <text:p>sequence=VFSSSQGVEQVVLGLYIVR,score=1.529e+02,PEP=1.932e-26,intensity=4.150e+07,nspectra=32,peak_cov=0.609,intensity_cov=0.245;sequence=TVAVITSDGR,score=1.434e+02,PEP=8.322e-05,intensity=2.871e+08,nspectra=41,peak_cov=0.706,intensity_cov=0.252;sequence=AEPLNSVAH,score=1.233e+02,PEP=6.786e-03,intensity=2.541e+07,nspectra=5,peak_cov=0.846,intensity_cov=0.211;sequence=TSALENYINR,score=1.978e+02,PEP=4.941e-06,intensity=1.878e+08,nspectra=52,peak_cov=0.747,intensity_cov=0.310;sequence=GDNVAVIGEIDEETDSALDLGNIR,score=2.292e+02,PEP=1.034e-74,intensity=1.072e+08,nspectra=28,peak_cov=0.669,intensity_cov=0.444;sequence=GFDQTINLILDESHER,score=1.562e+02,PEP=1.944e-19,intensity=6.398e+08,nspectra=107,peak_cov=0.557,intensity_cov=0.303</text:p>
          </table:table-cell>
          <table:table-cell office:value-type="string">
            <text:p>sequence=GDNVAVIGEIDEETDSALDLGNIR,score=1.569e+02,PEP=1.721e-83,intensity=2.926e+09,nspectra=56,peak_cov=0.652,intensity_cov=0.305;sequence=TVAVITSDGR,score=1.216e+02,PEP=8.666e-05,intensity=2.617e+10,nspectra=59,peak_cov=0.762,intensity_cov=0.238;sequence=GFDQTINLILDESHER,score=2.135e+02,PEP=6.411e-95,intensity=3.208e+10,nspectra=109,peak_cov=0.551,intensity_cov=0.149;sequence=AEPLNSVAH,score=8.474e+01,PEP=2.863e-03,intensity=1.347e+10,nspectra=46,peak_cov=0.494,intensity_cov=0.155;sequence=VFSSSQGVEQVVLGLYIVR,score=1.916e+02,PEP=7.565e-49,intensity=1.517e+09,nspectra=19,peak_cov=0.481,intensity_cov=0.122;sequence=TSALENYINR,score=2.118e+02,PEP=1.828e-10,intensity=3.088e+10,nspectra=107,peak_cov=0.591,intensity_cov=0.166</text:p>
          </table:table-cell>
          <table:table-cell table:number-columns-repeated="1014"/>
        </table:table-row>
        <table:table-row table:style-name="ro1">
          <table:table-cell office:value-type="string">
            <text:p>ENSMUST00000035725_chr6:113604779-113616091:+</text:p>
          </table:table-cell>
          <table:table-cell office:value-type="string">
            <text:p>Brk1</text:p>
          </table:table-cell>
          <table:table-cell office:value-type="string">
            <text:p>annotated</text:p>
          </table:table-cell>
          <table:table-cell office:value-type="float" office:value="1506.115">
            <text:p>1506.12</text:p>
          </table:table-cell>
          <table:table-cell office:value-type="string">
            <text:p>FPKM:bone-marrow=2.423e+01,cerebellum=3.635e+01,cortex=5.496e+01,E14.5-brain=5.669e+01,E14.5-heart=4.242e+01,E14.5-limb=3.401e+01,E14.5-liver=3.206e+01,heart=1.806e+01,intestine=3.181e+01,kidney=4.560e+01,liver=1.268e+01,lung=2.808e+01,MEF=4.899e+01,mESC=2.869e+01,olfactory=3.247e+01,placenta=3.067e+01,spleen=4.904e+01,testes=1.240e+01,thymus=2.922e+01</text:p>
          </table:table-cell>
          <table:table-cell office:value-type="string">
            <text:p>RPKM=1.7909e+02,ORFscore=7.1774</text:p>
          </table:table-cell>
          <table:table-cell office:value-type="string">
            <text:p>RPKM=1.6250e+02,ORFscore=9.1887</text:p>
          </table:table-cell>
          <table:table-cell office:value-type="string">
            <text:p>sequence=VTKGETLT,score=6.655e+01,PEP=7.891e-02,intensity=1.546e+07,nspectra=2,peak_cov=0.258,intensity_cov=0.110;sequence=SRLATLNEK,score=7.623e+01,PEP=6.137e-03,intensity=1.103e+07,nspectra=1,peak_cov=0.337,intensity_cov=0.089;sequence=IEYIEAR,score=6.525e+01,PEP=4.248e-02,intensity=2.027e+06,nspectra=1,peak_cov=0.658,intensity_cov=0.270;sequence=EIHQDWANR,score=7.685e+01,PEP=7.361e-03,intensity=6.406e+08,nspectra=2,peak_cov=0.254,intensity_cov=0.084;sequence=AGQEDPVQR,score=9.431e+01,PEP=1.713e-04,intensity=3.206e+08,nspectra=8,peak_cov=0.395,intensity_cov=0.200;sequence=RIEYIEAR,score=1.181e+02,PEP=6.987e-04,intensity=1.137e+09,nspectra=12,peak_cov=0.594,intensity_cov=0.163;sequence=LATLNEKLTALER,score=9.858e+01,PEP=1.835e-05,intensity=1.133e+08,nspectra=9,peak_cov=0.371,intensity_cov=0.167;sequence=EYIEIITSSIK,score=5.620e+01,PEP=1.966e-02,intensity=1.125e+07,nspectra=1,peak_cov=0.438,intensity_cov=0.176;sequence=ISDFLNSFDMSCR,score=7.789e+01,PEP=5.606e-05,intensity=7.750e+07,nspectra=10,peak_cov=0.549,intensity_cov=0.188</text:p>
          </table:table-cell>
          <table:table-cell office:value-type="string">
            <text:p>sequence=EYIEIITSSIKK,score=1.715e+02,PEP=1.796e-08,intensity=8.573e+05,nspectra=2,peak_cov=0.720,intensity_cov=0.283;sequence=AGQEDPVQR,score=1.713e+02,PEP=4.756e-04,intensity=1.133e+07,nspectra=4,peak_cov=0.519,intensity_cov=0.197;sequence=RIEYIEAR,score=1.132e+02,PEP=1.104e-02,intensity=1.224e+07,nspectra=7,peak_cov=0.481,intensity_cov=0.250;sequence=KISDFLNSFDMSCR,score=5.107e+01,PEP=3.614e-02,intensity=1.586e+05,nspectra=1,peak_cov=0.410,intensity_cov=0.233;sequence=EYIEIITSSIK,score=9.745e+01,PEP=9.384e-04,intensity=2.699e+07,nspectra=12,peak_cov=0.517,intensity_cov=0.222;sequence=ISDFLNSFDMSCR,score=1.014e+02,PEP=1.225e-04,intensity=2.322e+06,nspectra=9,peak_cov=0.513,intensity_cov=0.292;sequence=EIHQDWANR,score=1.489e+02,PEP=4.031e-04,intensity=2.095e+06,nspectra=6,peak_cov=0.517,intensity_cov=0.194</text:p>
          </table:table-cell>
          <table:table-cell office:value-type="string">
            <text:p>sequence=RIEYIEAR,score=1.354e+02,PEP=1.776e-03,intensity=3.595e+09,nspectra=19,peak_cov=0.460,intensity_cov=0.359;sequence=EYIEIITSSIK,score=1.150e+02,PEP=9.156e-07,intensity=1.074e+10,nspectra=65,peak_cov=0.674,intensity_cov=0.182;sequence=AGQEDPVQREIHQDWANR,score=1.534e+02,PEP=4.547e-30,intensity=1.209e+08,nspectra=2,peak_cov=0.408,intensity_cov=0.134;sequence=EYIEIITSSIKK,score=1.004e+02,PEP=1.317e-05,intensity=3.042e+08,nspectra=5,peak_cov=0.472,intensity_cov=0.088;sequence=AGQEDPVQR,score=1.187e+02,PEP=9.597e-05,intensity=9.486e+09,nspectra=21,peak_cov=0.436,intensity_cov=0.123;sequence=EIHQDWANR,score=1.489e+02,PEP=5.999e-06,intensity=6.044e+09,nspectra=46,peak_cov=0.495,intensity_cov=0.143;sequence=ISDFLNSFDMSCR,score=1.987e+02,PEP=4.558e-15,intensity=1.868e+10,nspectra=87,peak_cov=0.639,intensity_cov=0.260;sequence=IEYIEAR,score=1.148e+02,PEP=1.485e-02,intensity=3.294e+09,nspectra=11,peak_cov=0.812,intensity_cov=0.258;sequence=EIHQDWANREYIEIITSSIK,score=2.386e+02,PEP=2.278e-69,intensity=3.201e+09,nspectra=12,peak_cov=0.375,intensity_cov=0.266</text:p>
          </table:table-cell>
          <table:table-cell table:number-columns-repeated="1014"/>
        </table:table-row>
        <table:table-row table:style-name="ro1">
          <table:table-cell office:value-type="string">
            <text:p>ENSMUST00000065482_chr3:95220185-95220457:-</text:p>
          </table:table-cell>
          <table:table-cell office:value-type="string">
            <text:p>Mllt11</text:p>
          </table:table-cell>
          <table:table-cell office:value-type="string">
            <text:p>annotated</text:p>
          </table:table-cell>
          <table:table-cell office:value-type="float" office:value="451.933">
            <text:p>451.93</text:p>
          </table:table-cell>
          <table:table-cell office:value-type="string">
            <text:p>FPKM:bone-marrow=1.684e+00,cerebellum=5.741e+01,cortex=1.037e+02,E14.5-brain=1.742e+02,E14.5-heart=5.956e+00,E14.5-limb=6.121e+00,E14.5-liver=2.011e+00,heart=1.993e+00,intestine=3.054e+00,kidney=4.455e+00,liver=5.174e-01,lung=1.665e+00,MEF=9.621e+00,mESC=4.245e+00,olfactory=4.100e+01,placenta=6.229e+00,spleen=3.823e+00,testes=3.880e+01,thymus=9.838e+00</text:p>
          </table:table-cell>
          <table:table-cell office:value-type="string">
            <text:p>RPKM=2.7741e+01,ORFscore=4.8149</text:p>
          </table:table-cell>
          <table:table-cell office:value-type="string">
            <text:p>RPKM=3.4491e+02,ORFscore=10.3915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72002_chr17:25718701-25719032:+</text:p>
          </table:table-cell>
          <table:table-cell office:value-type="string">
            <text:p>Gng13</text:p>
          </table:table-cell>
          <table:table-cell office:value-type="string">
            <text:p>annotated</text:p>
          </table:table-cell>
          <table:table-cell office:value-type="float" office:value="1757.171">
            <text:p>1757.17</text:p>
          </table:table-cell>
          <table:table-cell office:value-type="string">
            <text:p>FPKM:bone-marrow=1.995e+00,cerebellum=3.036e+02,cortex=4.320e+01,E14.5-brain=1.968e-01,E14.5-heart=2.048e+00,E14.5-limb=6.001e-01,E14.5-liver=5.958e-01,heart=7.624e-01,intestine=8.108e-01,kidney=3.369e-02,liver=1.721e-01,lung=4.807e-01,MEF=1.422e-01,mESC=7.582e+00,olfactory=5.745e+01,placenta=1.296e+00,spleen=1.875e-01,testes=1.845e-78,thymus=6.872e+00</text:p>
          </table:table-cell>
          <table:table-cell office:value-type="string">
            <text:p>RPKM=2.4316e+01,ORFscore=5.3190</text:p>
          </table:table-cell>
          <table:table-cell office:value-type="string">
            <text:p>RPKM=5.7522e+01,ORFscore=7.8240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29679_chr3:89415911-89418213:-</text:p>
          </table:table-cell>
          <table:table-cell office:value-type="string">
            <text:p>Cks1b</text:p>
          </table:table-cell>
          <table:table-cell office:value-type="string">
            <text:p>annotated</text:p>
          </table:table-cell>
          <table:table-cell office:value-type="float" office:value="1546.304">
            <text:p>1546.3</text:p>
          </table:table-cell>
          <table:table-cell office:value-type="string">
            <text:p>FPKM:bone-marrow=1.952e+01,cerebellum=4.072e-01,cortex=5.514e-01,E14.5-brain=1.998e+01,E14.5-heart=2.711e+01,E14.5-limb=2.176e+01,E14.5-liver=3.072e+01,heart=5.794e-01,intestine=3.168e+00,kidney=7.539e-01,liver=1.163e+00,lung=1.621e+00,MEF=2.782e+01,mESC=3.998e+01,olfactory=4.189e+00,placenta=5.513e+00,spleen=5.315e+00,testes=9.846e-01,thymus=1.085e+01</text:p>
          </table:table-cell>
          <table:table-cell office:value-type="string">
            <text:p>RPKM=7.2463e+02,ORFscore=10.9412</text:p>
          </table:table-cell>
          <table:table-cell office:value-type="string">
            <text:p>RPKM=3.6434e+00,ORFscore=4.1964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12571_chr17:74299752-74316079:-</text:p>
          </table:table-cell>
          <table:table-cell office:value-type="string">
            <text:p>Dpy30</text:p>
          </table:table-cell>
          <table:table-cell office:value-type="string">
            <text:p>annotated</text:p>
          </table:table-cell>
          <table:table-cell office:value-type="float" office:value="1467.244">
            <text:p>1467.24</text:p>
          </table:table-cell>
          <table:table-cell office:value-type="string">
            <text:p>FPKM:bone-marrow=1.759e+01,cerebellum=1.184e+01,cortex=7.992e+00,E14.5-brain=3.921e+01,E14.5-heart=3.157e+01,E14.5-limb=2.147e+01,E14.5-liver=3.954e+01,heart=9.361e+00,intestine=2.129e+01,kidney=1.851e+01,liver=2.560e+00,lung=1.382e+01,MEF=1.400e+01,mESC=5.670e+01,olfactory=9.477e+00,placenta=7.745e+00,spleen=1.361e+01,testes=4.738e+01,thymus=1.563e+01</text:p>
          </table:table-cell>
          <table:table-cell office:value-type="string">
            <text:p>RPKM=3.6932e+02,ORFscore=9.8423</text:p>
          </table:table-cell>
          <table:table-cell office:value-type="string">
            <text:p>RPKM=3.4082e+01,ORFscore=7.7514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31670_chr6:4004316-4008160:+</text:p>
          </table:table-cell>
          <table:table-cell office:value-type="string">
            <text:p>Gng11</text:p>
          </table:table-cell>
          <table:table-cell office:value-type="string">
            <text:p>annotated</text:p>
          </table:table-cell>
          <table:table-cell office:value-type="float" office:value="1291.253">
            <text:p>1291.25</text:p>
          </table:table-cell>
          <table:table-cell office:value-type="string">
            <text:p>FPKM:bone-marrow=1.873e+01,cerebellum=9.873e+00,cortex=2.133e+00,E14.5-brain=9.271e+00,E14.5-heart=2.896e+01,E14.5-limb=1.048e+01,E14.5-liver=9.000e+00,heart=3.082e+01,intestine=5.168e+00,kidney=1.120e+01,liver=3.145e+00,lung=3.373e+01,MEF=1.126e+01,mESC=1.094e-01,olfactory=2.380e+00,placenta=2.040e+01,spleen=1.213e+01,testes=0.000e+00,thymus=9.271e-01</text:p>
          </table:table-cell>
          <table:table-cell office:value-type="string">
            <text:p>RPKM=5.6281e+00,ORFscore=-2.9671</text:p>
          </table:table-cell>
          <table:table-cell office:value-type="string">
            <text:p>RPKM=1.7014e+01,ORFscore=6.3716</text:p>
          </table:table-cell>
          <table:table-cell table:number-columns-repeated="2" office:value-type="string">
            <text:p>NA</text:p>
          </table:table-cell>
          <table:table-cell office:value-type="string">
            <text:p>sequence=PALHIEDLPEK,score=1.197e+02,PEP=3.964e-07,intensity=1.441e+08,nspectra=9,peak_cov=0.414,intensity_cov=0.150</text:p>
          </table:table-cell>
          <table:table-cell table:number-columns-repeated="1014"/>
        </table:table-row>
        <table:table-row table:style-name="ro1">
          <table:table-cell office:value-type="string">
            <text:p>ENSMUST00000021970_chr13:56289792-56296173:-</text:p>
          </table:table-cell>
          <table:table-cell office:value-type="string">
            <text:p>Cxcl14</text:p>
          </table:table-cell>
          <table:table-cell office:value-type="string">
            <text:p>annotated</text:p>
          </table:table-cell>
          <table:table-cell office:value-type="float" office:value="1535.749">
            <text:p>1535.75</text:p>
          </table:table-cell>
          <table:table-cell office:value-type="string">
            <text:p>FPKM:bone-marrow=1.088e+01,cerebellum=9.663e+00,cortex=1.744e+01,E14.5-brain=2.070e+00,E14.5-heart=7.858e-02,E14.5-limb=7.888e+01,E14.5-liver=5.089e-02,heart=4.420e+00,intestine=3.447e+00,kidney=8.039e+00,liver=4.952e-01,lung=3.740e+01,MEF=2.499e+01,mESC=8.541e-01,olfactory=8.236e+00,placenta=2.165e+01,spleen=5.161e-02,testes=1.746e-01,thymus=1.600e+00</text:p>
          </table:table-cell>
          <table:table-cell office:value-type="string">
            <text:p>RPKM=2.0551e+00,ORFscore=4.6478</text:p>
          </table:table-cell>
          <table:table-cell office:value-type="string">
            <text:p>RPKM=1.8164e+02,ORFscore=9.6116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20203_chr10:93583464-93589541:-</text:p>
          </table:table-cell>
          <table:table-cell office:value-type="string">
            <text:p>Snrpf</text:p>
          </table:table-cell>
          <table:table-cell office:value-type="string">
            <text:p>annotated</text:p>
          </table:table-cell>
          <table:table-cell office:value-type="float" office:value="1330.77">
            <text:p>1330.77</text:p>
          </table:table-cell>
          <table:table-cell office:value-type="string">
            <text:p>FPKM:bone-marrow=2.746e+01,cerebellum=6.725e+00,cortex=3.118e+00,E14.5-brain=3.092e+01,E14.5-heart=1.579e+01,E14.5-limb=1.750e+01,E14.5-liver=3.699e+01,heart=6.122e+00,intestine=8.356e+00,kidney=7.041e+00,liver=4.234e+00,lung=5.454e+00,MEF=1.205e+01,mESC=2.695e+01,olfactory=6.334e+00,placenta=8.831e+00,spleen=2.670e+01,testes=3.594e+00,thymus=1.205e+01</text:p>
          </table:table-cell>
          <table:table-cell office:value-type="string">
            <text:p>RPKM=2.4362e+02,ORFscore=8.6973</text:p>
          </table:table-cell>
          <table:table-cell office:value-type="string">
            <text:p>RPKM=6.5007e+01,ORFscore=7.7440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96014_chr19:47085958-47086220:-</text:p>
          </table:table-cell>
          <table:table-cell office:value-type="string">
            <text:p>Usmg5</text:p>
          </table:table-cell>
          <table:table-cell office:value-type="string">
            <text:p>annotated</text:p>
          </table:table-cell>
          <table:table-cell office:value-type="float" office:value="703.475">
            <text:p>703.48</text:p>
          </table:table-cell>
          <table:table-cell office:value-type="string">
            <text:p>FPKM:bone-marrow=5.724e+01,cerebellum=1.298e+02,cortex=1.188e+02,E14.5-brain=1.460e+02,E14.5-heart=3.052e+02,E14.5-limb=7.848e+01,E14.5-liver=1.454e+02,heart=3.781e+02,intestine=1.801e+02,kidney=3.766e+02,liver=1.079e+02,lung=4.964e+01,MEF=1.053e+02,mESC=8.964e+01,olfactory=7.315e+01,placenta=6.394e+01,spleen=5.378e+01,testes=3.023e+01,thymus=5.262e+01</text:p>
          </table:table-cell>
          <table:table-cell office:value-type="string">
            <text:p>RPKM=4.3004e+02,ORFscore=9.5293</text:p>
          </table:table-cell>
          <table:table-cell office:value-type="string">
            <text:p>RPKM=6.0171e+02,ORFscore=10.7261</text:p>
          </table:table-cell>
          <table:table-cell office:value-type="string">
            <text:p>sequence=AGAESDGQFQFTGIK,score=2.816e+02,PEP=5.893e-130,intensity=2.288e+09,nspectra=98,peak_cov=0.697,intensity_cov=0.229;sequence=YFNSYTLTGR,score=1.778e+02,PEP=1.719e-09,intensity=3.328e+09,nspectra=61,peak_cov=0.686,intensity_cov=0.168;sequence=KYFNSYTLTGR,score=2.222e+02,PEP=3.780e-71,intensity=2.588e+08,nspectra=7,peak_cov=0.623,intensity_cov=0.279;sequence=AGAESDGQFQFTGIKK,score=3.652e+02,PEP=1.865e-302,intensity=5.014e+09,nspectra=155,peak_cov=0.666,intensity_cov=0.302</text:p>
          </table:table-cell>
          <table:table-cell office:value-type="string">
            <text:p>sequence=AGAESDGQFQFTGIKK,score=1.935e+02,PEP=6.181e-28,intensity=7.792e+07,nspectra=19,peak_cov=0.555,intensity_cov=0.367;sequence=YFNSYTLTGR,score=2.011e+02,PEP=2.135e-05,intensity=9.713e+07,nspectra=60,peak_cov=0.703,intensity_cov=0.317;sequence=AGAESDGQFQFTGIK,score=2.691e+02,PEP=6.649e-46,intensity=4.399e+08,nspectra=81,peak_cov=0.711,intensity_cov=0.475;sequence=KYFNSYTLTGR,score=1.555e+02,PEP=1.432e-05,intensity=3.006e+06,nspectra=9,peak_cov=0.583,intensity_cov=0.272</text:p>
          </table:table-cell>
          <table:table-cell office:value-type="string">
            <text:p>sequence=AGAESDGQFQFTGIK,score=2.532e+02,PEP=2.430e-75,intensity=2.705e+11,nspectra=331,peak_cov=0.328,intensity_cov=0.161;sequence=AGAESDGQFQFTGIKK,score=3.375e+02,PEP=1.393e-170,intensity=3.322e+10,nspectra=116,peak_cov=0.552,intensity_cov=0.299;sequence=MAGAESDGQFQFTGIK,score=2.863e+01,PEP=9.145e-02,intensity=4.662e+06,nspectra=1,peak_cov=0.117,intensity_cov=0.097;sequence=YFNSYTLTGR,score=1.405e+02,PEP=7.015e-06,intensity=1.327e+10,nspectra=34,peak_cov=0.589,intensity_cov=0.193</text:p>
          </table:table-cell>
          <table:table-cell table:number-columns-repeated="1014"/>
        </table:table-row>
        <table:table-row table:style-name="ro1">
          <table:table-cell office:value-type="string">
            <text:p>ENSMUST00000016396_chr2:174462503-174463996:-</text:p>
          </table:table-cell>
          <table:table-cell office:value-type="string">
            <text:p>Atp5e</text:p>
          </table:table-cell>
          <table:table-cell office:value-type="string">
            <text:p>annotated</text:p>
          </table:table-cell>
          <table:table-cell office:value-type="float" office:value="764.944">
            <text:p>764.94</text:p>
          </table:table-cell>
          <table:table-cell office:value-type="string">
            <text:p>FPKM:bone-marrow=9.496e+01,cerebellum=1.085e+02,cortex=8.353e+01,E14.5-brain=2.192e+02,E14.5-heart=3.333e+02,E14.5-limb=9.300e+01,E14.5-liver=1.616e+02,heart=6.937e+02,intestine=2.209e+02,kidney=5.009e+02,liver=2.211e+02,lung=1.032e+02,MEF=9.881e+01,mESC=1.171e+02,olfactory=7.749e+01,placenta=6.445e+01,spleen=1.917e+02,testes=5.935e+01,thymus=7.132e+01</text:p>
          </table:table-cell>
          <table:table-cell office:value-type="string">
            <text:p>RPKM=5.8142e+02,ORFscore=8.7124</text:p>
          </table:table-cell>
          <table:table-cell office:value-type="string">
            <text:p>RPKM=4.5719e+02,ORFscore=10.5547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65678_chr4:47474751-47483062:+</text:p>
          </table:table-cell>
          <table:table-cell office:value-type="string">
            <text:p>Sec61b</text:p>
          </table:table-cell>
          <table:table-cell office:value-type="string">
            <text:p>annotated</text:p>
          </table:table-cell>
          <table:table-cell office:value-type="float" office:value="2517.347">
            <text:p>2517.35</text:p>
          </table:table-cell>
          <table:table-cell office:value-type="string">
            <text:p>FPKM:bone-marrow=2.046e+01,cerebellum=1.338e+01,cortex=9.818e+00,E14.5-brain=3.678e+01,E14.5-heart=2.454e+01,E14.5-limb=3.047e+01,E14.5-liver=5.452e+01,heart=8.176e+00,intestine=4.467e+01,kidney=5.276e+01,liver=2.072e+01,lung=4.252e+01,MEF=7.346e+01,mESC=2.907e+01,olfactory=4.389e+00,placenta=3.344e+01,spleen=4.975e+01,testes=3.124e+00,thymus=1.382e+01</text:p>
          </table:table-cell>
          <table:table-cell office:value-type="string">
            <text:p>RPKM=1.7744e+02,ORFscore=9.0707</text:p>
          </table:table-cell>
          <table:table-cell office:value-type="string">
            <text:p>RPKM=8.6508e+01,ORFscore=9.0163</text:p>
          </table:table-cell>
          <table:table-cell office:value-type="string">
            <text:p>sequence=PGPTPSGTNVGSSGRSPSK,score=2.338e+02,PEP=4.098e-64,intensity=2.211e+09,nspectra=19,peak_cov=0.729,intensity_cov=0.298;sequence=PGPTPSGTNVGSSGR,score=2.297e+02,PEP=2.690e-114,intensity=3.002e+10,nspectra=71,peak_cov=0.706,intensity_cov=0.308;sequence=PGPTPSGTNVGSSGRSPSKAVAAR,score=2.389e+02,PEP=1.373e-99,intensity=5.456e+08,nspectra=23,peak_cov=0.730,intensity_cov=0.238</text:p>
          </table:table-cell>
          <table:table-cell office:value-type="string">
            <text:p>sequence=PGPTPSGTNVGSSGR,score=1.418e+02,PEP=1.173e-10,intensity=2.497e+08,nspectra=41,peak_cov=0.598,intensity_cov=0.365</text:p>
          </table:table-cell>
          <table:table-cell office:value-type="string">
            <text:p>sequence=PGPTPSGTNVGSSGR,score=1.570e+02,PEP=8.209e-29,intensity=6.361e+10,nspectra=98,peak_cov=0.625,intensity_cov=0.318;sequence=PGPTPSGTNVGSSGRSPSK,score=7.056e+01,PEP=1.500e-04,intensity=6.319e+07,nspectra=1,peak_cov=0.217,intensity_cov=0.164</text:p>
          </table:table-cell>
          <table:table-cell table:number-columns-repeated="1014"/>
        </table:table-row>
        <table:table-row table:style-name="ro1">
          <table:table-cell office:value-type="string">
            <text:p>ENSMUST00000166418_chr15:72913357-72913563:+</text:p>
          </table:table-cell>
          <table:table-cell office:value-type="string">
            <text:p>Gm3150</text:p>
          </table:table-cell>
          <table:table-cell office:value-type="string">
            <text:p>annotated</text:p>
          </table:table-cell>
          <table:table-cell office:value-type="float" office:value="87.037">
            <text:p>87.04</text:p>
          </table:table-cell>
          <table:table-cell office:value-type="string">
            <text:p>FPKM:bone-marrow=5.510e+00,cerebellum=2.908e+00,cortex=2.422e+00,E14.5-brain=3.304e+01,E14.5-heart=7.827e+01,E14.5-limb=2.559e+01,E14.5-liver=3.444e+01,heart=2.035e+01,intestine=2.949e+01,kidney=3.503e+01,liver=1.059e+01,lung=2.080e+01,MEF=3.409e+01,mESC=4.203e+01,olfactory=0.000e+00,placenta=3.422e+01,spleen=1.766e+01,testes=1.688e+01,thymus=1.875e+01</text:p>
          </table:table-cell>
          <table:table-cell office:value-type="string">
            <text:p>RPKM=2.1991e+01,ORFscore=3.8231</text:p>
          </table:table-cell>
          <table:table-cell office:value-type="string">
            <text:p>RPKM=5.2556e+01,ORFscore=7.7061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81202_chr2:157379105-157396017:+</text:p>
          </table:table-cell>
          <table:table-cell office:value-type="string">
            <text:p>Manbal</text:p>
          </table:table-cell>
          <table:table-cell office:value-type="string">
            <text:p>annotated</text:p>
          </table:table-cell>
          <table:table-cell office:value-type="float" office:value="1493.326">
            <text:p>1493.33</text:p>
          </table:table-cell>
          <table:table-cell office:value-type="string">
            <text:p>FPKM:bone-marrow=5.919e+00,cerebellum=1.189e+01,cortex=1.349e+01,E14.5-brain=1.343e+01,E14.5-heart=9.570e+00,E14.5-limb=8.836e+00,E14.5-liver=5.103e+00,heart=5.995e+00,intestine=7.099e+00,kidney=1.147e+01,liver=2.356e+00,lung=1.127e+01,MEF=1.611e+01,mESC=1.103e+01,olfactory=8.104e+00,placenta=1.465e+01,spleen=1.072e+01,testes=3.751e+00,thymus=6.773e+00</text:p>
          </table:table-cell>
          <table:table-cell office:value-type="string">
            <text:p>RPKM=6.3212e+01,ORFscore=6.6353</text:p>
          </table:table-cell>
          <table:table-cell office:value-type="string">
            <text:p>RPKM=4.9636e+01,ORFscore=6.4621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24606_chr3:36521200-36521391:-</text:p>
          </table:table-cell>
          <table:table-cell office:value-type="string">
            <text:p>Gm11549</text:p>
          </table:table-cell>
          <table:table-cell office:value-type="string">
            <text:p>lincRNA</text:p>
          </table:table-cell>
          <table:table-cell office:value-type="float" office:value="620.784">
            <text:p>620.78</text:p>
          </table:table-cell>
          <table:table-cell office:value-type="string">
            <text:p>FPKM:bone-marrow=1.757e-02,cerebellum=7.337e-03,cortex=5.048e+00,E14.5-brain=1.239e-01,E14.5-heart=1.066e-01,E14.5-limb=0.000e+00,E14.5-liver=4.707e-02,heart=0.000e+00,intestine=1.933e-02,kidney=7.364e-03,liver=9.541e-03,lung=9.718e-03,MEF=1.132e-01,mESC=5.643e-02,olfactory=8.371e-01,placenta=1.284e-02,spleen=0.000e+00,testes=0.000e+00,thymus=2.691e-01</text:p>
          </table:table-cell>
          <table:table-cell office:value-type="string">
            <text:p>NA</text:p>
          </table:table-cell>
          <table:table-cell office:value-type="string">
            <text:p>RPKM=2.1342e+01,ORFscore=6.6357</text:p>
          </table:table-cell>
          <table:table-cell table:number-columns-repeated="2" office:value-type="string">
            <text:p>NA</text:p>
          </table:table-cell>
          <table:table-cell office:value-type="string">
            <text:p>sequence=MEWKLNLLLYLALFFFLLFLLFLLLFVVIK,score=5.104e-02,PEP=1.042e-01,intensity=7.975e+07,nspectra=1,peak_cov=0.004,intensity_cov=0.012</text:p>
          </table:table-cell>
          <table:table-cell table:number-columns-repeated="1014"/>
        </table:table-row>
        <table:table-row table:style-name="ro1">
          <table:table-cell office:value-type="string">
            <text:p>ENSMUST00000053252_chr8:4258381-4258629:-</text:p>
          </table:table-cell>
          <table:table-cell office:value-type="string">
            <text:p>Ctxn1</text:p>
          </table:table-cell>
          <table:table-cell office:value-type="string">
            <text:p>annotated</text:p>
          </table:table-cell>
          <table:table-cell office:value-type="float" office:value="1085.157">
            <text:p>1085.16</text:p>
          </table:table-cell>
          <table:table-cell office:value-type="string">
            <text:p>FPKM:bone-marrow=4.971e-01,cerebellum=1.529e+00,cortex=1.326e+02,E14.5-brain=7.621e+01,E14.5-heart=1.014e+01,E14.5-limb=1.901e+01,E14.5-liver=1.130e+00,heart=3.810e-01,intestine=1.491e+00,kidney=7.389e-01,liver=1.473e-01,lung=5.350e+00,MEF=1.778e+01,mESC=6.700e+00,olfactory=3.861e+01,placenta=3.632e+00,spleen=5.184e-01,testes=2.215e+00,thymus=5.536e+00</text:p>
          </table:table-cell>
          <table:table-cell office:value-type="string">
            <text:p>RPKM=7.0927e+00,ORFscore=4.6668</text:p>
          </table:table-cell>
          <table:table-cell office:value-type="string">
            <text:p>RPKM=3.0168e+02,ORFscore=9.5846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31326_chr5:90786171-90787448:+</text:p>
          </table:table-cell>
          <table:table-cell office:value-type="string">
            <text:p>Cxcl3</text:p>
          </table:table-cell>
          <table:table-cell office:value-type="string">
            <text:p>annotated</text:p>
          </table:table-cell>
          <table:table-cell office:value-type="float" office:value="224.018">
            <text:p>224.02</text:p>
          </table:table-cell>
          <table:table-cell office:value-type="string">
            <text:p>FPKM:bone-marrow=0.000e+00,cerebellum=0.000e+00,cortex=0.000e+00,E14.5-brain=4.036e-02,E14.5-heart=6.313e-02,E14.5-limb=0.000e+00,E14.5-liver=0.000e+00,heart=0.000e+00,intestine=3.147e-02,kidney=0.000e+00,liver=0.000e+00,lung=3.166e-02,MEF=8.111e-01,mESC=0.000e+00,olfactory=0.000e+00,placenta=2.509e-01,spleen=0.000e+00,testes=0.000e+00,thymus=9.737e-02</text:p>
          </table:table-cell>
          <table:table-cell office:value-type="string">
            <text:p>RPKM=3.0059e-02,ORFscore=NA</text:p>
          </table:table-cell>
          <table:table-cell table:number-columns-repeated="3" office:value-type="string">
            <text:p>NA</text:p>
          </table:table-cell>
          <table:table-cell office:value-type="string">
            <text:p>sequence=DGQEVCLNPQGPR,score=1.049e+02,PEP=3.383e-08,intensity=1.865e+08,nspectra=3,peak_cov=0.599,intensity_cov=0.170</text:p>
          </table:table-cell>
          <table:table-cell table:number-columns-repeated="1014"/>
        </table:table-row>
        <table:table-row table:style-name="ro1">
          <table:table-cell office:value-type="string">
            <text:p>ENSMUST00000139253_chr2:121449435-121450784:+</text:p>
          </table:table-cell>
          <table:table-cell office:value-type="string">
            <text:p>Serf2</text:p>
          </table:table-cell>
          <table:table-cell office:value-type="string">
            <text:p>annotated</text:p>
          </table:table-cell>
          <table:table-cell office:value-type="float" office:value="562.687">
            <text:p>562.69</text:p>
          </table:table-cell>
          <table:table-cell office:value-type="string">
            <text:p>FPKM:bone-marrow=1.860e+00,cerebellum=4.810e+00,cortex=3.375e+00,E14.5-brain=8.079e+00,E14.5-heart=1.186e+01,E14.5-limb=7.757e+00,E14.5-liver=3.385e+00,heart=9.889e+00,intestine=2.950e+00,kidney=6.474e+00,liver=1.379e+00,lung=7.312e+00,MEF=7.357e+00,mESC=6.799e-01,olfactory=2.008e+00,placenta=6.270e+00,spleen=5.834e+00,testes=5.725e+00,thymus=3.643e+00</text:p>
          </table:table-cell>
          <table:table-cell office:value-type="string">
            <text:p>RPKM=3.2056e+02,ORFscore=7.2112</text:p>
          </table:table-cell>
          <table:table-cell office:value-type="string">
            <text:p>RPKM=1.5822e+02,ORFscore=8.6732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70837_chr7:24862278-24862412:+</text:p>
          </table:table-cell>
          <table:table-cell office:value-type="string">
            <text:p>Gm9844</text:p>
          </table:table-cell>
          <table:table-cell office:value-type="string">
            <text:p>annotated</text:p>
          </table:table-cell>
          <table:table-cell office:value-type="float" office:value="315.455">
            <text:p>315.46</text:p>
          </table:table-cell>
          <table:table-cell office:value-type="string">
            <text:p>FPKM:bone-marrow=3.732e+01,cerebellum=1.626e+01,cortex=3.531e+01,E14.5-brain=3.274e+02,E14.5-heart=1.490e+02,E14.5-limb=1.154e+02,E14.5-liver=3.090e+01,heart=1.714e+01,intestine=3.497e+01,kidney=1.402e+01,liver=1.747e+01,lung=6.502e+01,MEF=1.940e+02,mESC=1.308e+02,olfactory=3.341e+01,placenta=1.816e+02,spleen=3.466e+02,testes=4.364e+01,thymus=7.868e+01</text:p>
          </table:table-cell>
          <table:table-cell office:value-type="string">
            <text:p>RPKM=2.5024e+02,ORFscore=3.4598</text:p>
          </table:table-cell>
          <table:table-cell office:value-type="string">
            <text:p>RPKM=2.4000e+02,ORFscore=8.7228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57454_chr2:119167838-119172065:+</text:p>
          </table:table-cell>
          <table:table-cell office:value-type="string">
            <text:p>Gchfr</text:p>
          </table:table-cell>
          <table:table-cell office:value-type="string">
            <text:p>annotated</text:p>
          </table:table-cell>
          <table:table-cell office:value-type="float" office:value="1715.108">
            <text:p>1715.11</text:p>
          </table:table-cell>
          <table:table-cell office:value-type="string">
            <text:p>FPKM:bone-marrow=6.252e-01,cerebellum=9.581e-01,cortex=1.360e-01,E14.5-brain=6.615e-01,E14.5-heart=1.207e+00,E14.5-limb=6.969e-01,E14.5-liver=1.219e+01,heart=1.934e+00,intestine=1.238e+01,kidney=2.684e+01,liver=3.789e+01,lung=9.230e-01,MEF=8.061e-01,mESC=1.227e+00,olfactory=0.000e+00,placenta=4.568e+00,spleen=1.133e+00,testes=1.277e+00,thymus=1.773e-01</text:p>
          </table:table-cell>
          <table:table-cell office:value-type="string">
            <text:p>RPKM=5.9238e+01,ORFscore=7.1178</text:p>
          </table:table-cell>
          <table:table-cell office:value-type="string">
            <text:p>RPKM=2.3946e-01,ORFscore=1.0000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42029_chr4:127246908-127247186:+</text:p>
          </table:table-cell>
          <table:table-cell office:value-type="string">
            <text:p>Smim12</text:p>
          </table:table-cell>
          <table:table-cell office:value-type="string">
            <text:p>annotated</text:p>
          </table:table-cell>
          <table:table-cell office:value-type="float" office:value="1892.167">
            <text:p>1892.17</text:p>
          </table:table-cell>
          <table:table-cell office:value-type="string">
            <text:p>FPKM:bone-marrow=4.055e+00,cerebellum=8.375e+00,cortex=7.200e+00,E14.5-brain=6.673e+00,E14.5-heart=8.387e+00,E14.5-limb=3.557e+00,E14.5-liver=4.827e+00,heart=9.023e+00,intestine=2.787e+00,kidney=1.237e+01,liver=4.620e+00,lung=5.204e+00,MEF=6.314e+00,mESC=7.687e+00,olfactory=4.114e+00,placenta=1.086e+01,spleen=7.108e+00,testes=2.415e+00,thymus=3.545e+00</text:p>
          </table:table-cell>
          <table:table-cell office:value-type="string">
            <text:p>RPKM=2.9394e+01,ORFscore=3.4244</text:p>
          </table:table-cell>
          <table:table-cell office:value-type="string">
            <text:p>RPKM=3.3373e+01,ORFscore=5.2755</text:p>
          </table:table-cell>
          <table:table-cell office:value-type="string">
            <text:p>sequence=DKLEFAPK,score=1.059e+02,PEP=2.335e-03,intensity=2.216e+08,nspectra=5,peak_cov=0.413,intensity_cov=0.118;sequence=KLDEMLGK,score=6.220e+01,PEP=7.480e-02,intensity=2.532e+07,nspectra=1,peak_cov=0.264,intensity_cov=0.116</text:p>
          </table:table-cell>
          <table:table-cell office:value-type="string">
            <text:p>sequence=DKLEFAPK,score=8.679e+01,PEP=2.822e-02,intensity=4.276e+05,nspectra=3,peak_cov=0.342,intensity_cov=0.088;sequence=DHTQVVSLK,score=1.329e+02,PEP=4.310e-04,intensity=1.108e+07,nspectra=6,peak_cov=0.431,intensity_cov=0.194;sequence=TPQPVEEEK,score=8.203e+01,PEP=2.694e-02,intensity=8.615e+04,nspectra=1,peak_cov=0.363,intensity_cov=0.191</text:p>
          </table:table-cell>
          <table:table-cell office:value-type="string">
            <text:p>sequence=DHTQVVSLK,score=1.726e+02,PEP=5.838e-06,intensity=2.250e+09,nspectra=22,peak_cov=0.299,intensity_cov=0.117;sequence=MWPVLWTVVR,score=3.718e+01,PEP=1.040e-01,intensity=1.274e+07,nspectra=1,peak_cov=0.303,intensity_cov=0.065;sequence=DKLEFAPK,score=1.021e+02,PEP=2.502e-03,intensity=1.799e+08,nspectra=3,peak_cov=0.300,intensity_cov=0.096;sequence=TPQPVEEEK,score=1.677e+02,PEP=9.260e-06,intensity=2.559e+09,nspectra=25,peak_cov=0.343,intensity_cov=0.129</text:p>
          </table:table-cell>
          <table:table-cell table:number-columns-repeated="1014"/>
        </table:table-row>
        <table:table-row table:style-name="ro1">
          <table:table-cell office:value-type="string">
            <text:p>ENSMUST00000179263_chr12:102756487-102757745:-</text:p>
          </table:table-cell>
          <table:table-cell office:value-type="string">
            <text:p>AK010878</text:p>
          </table:table-cell>
          <table:table-cell office:value-type="string">
            <text:p>annotated</text:p>
          </table:table-cell>
          <table:table-cell office:value-type="float" office:value="247.464">
            <text:p>247.46</text:p>
          </table:table-cell>
          <table:table-cell office:value-type="string">
            <text:p>FPKM:bone-marrow=1.211e+00,cerebellum=9.165e-01,cortex=9.107e-01,E14.5-brain=1.404e+00,E14.5-heart=1.836e+00,E14.5-limb=3.277e+00,E14.5-liver=1.877e+00,heart=9.754e-01,intestine=9.128e-01,kidney=4.950e-01,liver=4.930e-01,lung=2.258e+00,MEF=9.251e-01,mESC=4.026e+00,olfactory=3.350e+00,placenta=5.609e-01,spleen=8.429e-01,testes=6.461e+00,thymus=3.167e+00</text:p>
          </table:table-cell>
          <table:table-cell office:value-type="string">
            <text:p>RPKM=2.8562e+01,ORFscore=6.2161</text:p>
          </table:table-cell>
          <table:table-cell office:value-type="string">
            <text:p>RPKM=2.5088e+01,ORFscore=7.2281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79683_chr10:96408847-96409038:-</text:p>
          </table:table-cell>
          <table:table-cell office:value-type="string">
            <text:p>Gm20091</text:p>
          </table:table-cell>
          <table:table-cell office:value-type="string">
            <text:p>annotated</text:p>
          </table:table-cell>
          <table:table-cell office:value-type="float" office:value="37.342">
            <text:p>37.34</text:p>
          </table:table-cell>
          <table:table-cell office:value-type="string">
            <text:p>FPKM:bone-marrow=2.124e+01,cerebellum=2.472e+01,cortex=1.716e+01,E14.5-brain=5.744e+01,E14.5-heart=1.064e+02,E14.5-limb=2.105e+01,E14.5-liver=5.374e+01,heart=8.771e+01,intestine=9.225e+01,kidney=1.489e+02,liver=4.871e+01,lung=1.588e+01,MEF=1.464e+01,mESC=4.927e+01,olfactory=2.811e+01,placenta=2.587e+01,spleen=3.032e+01,testes=2.169e+01,thymus=4.217e+01</text:p>
          </table:table-cell>
          <table:table-cell office:value-type="string">
            <text:p>RPKM=4.0960e+01,ORFscore=7.8681</text:p>
          </table:table-cell>
          <table:table-cell office:value-type="string">
            <text:p>RPKM=1.3309e+02,ORFscore=8.7630</text:p>
          </table:table-cell>
          <table:table-cell office:value-type="string">
            <text:p>sequence=SHYEEGPGK,score=1.381e+02,PEP=3.396e-04,intensity=3.572e+07,nspectra=4,peak_cov=0.632,intensity_cov=0.272;sequence=NLPFSVENK,score=7.233e+01,PEP=1.657e-02,intensity=7.231e+07,nspectra=4,peak_cov=0.509,intensity_cov=0.163</text:p>
          </table:table-cell>
          <table:table-cell office:value-type="string">
            <text:p>sequence=NLPFSVENK,score=1.342e+02,PEP=4.309e-04,intensity=6.399e+07,nspectra=14,peak_cov=0.798,intensity_cov=0.338;sequence=SHYEEGPGK,score=1.286e+02,PEP=1.857e-03,intensity=1.384e+07,nspectra=13,peak_cov=0.563,intensity_cov=0.203</text:p>
          </table:table-cell>
          <table:table-cell office:value-type="string">
            <text:p>sequence=NLPFSVENK,score=2.106e+02,PEP=6.998e-05,intensity=1.833e+11,nspectra=149,peak_cov=0.263,intensity_cov=0.191;sequence=SHYEEGPGK,score=1.894e+02,PEP=1.459e-08,intensity=8.876e+10,nspectra=163,peak_cov=0.613,intensity_cov=0.238</text:p>
          </table:table-cell>
          <table:table-cell table:number-columns-repeated="1014"/>
        </table:table-row>
        <table:table-row table:style-name="ro1">
          <table:table-cell office:value-type="string">
            <text:p>ENSMUST00000127306_chr4:41638612-41638842:-</text:p>
          </table:table-cell>
          <table:table-cell office:value-type="string">
            <text:p>Enho</text:p>
          </table:table-cell>
          <table:table-cell office:value-type="string">
            <text:p>annotated</text:p>
          </table:table-cell>
          <table:table-cell office:value-type="float" office:value="626.093">
            <text:p>626.09</text:p>
          </table:table-cell>
          <table:table-cell office:value-type="string">
            <text:p>FPKM:bone-marrow=3.030e-01,cerebellum=1.191e+01,cortex=6.380e+00,E14.5-brain=1.530e+01,E14.5-heart=1.074e+00,E14.5-limb=7.076e-01,E14.5-liver=3.092e-01,heart=2.384e+00,intestine=2.380e-01,kidney=8.710e-01,liver=2.516e+00,lung=2.083e+00,MEF=4.648e-01,mESC=1.552e+00,olfactory=6.874e+00,placenta=2.530e+00,spleen=4.443e-01,testes=5.303e-01,thymus=1.326e+00</text:p>
          </table:table-cell>
          <table:table-cell office:value-type="string">
            <text:p>RPKM=9.0340e+00,ORFscore=-3.8035</text:p>
          </table:table-cell>
          <table:table-cell office:value-type="string">
            <text:p>RPKM=3.7660e+01,ORFscore=6.0961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96259_chr19:8838143-8838652:-</text:p>
          </table:table-cell>
          <table:table-cell office:value-type="string">
            <text:p>Gng3</text:p>
          </table:table-cell>
          <table:table-cell office:value-type="string">
            <text:p>annotated</text:p>
          </table:table-cell>
          <table:table-cell office:value-type="float" office:value="1766.703">
            <text:p>1766.7</text:p>
          </table:table-cell>
          <table:table-cell office:value-type="string">
            <text:p>FPKM:bone-marrow=3.916e-01,cerebellum=4.171e+01,cortex=5.867e+01,E14.5-brain=6.351e+01,E14.5-heart=9.767e-01,E14.5-limb=1.443e+00,E14.5-liver=5.108e-01,heart=2.317e-01,intestine=4.240e-01,kidney=1.498e-01,liver=7.232e-02,lung=3.477e-01,MEF=1.352e-01,mESC=8.114e+00,olfactory=2.327e+01,placenta=2.330e-01,spleen=2.300e-01,testes=1.125e+00,thymus=2.667e+00</text:p>
          </table:table-cell>
          <table:table-cell office:value-type="string">
            <text:p>RPKM=1.0484e+02,ORFscore=7.2627</text:p>
          </table:table-cell>
          <table:table-cell office:value-type="string">
            <text:p>RPKM=6.1068e+02,ORFscore=11.4419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54445_chr6:29274706-29274900:+</text:p>
          </table:table-cell>
          <table:table-cell office:value-type="string">
            <text:p>Hilpda</text:p>
          </table:table-cell>
          <table:table-cell office:value-type="string">
            <text:p>annotated</text:p>
          </table:table-cell>
          <table:table-cell office:value-type="float" office:value="136.879">
            <text:p>136.88</text:p>
          </table:table-cell>
          <table:table-cell office:value-type="string">
            <text:p>FPKM:bone-marrow=1.658e+00,cerebellum=2.127e+00,cortex=2.343e+00,E14.5-brain=6.848e+00,E14.5-heart=3.998e+00,E14.5-limb=5.191e+00,E14.5-liver=4.388e+00,heart=1.664e+00,intestine=9.115e-01,kidney=1.142e+00,liver=9.327e-01,lung=2.404e+01,MEF=8.113e+00,mESC=5.799e+00,olfactory=2.257e+00,placenta=1.652e+01,spleen=3.880e+00,testes=6.165e+00,thymus=3.324e+00</text:p>
          </table:table-cell>
          <table:table-cell office:value-type="string">
            <text:p>RPKM=2.5313e+01,ORFscore=5.1758</text:p>
          </table:table-cell>
          <table:table-cell office:value-type="string">
            <text:p>RPKM=1.3116e+01,ORFscore=6.4117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08966_chr12:85272612-85280074:-</text:p>
          </table:table-cell>
          <table:table-cell office:value-type="string">
            <text:p>Acyp1</text:p>
          </table:table-cell>
          <table:table-cell office:value-type="string">
            <text:p>annotated</text:p>
          </table:table-cell>
          <table:table-cell office:value-type="float" office:value="991.78">
            <text:p>991.78</text:p>
          </table:table-cell>
          <table:table-cell office:value-type="string">
            <text:p>FPKM:bone-marrow=4.243e+00,cerebellum=1.042e+01,cortex=4.186e+00,E14.5-brain=1.348e+01,E14.5-heart=1.206e+01,E14.5-limb=4.434e+00,E14.5-liver=1.748e+01,heart=2.576e+00,intestine=3.249e+00,kidney=3.623e+00,liver=2.736e+00,lung=3.872e+00,MEF=3.913e+00,mESC=1.197e+01,olfactory=7.056e+00,placenta=3.125e+00,spleen=5.755e+00,testes=1.032e+02,thymus=8.209e+00</text:p>
          </table:table-cell>
          <table:table-cell office:value-type="string">
            <text:p>RPKM=5.5039e+01,ORFscore=5.7609</text:p>
          </table:table-cell>
          <table:table-cell office:value-type="string">
            <text:p>RPKM=3.1712e+01,ORFscore=7.8378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45356_chr15:5116682-5118636:+</text:p>
          </table:table-cell>
          <table:table-cell office:value-type="string">
            <text:p>Rpl37</text:p>
          </table:table-cell>
          <table:table-cell office:value-type="string">
            <text:p>annotated</text:p>
          </table:table-cell>
          <table:table-cell office:value-type="float" office:value="2027.268">
            <text:p>2027.27</text:p>
          </table:table-cell>
          <table:table-cell office:value-type="string">
            <text:p>FPKM:bone-marrow=6.020e+01,cerebellum=2.016e+01,cortex=2.585e+01,E14.5-brain=6.798e+01,E14.5-heart=6.557e+01,E14.5-limb=4.536e+01,E14.5-liver=8.258e+01,heart=3.471e+01,intestine=4.131e+01,kidney=5.395e+01,liver=3.342e+01,lung=3.892e+01,MEF=8.943e+01,mESC=1.180e+02,olfactory=2.117e+01,placenta=2.927e+01,spleen=1.330e+02,testes=1.786e+01,thymus=3.733e+01</text:p>
          </table:table-cell>
          <table:table-cell office:value-type="string">
            <text:p>RPKM=7.3771e+02,ORFscore=9.7472</text:p>
          </table:table-cell>
          <table:table-cell office:value-type="string">
            <text:p>RPKM=1.7680e+02,ORFscore=9.8941</text:p>
          </table:table-cell>
          <table:table-cell office:value-type="string">
            <text:p>sequence=HGFREGTTPKPK,score=1.414e+02,PEP=5.425e-06,intensity=1.261e+09,nspectra=6,peak_cov=0.460,intensity_cov=0.297;sequence=NKTHTLCR,score=1.556e+02,PEP=6.430e-04,intensity=1.844e+08,nspectra=19,peak_cov=0.564,intensity_cov=0.224;sequence=KYNWSAK,score=1.471e+02,PEP=8.314e-03,intensity=4.755e+09,nspectra=14,peak_cov=0.432,intensity_cov=0.120;sequence=RKYNWSAK,score=1.070e+02,PEP=2.777e-03,intensity=3.484e+08,nspectra=4,peak_cov=0.218,intensity_cov=0.081;sequence=NKTHTLCRR,score=5.226e+01,PEP=7.662e-02,intensity=1.012e+07,nspectra=1,peak_cov=0.341,intensity_cov=0.128;sequence=TKGTSSFGKR,score=8.242e+01,PEP=3.426e-02,intensity=4.197e+06,nspectra=1,peak_cov=0.552,intensity_cov=0.317;sequence=HLKIVYRR,score=1.196e+02,PEP=1.416e-03,intensity=1.671e+08,nspectra=2,peak_cov=0.358,intensity_cov=0.053;sequence=TKGTSSFGK,score=9.469e+01,PEP=6.530e-03,intensity=6.974e+07,nspectra=4,peak_cov=0.487,intensity_cov=0.194;sequence=RAAVAASSSS,score=6.770e+01,PEP=3.656e-02,intensity=4.127e+06,nspectra=1,peak_cov=0.458,intensity_cov=0.226;sequence=THTLCRR,score=4.010e+01,PEP=6.098e-02,intensity=1.974e+06,nspectra=1,peak_cov=0.150,intensity_cov=0.090;sequence=HLKIVYR,score=7.114e+01,PEP=2.574e-02,intensity=1.426e+08,nspectra=1,peak_cov=0.421,intensity_cov=0.045</text:p>
          </table:table-cell>
          <table:table-cell office:value-type="string">
            <text:p>sequence=KYNWSAK,score=1.169e+02,PEP=4.519e-02,intensity=8.113e+06,nspectra=2,peak_cov=0.501,intensity_cov=0.205;sequence=EGTTPKPK,score=1.012e+02,PEP=3.512e-02,intensity=2.603e+06,nspectra=1,peak_cov=0.330,intensity_cov=0.194</text:p>
          </table:table-cell>
          <table:table-cell office:value-type="string">
            <text:p>sequence=RAAVAASSSS,score=1.173e+02,PEP=1.405e-04,intensity=2.719e+10,nspectra=52,peak_cov=0.612,intensity_cov=0.204;sequence=GTSSFGK,score=8.410e+01,PEP=3.727e-02,intensity=8.318e+09,nspectra=10,peak_cov=0.440,intensity_cov=0.072;sequence=HGFREGTTPK,score=1.128e+02,PEP=2.591e-04,intensity=3.284e+08,nspectra=3,peak_cov=0.300,intensity_cov=0.200</text:p>
          </table:table-cell>
          <table:table-cell table:number-columns-repeated="1014"/>
        </table:table-row>
        <table:table-row table:style-name="ro1">
          <table:table-cell office:value-type="string">
            <text:p>ENSMUST00000060738_chr3:90511221-90512136:-</text:p>
          </table:table-cell>
          <table:table-cell office:value-type="string">
            <text:p>S100a1</text:p>
          </table:table-cell>
          <table:table-cell office:value-type="string">
            <text:p>annotated</text:p>
          </table:table-cell>
          <table:table-cell office:value-type="float" office:value="1702.292">
            <text:p>1702.29</text:p>
          </table:table-cell>
          <table:table-cell office:value-type="string">
            <text:p>FPKM:bone-marrow=5.160e+00,cerebellum=2.200e+01,cortex=2.351e+01,E14.5-brain=1.899e-05,E14.5-heart=4.132e+01,E14.5-limb=8.802e-01,E14.5-liver=2.185e+00,heart=1.363e+02,intestine=5.075e+00,kidney=8.638e+01,liver=1.170e+01,lung=5.685e+01,MEF=1.061e+01,mESC=4.718e+00,olfactory=3.253e+00,placenta=3.289e+01,spleen=7.305e+00,testes=8.748e-04,thymus=7.159e+00</text:p>
          </table:table-cell>
          <table:table-cell office:value-type="string">
            <text:p>RPKM=8.0813e+00,ORFscore=3.4868</text:p>
          </table:table-cell>
          <table:table-cell office:value-type="string">
            <text:p>RPKM=7.7999e+01,ORFscore=7.9761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40361_chr6:48537751-48540133:+</text:p>
          </table:table-cell>
          <table:table-cell office:value-type="string">
            <text:p>Atp6v0e2</text:p>
          </table:table-cell>
          <table:table-cell office:value-type="string">
            <text:p>annotated</text:p>
          </table:table-cell>
          <table:table-cell office:value-type="float" office:value="1656.893">
            <text:p>1656.89</text:p>
          </table:table-cell>
          <table:table-cell office:value-type="string">
            <text:p>FPKM:bone-marrow=1.700e-01,cerebellum=7.836e+01,cortex=9.249e+01,E14.5-brain=2.974e+01,E14.5-heart=4.314e+00,E14.5-limb=1.390e+00,E14.5-liver=5.060e-01,heart=2.580e+00,intestine=5.049e+00,kidney=1.365e+01,liver=1.693e-01,lung=4.906e+00,MEF=4.040e+00,mESC=4.550e+00,olfactory=3.942e+01,placenta=2.153e+00,spleen=3.079e-01,testes=2.951e+00,thymus=2.989e+00</text:p>
          </table:table-cell>
          <table:table-cell office:value-type="string">
            <text:p>RPKM=1.7385e+01,ORFscore=6.2862</text:p>
          </table:table-cell>
          <table:table-cell office:value-type="string">
            <text:p>RPKM=3.3754e+02,ORFscore=10.1679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31843_chr6:49823598-49829327:+</text:p>
          </table:table-cell>
          <table:table-cell office:value-type="string">
            <text:p>Npy</text:p>
          </table:table-cell>
          <table:table-cell office:value-type="string">
            <text:p>annotated</text:p>
          </table:table-cell>
          <table:table-cell office:value-type="float" office:value="1708.848">
            <text:p>1708.85</text:p>
          </table:table-cell>
          <table:table-cell office:value-type="string">
            <text:p>FPKM:bone-marrow=1.268e-01,cerebellum=1.293e+01,cortex=5.495e+01,E14.5-brain=1.869e+01,E14.5-heart=3.497e-01,E14.5-limb=2.827e-01,E14.5-liver=0.000e+00,heart=0.000e+00,intestine=1.673e+00,kidney=2.288e+00,liver=6.893e-02,lung=0.000e+00,MEF=3.270e-01,mESC=0.000e+00,olfactory=3.665e+01,placenta=2.779e-01,spleen=0.000e+00,testes=7.767e-01,thymus=2.373e+00</text:p>
          </table:table-cell>
          <table:table-cell office:value-type="string">
            <text:p>RPKM=3.0979e-01,ORFscore=NA</text:p>
          </table:table-cell>
          <table:table-cell office:value-type="string">
            <text:p>RPKM=1.9866e+02,ORFscore=9.3202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84214_chr13:114818306-114820928:+</text:p>
          </table:table-cell>
          <table:table-cell office:value-type="string">
            <text:p>Mocs2</text:p>
          </table:table-cell>
          <table:table-cell office:value-type="string">
            <text:p>annotated</text:p>
          </table:table-cell>
          <table:table-cell office:value-type="float" office:value="1154.038">
            <text:p>1154.04</text:p>
          </table:table-cell>
          <table:table-cell office:value-type="string">
            <text:p>FPKM:bone-marrow=3.024e+00,cerebellum=1.621e+01,cortex=1.196e+01,E14.5-brain=1.491e+01,E14.5-heart=1.106e+01,E14.5-limb=1.296e+01,E14.5-liver=1.464e+01,heart=5.412e+00,intestine=3.526e+01,kidney=2.043e+01,liver=1.111e+01,lung=5.677e+00,MEF=1.196e+01,mESC=5.570e+00,olfactory=9.208e+00,placenta=1.128e+01,spleen=4.287e+00,testes=2.489e+00,thymus=7.344e+00</text:p>
          </table:table-cell>
          <table:table-cell office:value-type="string">
            <text:p>RPKM=1.7605e+01,ORFscore=1.7207</text:p>
          </table:table-cell>
          <table:table-cell office:value-type="string">
            <text:p>RPKM=5.2132e+01,ORFscore=6.4052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16571_chrX:37187721-37191090:-</text:p>
          </table:table-cell>
          <table:table-cell office:value-type="string">
            <text:p>Ndufa1</text:p>
          </table:table-cell>
          <table:table-cell office:value-type="string">
            <text:p>annotated</text:p>
          </table:table-cell>
          <table:table-cell office:value-type="float" office:value="559.716">
            <text:p>559.72</text:p>
          </table:table-cell>
          <table:table-cell office:value-type="string">
            <text:p>FPKM:bone-marrow=2.890e+01,cerebellum=8.252e+01,cortex=5.813e+01,E14.5-brain=7.391e+01,E14.5-heart=9.977e+01,E14.5-limb=3.080e+01,E14.5-liver=4.517e+01,heart=3.336e+02,intestine=8.424e+01,kidney=3.284e+02,liver=7.667e+01,lung=4.758e+01,MEF=4.462e+01,mESC=4.357e+01,olfactory=5.198e+01,placenta=4.395e+01,spleen=6.453e+01,testes=1.432e+01,thymus=4.195e+01</text:p>
          </table:table-cell>
          <table:table-cell office:value-type="string">
            <text:p>RPKM=2.0818e+02,ORFscore=8.2017</text:p>
          </table:table-cell>
          <table:table-cell office:value-type="string">
            <text:p>RPKM=2.1719e+02,ORFscore=9.8452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27286_chr1:37420586-37429967:-</text:p>
          </table:table-cell>
          <table:table-cell office:value-type="string">
            <text:p>Coa5</text:p>
          </table:table-cell>
          <table:table-cell office:value-type="string">
            <text:p>annotated</text:p>
          </table:table-cell>
          <table:table-cell office:value-type="float" office:value="558.199">
            <text:p>558.2</text:p>
          </table:table-cell>
          <table:table-cell office:value-type="string">
            <text:p>FPKM:bone-marrow=6.927e+00,cerebellum=1.024e+01,cortex=1.310e+01,E14.5-brain=1.234e+01,E14.5-heart=1.608e+01,E14.5-limb=9.874e+00,E14.5-liver=1.500e+01,heart=9.587e+00,intestine=1.459e+01,kidney=1.215e+01,liver=6.119e+00,lung=6.330e+00,MEF=1.878e+01,mESC=1.366e+01,olfactory=8.256e+00,placenta=1.085e+01,spleen=1.021e+01,testes=6.493e+00,thymus=9.082e+00</text:p>
          </table:table-cell>
          <table:table-cell office:value-type="string">
            <text:p>RPKM=3.5504e+01,ORFscore=5.2292</text:p>
          </table:table-cell>
          <table:table-cell office:value-type="string">
            <text:p>RPKM=1.8709e+01,ORFscore=5.2406</text:p>
          </table:table-cell>
          <table:table-cell office:value-type="string">
            <text:p>sequence=YYEDKPEGGACAGVK,score=8.828e+01,PEP=4.690e-05,intensity=3.984e+07,nspectra=3,peak_cov=0.361,intensity_cov=0.189;sequence=ALQYSFFECK,score=7.350e+01,PEP=9.400e-04,intensity=8.191e+06,nspectra=2,peak_cov=0.337,intensity_cov=0.224;sequence=ALQYSFFECKR,score=4.583e+01,PEP=2.092e-02,intensity=0.000e+00,nspectra=2,peak_cov=0.432,intensity_cov=0.218</text:p>
          </table:table-cell>
          <table:table-cell office:value-type="string">
            <text:p>sequence=EDLGACLLQSACVLQEGK,score=7.555e+01,PEP=5.383e-04,intensity=3.920e+05,nspectra=3,peak_cov=0.227,intensity_cov=0.261;sequence=ALQYSFFECK,score=6.569e+01,PEP=2.665e-02,intensity=2.263e+05,nspectra=2,peak_cov=0.324,intensity_cov=0.197</text:p>
          </table:table-cell>
          <table:table-cell office:value-type="string">
            <text:p>sequence=EDLGACLLQSACVLQEGK,score=2.084e+02,PEP=1.042e-51,intensity=4.840e+09,nspectra=53,peak_cov=0.666,intensity_cov=0.248;sequence=YYEDKPEGGACAGVK,score=1.066e+02,PEP=1.292e-06,intensity=4.696e+08,nspectra=19,peak_cov=0.329,intensity_cov=0.187;sequence=ALQYSFFECK,score=9.469e+01,PEP=1.927e-04,intensity=1.380e+09,nspectra=16,peak_cov=0.558,intensity_cov=0.124</text:p>
          </table:table-cell>
          <table:table-cell table:number-columns-repeated="1014"/>
        </table:table-row>
        <table:table-row table:style-name="ro1">
          <table:table-cell office:value-type="string">
            <text:p>ENSMUST00000040428_chr11:70238329-70239733:-</text:p>
          </table:table-cell>
          <table:table-cell office:value-type="string">
            <text:p>Rnasek</text:p>
          </table:table-cell>
          <table:table-cell office:value-type="string">
            <text:p>annotated</text:p>
          </table:table-cell>
          <table:table-cell office:value-type="float" office:value="869.506">
            <text:p>869.51</text:p>
          </table:table-cell>
          <table:table-cell office:value-type="string">
            <text:p>FPKM:bone-marrow=1.601e+01,cerebellum=1.333e+02,cortex=1.151e+02,E14.5-brain=2.902e+01,E14.5-heart=4.699e+01,E14.5-limb=1.270e+01,E14.5-liver=3.090e+01,heart=5.341e+01,intestine=4.425e+01,kidney=2.176e+02,liver=1.958e+01,lung=6.228e+01,MEF=6.669e+01,mESC=3.000e+01,olfactory=5.762e+01,placenta=8.146e+01,spleen=4.716e+01,testes=2.236e+01,thymus=3.839e+01</text:p>
          </table:table-cell>
          <table:table-cell office:value-type="string">
            <text:p>RPKM=1.6378e+02,ORFscore=7.9909</text:p>
          </table:table-cell>
          <table:table-cell office:value-type="string">
            <text:p>RPKM=3.8354e+02,ORFscore=11.1590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38673_chr9:102629790-102634139:+</text:p>
          </table:table-cell>
          <table:table-cell office:value-type="string">
            <text:p>Anapc13</text:p>
          </table:table-cell>
          <table:table-cell office:value-type="string">
            <text:p>annotated</text:p>
          </table:table-cell>
          <table:table-cell office:value-type="float" office:value="2020.143">
            <text:p>2020.14</text:p>
          </table:table-cell>
          <table:table-cell office:value-type="string">
            <text:p>FPKM:bone-marrow=1.544e+01,cerebellum=2.539e+01,cortex=1.715e+01,E14.5-brain=4.741e+01,E14.5-heart=8.677e+01,E14.5-limb=3.035e+01,E14.5-liver=3.119e+01,heart=6.914e+01,intestine=3.453e+01,kidney=1.111e+02,liver=4.916e+01,lung=3.189e+01,MEF=2.205e+01,mESC=2.985e+01,olfactory=1.443e+01,placenta=2.302e+01,spleen=3.364e+01,testes=1.948e+01,thymus=2.010e+01</text:p>
          </table:table-cell>
          <table:table-cell office:value-type="string">
            <text:p>RPKM=1.1915e+02,ORFscore=7.5787</text:p>
          </table:table-cell>
          <table:table-cell office:value-type="string">
            <text:p>RPKM=5.2295e+01,ORFscore=7.5976</text:p>
          </table:table-cell>
          <table:table-cell table:number-columns-repeated="2" office:value-type="string">
            <text:p>NA</text:p>
          </table:table-cell>
          <table:table-cell office:value-type="string">
            <text:p>sequence=ILDLIDDAWREDK,score=1.118e+02,PEP=6.681e-07,intensity=2.230e+09,nspectra=17,peak_cov=0.284,intensity_cov=0.088;sequence=LPYEDVAIPLSELPEPEQDNGGTTESVK,score=1.401e+02,PEP=3.845e-84,intensity=2.874e+09,nspectra=37,peak_cov=0.644,intensity_cov=0.299</text:p>
          </table:table-cell>
          <table:table-cell table:number-columns-repeated="1014"/>
        </table:table-row>
        <table:table-row table:style-name="ro1">
          <table:table-cell office:value-type="string">
            <text:p>ENSMUST00000121042_chr5:53267244-53277934:+</text:p>
          </table:table-cell>
          <table:table-cell office:value-type="string">
            <text:p>Smim20</text:p>
          </table:table-cell>
          <table:table-cell office:value-type="string">
            <text:p>annotated</text:p>
          </table:table-cell>
          <table:table-cell office:value-type="float" office:value="517.488">
            <text:p>517.49</text:p>
          </table:table-cell>
          <table:table-cell office:value-type="string">
            <text:p>FPKM:bone-marrow=2.868e-01,cerebellum=2.666e+00,cortex=2.085e+00,E14.5-brain=1.133e+00,E14.5-heart=1.700e+00,E14.5-limb=6.261e-01,E14.5-liver=2.578e-01,heart=6.410e-01,intestine=7.701e-01,kidney=7.438e-01,liver=2.466e-01,lung=6.680e-01,MEF=4.205e-01,mESC=1.511e-01,olfactory=1.533e+00,placenta=2.526e-01,spleen=4.898e-01,testes=1.134e-01,thymus=5.885e-01</text:p>
          </table:table-cell>
          <table:table-cell office:value-type="string">
            <text:p>RPKM=3.4460e+01,ORFscore=6.2192</text:p>
          </table:table-cell>
          <table:table-cell office:value-type="string">
            <text:p>RPKM=3.3857e+01,ORFscore=6.5468</text:p>
          </table:table-cell>
          <table:table-cell office:value-type="string">
            <text:p>sequence=VWSDPFGRK,score=8.568e+01,PEP=1.383e-03,intensity=3.720e+07,nspectra=5,peak_cov=0.460,intensity_cov=0.170;sequence=LEEYQKEQAVNR,score=1.384e+02,PEP=7.303e-09,intensity=3.656e+08,nspectra=4,peak_cov=0.478,intensity_cov=0.132;sequence=AGIVQEDVQPPGLK,score=1.151e+02,PEP=5.225e-08,intensity=9.308e+07,nspectra=26,peak_cov=0.716,intensity_cov=0.287</text:p>
          </table:table-cell>
          <table:table-cell office:value-type="string">
            <text:p>sequence=AGIVQEDVQPPGLK,score=1.629e+02,PEP=1.106e-15,intensity=2.962e+07,nspectra=27,peak_cov=0.627,intensity_cov=0.333</text:p>
          </table:table-cell>
          <table:table-cell office:value-type="string">
            <text:p>sequence=VWSDPFGRK,score=8.022e+01,PEP=1.106e-03,intensity=6.707e+08,nspectra=12,peak_cov=0.279,intensity_cov=0.080;sequence=AGIVQEDVQPPGLK,score=1.293e+02,PEP=1.224e-15,intensity=8.070e+09,nspectra=76,peak_cov=0.559,intensity_cov=0.146</text:p>
          </table:table-cell>
          <table:table-cell table:number-columns-repeated="1014"/>
        </table:table-row>
        <table:table-row table:style-name="ro1">
          <table:table-cell office:value-type="string">
            <text:p>ENSMUST00000096253_chr19:8880467-8880825:-</text:p>
          </table:table-cell>
          <table:table-cell office:value-type="string">
            <text:p>AI462493</text:p>
          </table:table-cell>
          <table:table-cell office:value-type="string">
            <text:p>annotated</text:p>
          </table:table-cell>
          <table:table-cell office:value-type="float" office:value="657.243">
            <text:p>657.24</text:p>
          </table:table-cell>
          <table:table-cell office:value-type="string">
            <text:p>FPKM:bone-marrow=7.217e+00,cerebellum=8.584e+00,cortex=4.932e+00,E14.5-brain=1.054e+01,E14.5-heart=1.048e+01,E14.5-limb=6.293e+00,E14.5-liver=8.351e+00,heart=1.474e+01,intestine=5.345e+00,kidney=1.915e+01,liver=1.152e+01,lung=7.865e+00,MEF=5.790e+00,mESC=4.336e+00,olfactory=4.444e+00,placenta=6.672e+00,spleen=1.561e+01,testes=7.218e+00,thymus=1.002e+01</text:p>
          </table:table-cell>
          <table:table-cell office:value-type="string">
            <text:p>RPKM=2.0307e+01,ORFscore=6.2021</text:p>
          </table:table-cell>
          <table:table-cell office:value-type="string">
            <text:p>RPKM=2.6133e+01,ORFscore=7.3624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69851_chr9:109978869-110002753:+</text:p>
          </table:table-cell>
          <table:table-cell office:value-type="string">
            <text:p>Map4</text:p>
          </table:table-cell>
          <table:table-cell office:value-type="string">
            <text:p>annotated</text:p>
          </table:table-cell>
          <table:table-cell office:value-type="float" office:value="679.062">
            <text:p>679.06</text:p>
          </table:table-cell>
          <table:table-cell office:value-type="string">
            <text:p>FPKM:bone-marrow=2.415e-01,cerebellum=3.392e+01,cortex=3.143e+01,E14.5-brain=7.467e+00,E14.5-heart=1.415e+00,E14.5-limb=7.045e-01,E14.5-liver=3.484e-01,heart=1.748e-01,intestine=6.784e-01,kidney=1.362e-01,liver=2.114e-01,lung=5.626e-01,MEF=4.447e-01,mESC=1.329e+00,olfactory=1.227e+01,placenta=5.443e-01,spleen=2.072e-01,testes=1.136e+00,thymus=1.409e+00</text:p>
          </table:table-cell>
          <table:table-cell office:value-type="string">
            <text:p>RPKM=1.2605e+02,ORFscore=7.8636</text:p>
          </table:table-cell>
          <table:table-cell office:value-type="string">
            <text:p>RPKM=2.4042e+02,ORFscore=9.4592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10399_chr12:76765600-76782850:+</text:p>
          </table:table-cell>
          <table:table-cell office:value-type="string">
            <text:p>Churc1</text:p>
          </table:table-cell>
          <table:table-cell office:value-type="string">
            <text:p>annotated</text:p>
          </table:table-cell>
          <table:table-cell office:value-type="float" office:value="493.149">
            <text:p>493.15</text:p>
          </table:table-cell>
          <table:table-cell office:value-type="string">
            <text:p>FPKM:bone-marrow=3.236e-05,cerebellum=7.081e-07,cortex=8.689e-22,E14.5-brain=3.911e-04,E14.5-heart=5.143e-05,E14.5-limb=1.903e-04,E14.5-liver=1.827e-04,heart=3.600e-05,intestine=3.547e-05,kidney=5.984e-06,liver=1.151e-04,lung=9.739e-06,MEF=2.020e-15,mESC=9.856e-04,olfactory=1.204e-03,placenta=6.612e-06,spleen=8.566e-06,testes=1.205e-02,thymus=2.439e+00</text:p>
          </table:table-cell>
          <table:table-cell office:value-type="string">
            <text:p>RPKM=8.3852e+01,ORFscore=5.5470</text:p>
          </table:table-cell>
          <table:table-cell office:value-type="string">
            <text:p>RPKM=6.6938e+01,ORFscore=7.2211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29515_chr3:93524059-93526147:+</text:p>
          </table:table-cell>
          <table:table-cell office:value-type="string">
            <text:p>S100a11</text:p>
          </table:table-cell>
          <table:table-cell office:value-type="string">
            <text:p>annotated</text:p>
          </table:table-cell>
          <table:table-cell office:value-type="float" office:value="598.096">
            <text:p>598.1</text:p>
          </table:table-cell>
          <table:table-cell office:value-type="string">
            <text:p>FPKM:bone-marrow=4.092e+01,cerebellum=3.122e+00,cortex=2.015e+00,E14.5-brain=2.296e+01,E14.5-heart=7.480e+01,E14.5-limb=6.659e+01,E14.5-liver=1.747e+01,heart=2.311e+01,intestine=4.212e+01,kidney=9.107e+01,liver=3.816e+00,lung=1.306e+02,MEF=3.093e+02,mESC=1.208e+02,olfactory=1.470e+01,placenta=2.037e+02,spleen=4.865e+01,testes=3.659e+00,thymus=3.481e+01</text:p>
          </table:table-cell>
          <table:table-cell office:value-type="string">
            <text:p>RPKM=2.2609e+02,ORFscore=5.4695</text:p>
          </table:table-cell>
          <table:table-cell office:value-type="string">
            <text:p>RPKM=1.1885e+01,ORFscore=6.4752</text:p>
          </table:table-cell>
          <table:table-cell office:value-type="string">
            <text:p>sequence=MPTETER,score=9.190e+01,PEP=5.020e-02,intensity=1.342e+07,nspectra=1,peak_cov=0.534,intensity_cov=0.135;sequence=DGNNTQLSKTEFLSFMNTELAAFTK,score=8.772e+01,PEP=2.050e-13,intensity=7.871e+07,nspectra=5,peak_cov=0.582,intensity_cov=0.375;sequence=PTETERCIESLIAVFQK,score=2.274e+02,PEP=8.985e-72,intensity=8.916e+08,nspectra=25,peak_cov=0.611,intensity_cov=0.202;sequence=CIESLIAVFQK,score=2.132e+02,PEP=4.014e-27,intensity=5.344e+09,nspectra=117,peak_cov=0.681,intensity_cov=0.193;sequence=YSGKDGNNTQLSKTEFLSFMNTELAAFTK,score=7.336e+01,PEP=8.589e-06,intensity=7.491e+07,nspectra=6,peak_cov=0.580,intensity_cov=0.212;sequence=NQKDPGVLDR,score=1.910e+02,PEP=1.504e-11,intensity=5.997e+10,nspectra=291,peak_cov=0.694,intensity_cov=0.175;sequence=DPGVLDR,score=1.494e+02,PEP=4.809e-03,intensity=1.516e+10,nspectra=67,peak_cov=0.750,intensity_cov=0.168;sequence=NQKDPGVLDRMMK,score=7.881e+01,PEP=3.174e-02,intensity=4.467e+07,nspectra=1,peak_cov=0.220,intensity_cov=0.145;sequence=TEFLSFMNTELAAFTK,score=2.330e+02,PEP=2.480e-67,intensity=9.922e+09,nspectra=173,peak_cov=0.741,intensity_cov=0.267;sequence=DPGVLDRMMK,score=8.788e+01,PEP=7.765e-03,intensity=1.157e+08,nspectra=2,peak_cov=0.363,intensity_cov=0.176;sequence=YSGKDGNNTQLSK,score=2.340e+02,PEP=2.723e-45,intensity=2.346e+09,nspectra=10,peak_cov=0.504,intensity_cov=0.368;sequence=DGNNTQLSK,score=1.448e+02,PEP=2.036e-04,intensity=1.575e+07,nspectra=1,peak_cov=0.676,intensity_cov=0.278</text:p>
          </table:table-cell>
          <table:table-cell office:value-type="string">
            <text:p>sequence=DGNNTQLSKTEFLSFMNTELAAFTK,score=1.047e+02,PEP=9.301e-07,intensity=2.768e+06,nspectra=6,peak_cov=0.355,intensity_cov=0.261;sequence=CIESLIAVFQK,score=2.882e+02,PEP=8.948e-49,intensity=6.017e+08,nspectra=123,peak_cov=0.756,intensity_cov=0.375;sequence=CIESLIAVFQKYSGK,score=1.138e+02,PEP=2.819e-04,intensity=2.846e+05,nspectra=1,peak_cov=0.579,intensity_cov=0.205;sequence=YSGKDGNNTQLSK,score=1.833e+02,PEP=7.337e-12,intensity=6.106e+06,nspectra=6,peak_cov=0.599,intensity_cov=0.328;sequence=DGNNTQLSK,score=1.311e+02,PEP=1.613e-03,intensity=1.080e+06,nspectra=2,peak_cov=0.402,intensity_cov=0.217;sequence=TEFLSFMNTELAAFTK,score=3.734e+02,PEP=1.241e-172,intensity=3.323e+09,nspectra=433,peak_cov=0.860,intensity_cov=0.496;sequence=NQKDPGVLDR,score=1.408e+02,PEP=4.965e-04,intensity=4.444e+08,nspectra=44,peak_cov=0.638,intensity_cov=0.214;sequence=KLDLNCDGQLDFQEFLNLIGGLAIACHDSFIQTSQK,score=7.026e+01,PEP=1.003e-13,intensity=1.572e+07,nspectra=2,peak_cov=0.488,intensity_cov=0.243;sequence=DPGVLDR,score=1.252e+02,PEP=1.915e-02,intensity=1.210e+08,nspectra=23,peak_cov=0.632,intensity_cov=0.155</text:p>
          </table:table-cell>
          <table:table-cell office:value-type="string">
            <text:p>sequence=LDLNCDGQLDFQEFLNLIGGLAIACHDSFIQTSQK,score=1.473e+02,PEP=1.873e-120,intensity=1.749e+08,nspectra=4,peak_cov=0.520,intensity_cov=0.253;sequence=TEFLSFMNTELAAFTK,score=2.409e+02,PEP=1.756e-57,intensity=2.003e+11,nspectra=327,peak_cov=0.708,intensity_cov=0.233;sequence=DGNNTQLSK,score=1.871e+02,PEP=1.227e-05,intensity=9.294e+10,nspectra=83,peak_cov=0.522,intensity_cov=0.298;sequence=YSGKDGNNTQLSK,score=6.316e+01,PEP=2.120e-02,intensity=2.469e+07,nspectra=2,peak_cov=0.150,intensity_cov=0.200;sequence=CIESLIAVFQK,score=1.608e+02,PEP=1.084e-10,intensity=2.154e+10,nspectra=71,peak_cov=0.606,intensity_cov=0.170;sequence=DPGVLDR,score=1.338e+02,PEP=8.422e-03,intensity=1.422e+11,nspectra=64,peak_cov=0.683,intensity_cov=0.179;sequence=KLDLNCDGQLDFQEFLNLIGGLAIACHDSFIQTSQK,score=2.449e+02,PEP=1.195e-210,intensity=6.224e+09,nspectra=101,peak_cov=0.618,intensity_cov=0.256;sequence=MPTETER,score=8.912e+01,PEP=3.262e-02,intensity=1.045e+09,nspectra=2,peak_cov=0.497,intensity_cov=0.195</text:p>
          </table:table-cell>
          <table:table-cell table:number-columns-repeated="1014"/>
        </table:table-row>
        <table:table-row table:style-name="ro1">
          <table:table-cell office:value-type="string">
            <text:p>ENSMUST00000114049_chr6:72957618-72958012:-</text:p>
          </table:table-cell>
          <table:table-cell office:value-type="string">
            <text:p>Tmsb10</text:p>
          </table:table-cell>
          <table:table-cell office:value-type="string">
            <text:p>annotated</text:p>
          </table:table-cell>
          <table:table-cell office:value-type="float" office:value="574.415">
            <text:p>574.42</text:p>
          </table:table-cell>
          <table:table-cell office:value-type="string">
            <text:p>FPKM:bone-marrow=3.715e+01,cerebellum=1.687e+01,cortex=3.845e+01,E14.5-brain=3.845e+02,E14.5-heart=1.564e+02,E14.5-limb=1.448e+02,E14.5-liver=2.995e+01,heart=1.936e+01,intestine=4.779e+01,kidney=1.256e+01,liver=3.293e+00,lung=5.239e+01,MEF=1.779e+02,mESC=1.608e+02,olfactory=4.858e+01,placenta=2.546e+02,spleen=3.344e+02,testes=1.006e+02,thymus=8.920e+01</text:p>
          </table:table-cell>
          <table:table-cell office:value-type="string">
            <text:p>RPKM=1.5157e+03,ORFscore=10.1471</text:p>
          </table:table-cell>
          <table:table-cell office:value-type="string">
            <text:p>RPKM=5.1930e+02,ORFscore=9.8491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66915_chr1:133604021-133610217:-</text:p>
          </table:table-cell>
          <table:table-cell office:value-type="string">
            <text:p>Snrpe</text:p>
          </table:table-cell>
          <table:table-cell office:value-type="string">
            <text:p>annotated</text:p>
          </table:table-cell>
          <table:table-cell office:value-type="float" office:value="1427.246">
            <text:p>1427.25</text:p>
          </table:table-cell>
          <table:table-cell office:value-type="string">
            <text:p>FPKM:bone-marrow=4.447e+01,cerebellum=1.454e+01,cortex=1.117e+01,E14.5-brain=3.003e+01,E14.5-heart=4.417e+01,E14.5-limb=2.766e+01,E14.5-liver=5.284e+01,heart=1.476e+01,intestine=1.650e+01,kidney=2.706e+01,liver=2.447e+00,lung=2.146e+01,MEF=4.971e+01,mESC=7.443e+01,olfactory=1.180e+01,placenta=1.195e+01,spleen=7.247e+01,testes=2.258e+00,thymus=2.969e+01</text:p>
          </table:table-cell>
          <table:table-cell office:value-type="string">
            <text:p>RPKM=4.2036e+02,ORFscore=9.1902</text:p>
          </table:table-cell>
          <table:table-cell office:value-type="string">
            <text:p>RPKM=5.0924e+01,ORFscore=8.0251</text:p>
          </table:table-cell>
          <table:table-cell office:value-type="string">
            <text:p>sequence=IMLKGDNITLLQSVSN,score=1.800e+02,PEP=6.986e-26,intensity=2.926e+09,nspectra=134,peak_cov=0.520,intensity_cov=0.237;sequence=GDNITLLQSVSN,score=1.646e+02,PEP=3.567e-16,intensity=8.026e+08,nspectra=31,peak_cov=0.514,intensity_cov=0.208</text:p>
          </table:table-cell>
          <table:table-cell office:value-type="string">
            <text:p>sequence=GDNITLLQSVSN,score=1.983e+02,PEP=1.035e-09,intensity=8.658e+08,nspectra=58,peak_cov=0.744,intensity_cov=0.386;sequence=IMLKGDNITLLQSVSN,score=1.081e+02,PEP=2.489e-03,intensity=1.980e+07,nspectra=3,peak_cov=0.451,intensity_cov=0.227</text:p>
          </table:table-cell>
          <table:table-cell office:value-type="string">
            <text:p>sequence=GDNITLLQSVSN,score=1.695e+02,PEP=1.533e-12,intensity=4.461e+10,nspectra=105,peak_cov=0.473,intensity_cov=0.161</text:p>
          </table:table-cell>
          <table:table-cell table:number-columns-repeated="1014"/>
        </table:table-row>
        <table:table-row table:style-name="ro1">
          <table:table-cell office:value-type="string">
            <text:p>ENSMUST00000085939_chr9:45389993-45392704:+</text:p>
          </table:table-cell>
          <table:table-cell office:value-type="string">
            <text:p>Fxyd6</text:p>
          </table:table-cell>
          <table:table-cell office:value-type="string">
            <text:p>annotated</text:p>
          </table:table-cell>
          <table:table-cell office:value-type="float" office:value="1296.728">
            <text:p>1296.73</text:p>
          </table:table-cell>
          <table:table-cell office:value-type="string">
            <text:p>FPKM:bone-marrow=8.720e-02,cerebellum=1.313e+01,cortex=2.358e+01,E14.5-brain=5.169e+01,E14.5-heart=7.279e+00,E14.5-limb=1.233e+01,E14.5-liver=5.451e-01,heart=7.597e+00,intestine=2.238e+00,kidney=1.218e+00,liver=9.472e-02,lung=3.730e+00,MEF=3.133e+00,mESC=2.177e+01,olfactory=7.848e+00,placenta=5.501e+00,spleen=3.861e-01,testes=4.095e+00,thymus=9.892e-01</text:p>
          </table:table-cell>
          <table:table-cell office:value-type="string">
            <text:p>RPKM=4.2107e+02,ORFscore=9.6510</text:p>
          </table:table-cell>
          <table:table-cell office:value-type="string">
            <text:p>RPKM=1.3639e+02,ORFscore=8.8489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13302_chr17:47687192-47688026:-</text:p>
          </table:table-cell>
          <table:table-cell office:value-type="string">
            <text:p>Tomm6</text:p>
          </table:table-cell>
          <table:table-cell office:value-type="string">
            <text:p>annotated</text:p>
          </table:table-cell>
          <table:table-cell office:value-type="float" office:value="826.033">
            <text:p>826.03</text:p>
          </table:table-cell>
          <table:table-cell office:value-type="string">
            <text:p>FPKM:bone-marrow=5.153e+01,cerebellum=4.462e+01,cortex=4.094e+01,E14.5-brain=7.709e+01,E14.5-heart=7.545e+01,E14.5-limb=4.831e+01,E14.5-liver=8.147e+01,heart=4.113e+01,intestine=4.292e+01,kidney=1.164e+02,liver=4.776e+01,lung=5.165e+01,MEF=6.026e+01,mESC=7.833e+01,olfactory=3.485e+01,placenta=3.920e+01,spleen=7.734e+01,testes=2.717e+01,thymus=4.348e+01</text:p>
          </table:table-cell>
          <table:table-cell office:value-type="string">
            <text:p>RPKM=4.3959e+02,ORFscore=10.4492</text:p>
          </table:table-cell>
          <table:table-cell office:value-type="string">
            <text:p>RPKM=2.9119e+02,ORFscore=10.0318</text:p>
          </table:table-cell>
          <table:table-cell office:value-type="string">
            <text:p>sequence=FATDRNDFR,score=5.755e+01,PEP=2.324e-02,intensity=3.322e+07,nspectra=2,peak_cov=0.212,intensity_cov=0.070;sequence=FATDRNDFRR,score=9.781e+01,PEP=1.634e-03,intensity=3.140e+08,nspectra=3,peak_cov=0.438,intensity_cov=0.138;sequence=ASSGVTVSAAGSASEASEVPDNVGDWLR,score=6.984e+01,PEP=1.995e-07,intensity=3.088e+07,nspectra=1,peak_cov=0.821,intensity_cov=0.362;sequence=NLSDIDLMAPQPGV,score=1.434e+02,PEP=1.390e-23,intensity=3.061e+08,nspectra=16,peak_cov=0.698,intensity_cov=0.338</text:p>
          </table:table-cell>
          <table:table-cell office:value-type="string">
            <text:p>sequence=NLSDIDLMAPQPGV,score=1.468e+02,PEP=1.062e-09,intensity=1.960e+08,nspectra=22,peak_cov=0.810,intensity_cov=0.383;sequence=ASSGVTVSAAGSASEASEVPDNVGDWLR,score=4.733e+01,PEP=4.070e-02,intensity=1.529e+05,nspectra=1,peak_cov=0.438,intensity_cov=0.253</text:p>
          </table:table-cell>
          <table:table-cell office:value-type="string">
            <text:p>sequence=ASSGVTVSAAGSASEASEVPDNVGDWLR,score=9.459e+01,PEP=2.043e-19,intensity=2.134e+08,nspectra=7,peak_cov=0.672,intensity_cov=0.196;sequence=NLSDIDLMAPQPGV,score=1.655e+02,PEP=2.666e-20,intensity=1.732e+10,nspectra=103,peak_cov=0.528,intensity_cov=0.143;sequence=FATDRNDFR,score=7.826e+01,PEP=1.023e-02,intensity=7.743e+07,nspectra=1,peak_cov=0.355,intensity_cov=0.100</text:p>
          </table:table-cell>
          <table:table-cell table:number-columns-repeated="1014"/>
        </table:table-row>
        <table:table-row table:style-name="ro1">
          <table:table-cell office:value-type="string">
            <text:p>ENSMUST00000006523_chr12:113152114-113153658:+</text:p>
          </table:table-cell>
          <table:table-cell office:value-type="string">
            <text:p>Crip1</text:p>
          </table:table-cell>
          <table:table-cell office:value-type="string">
            <text:p>annotated</text:p>
          </table:table-cell>
          <table:table-cell office:value-type="float" office:value="1472.541">
            <text:p>1472.54</text:p>
          </table:table-cell>
          <table:table-cell office:value-type="string">
            <text:p>FPKM:bone-marrow=6.758e+01,cerebellum=2.938e+00,cortex=8.266e-01,E14.5-brain=5.758e+00,E14.5-heart=7.508e+01,E14.5-limb=7.477e+00,E14.5-liver=2.136e+01,heart=7.235e+01,intestine=1.823e+03,kidney=1.227e+01,liver=2.788e+00,lung=2.254e+02,MEF=2.703e+01,mESC=2.764e+01,olfactory=2.955e+01,placenta=5.659e+01,spleen=2.095e+02,testes=5.815e+00,thymus=1.292e+02</text:p>
          </table:table-cell>
          <table:table-cell office:value-type="string">
            <text:p>RPKM=3.4759e+02,ORFscore=8.1104</text:p>
          </table:table-cell>
          <table:table-cell office:value-type="string">
            <text:p>RPKM=8.7140e+00,ORFscore=3.3161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99276_chr10:112928429-112928722:-</text:p>
          </table:table-cell>
          <table:table-cell office:value-type="string">
            <text:p>Atxn7l3b</text:p>
          </table:table-cell>
          <table:table-cell office:value-type="string">
            <text:p>annotated</text:p>
          </table:table-cell>
          <table:table-cell office:value-type="float" office:value="828.922">
            <text:p>828.92</text:p>
          </table:table-cell>
          <table:table-cell office:value-type="string">
            <text:p>FPKM:bone-marrow=8.019e+00,cerebellum=2.848e+01,cortex=3.041e+01,E14.5-brain=1.024e+02,E14.5-heart=2.483e+01,E14.5-limb=4.997e+01,E14.5-liver=1.840e+01,heart=3.886e+00,intestine=2.787e+01,kidney=1.240e+01,liver=9.428e+00,lung=1.313e+01,MEF=2.933e+01,mESC=1.422e+01,olfactory=2.391e+01,placenta=1.705e+01,spleen=1.094e+01,testes=4.752e+01,thymus=1.397e+01</text:p>
          </table:table-cell>
          <table:table-cell office:value-type="string">
            <text:p>RPKM=7.9827e+01,ORFscore=5.7377</text:p>
          </table:table-cell>
          <table:table-cell office:value-type="string">
            <text:p>RPKM=1.4368e+02,ORFscore=9.2896</text:p>
          </table:table-cell>
          <table:table-cell office:value-type="string">
            <text:p>sequence=DFGIQPVEDK,score=1.009e+02,PEP=3.077e-04,intensity=1.129e+08,nspectra=13,peak_cov=0.636,intensity_cov=0.257;sequence=LPLCSLPGDPGDGPQTELQR,score=1.177e+02,PEP=2.372e-19,intensity=5.982e+08,nspectra=45,peak_cov=0.797,intensity_cov=0.433;sequence=GACRLPLCSLPGDPGDGPQTELQR,score=4.510e+01,PEP=3.582e-03,intensity=9.795e+07,nspectra=4,peak_cov=0.732,intensity_cov=0.299</text:p>
          </table:table-cell>
          <table:table-cell office:value-type="string">
            <text:p>sequence=DFGIQPVEDK,score=1.379e+02,PEP=9.218e-05,intensity=6.745e+07,nspectra=35,peak_cov=0.668,intensity_cov=0.234;sequence=MEEISLANLDTNK,score=2.118e+02,PEP=7.361e-15,intensity=3.838e+07,nspectra=15,peak_cov=0.721,intensity_cov=0.350;sequence=LPLCSLPGDPGDGPQTELQR,score=1.448e+02,PEP=6.529e-21,intensity=5.262e+07,nspectra=25,peak_cov=0.597,intensity_cov=0.290</text:p>
          </table:table-cell>
          <table:table-cell office:value-type="string">
            <text:p>sequence=EEISLANLDTNK,score=7.094e+01,PEP=9.989e-04,intensity=2.283e+08,nspectra=3,peak_cov=0.222,intensity_cov=0.071;sequence=DFGIQPVEDK,score=1.238e+02,PEP=7.273e-05,intensity=4.766e+09,nspectra=22,peak_cov=0.672,intensity_cov=0.126;sequence=GACRLPLCSLPGDPGDGPQTELQR,score=9.173e+01,PEP=1.973e-08,intensity=3.194e+08,nspectra=2,peak_cov=0.510,intensity_cov=0.197;sequence=LPLCSLPGDPGDGPQTELQR,score=1.916e+02,PEP=3.259e-58,intensity=7.531e+09,nspectra=73,peak_cov=0.586,intensity_cov=0.150;sequence=MEEISLANLDTNK,score=1.862e+02,PEP=1.066e-15,intensity=2.949e+09,nspectra=49,peak_cov=0.586,intensity_cov=0.218</text:p>
          </table:table-cell>
          <table:table-cell table:number-columns-repeated="1014"/>
        </table:table-row>
        <table:table-row table:style-name="ro1">
          <table:table-cell office:value-type="string">
            <text:p>ENSMUST00000053265_chr13:35979839-36117160:-</text:p>
          </table:table-cell>
          <table:table-cell office:value-type="string">
            <text:p>Lyrm4</text:p>
          </table:table-cell>
          <table:table-cell office:value-type="string">
            <text:p>annotated</text:p>
          </table:table-cell>
          <table:table-cell office:value-type="float" office:value="528.599">
            <text:p>528.6</text:p>
          </table:table-cell>
          <table:table-cell office:value-type="string">
            <text:p>FPKM:bone-marrow=3.729e+00,cerebellum=4.216e+00,cortex=7.188e+00,E14.5-brain=8.386e+00,E14.5-heart=4.909e+00,E14.5-limb=3.817e+00,E14.5-liver=8.292e+00,heart=3.341e+00,intestine=2.515e+00,kidney=1.454e+01,liver=2.560e+00,lung=4.301e+00,MEF=3.021e+00,mESC=3.031e+00,olfactory=3.464e+00,placenta=5.680e+00,spleen=3.186e+00,testes=3.017e+00,thymus=1.616e+00</text:p>
          </table:table-cell>
          <table:table-cell office:value-type="string">
            <text:p>RPKM=2.7538e+01,ORFscore=6.1784</text:p>
          </table:table-cell>
          <table:table-cell office:value-type="string">
            <text:p>RPKM=3.9122e+01,ORFscore=7.7035</text:p>
          </table:table-cell>
          <table:table-cell office:value-type="string">
            <text:p>sequence=LIIENQEKPR,score=1.257e+02,PEP=2.763e-04,intensity=4.757e+08,nspectra=10,peak_cov=0.409,intensity_cov=0.074;sequence=LIIENQEKPRT,score=1.009e+02,PEP=7.993e-04,intensity=3.797e+08,nspectra=8,peak_cov=0.394,intensity_cov=0.111;sequence=AQVLDLYR,score=2.022e+02,PEP=1.645e-15,intensity=1.518e+09,nspectra=26,peak_cov=0.872,intensity_cov=0.235;sequence=HFSAYNYR,score=1.504e+02,PEP=7.985e-04,intensity=2.095e+09,nspectra=14,peak_cov=0.602,intensity_cov=0.159;sequence=DPVEIQALVNK,score=8.718e+01,PEP=6.957e-04,intensity=6.773e+06,nspectra=1,peak_cov=0.396,intensity_cov=0.221;sequence=NVKDPVEIQALVNK,score=2.018e+02,PEP=5.140e-36,intensity=1.644e+09,nspectra=37,peak_cov=0.708,intensity_cov=0.393;sequence=RQVHIGQLYSTDK,score=1.350e+02,PEP=1.982e-11,intensity=1.006e+08,nspectra=1,peak_cov=0.301,intensity_cov=0.123;sequence=ESKHFSAYNYR,score=9.816e+01,PEP=2.660e-04,intensity=4.057e+08,nspectra=3,peak_cov=0.409,intensity_cov=0.080;sequence=QVHIGQLYSTDK,score=1.063e+02,PEP=8.091e-07,intensity=1.165e+08,nspectra=4,peak_cov=0.325,intensity_cov=0.135;sequence=ENKNVKDPVEIQALVNK,score=7.514e+01,PEP=2.786e-04,intensity=2.498e+08,nspectra=3,peak_cov=0.282,intensity_cov=0.148</text:p>
          </table:table-cell>
          <table:table-cell office:value-type="string">
            <text:p>sequence=DPVEIQALVNK,score=9.818e+01,PEP=1.938e-03,intensity=3.987e+06,nspectra=2,peak_cov=0.372,intensity_cov=0.209;sequence=QVHIGQLYSTDK,score=1.110e+02,PEP=6.559e-05,intensity=5.656e+06,nspectra=5,peak_cov=0.403,intensity_cov=0.194;sequence=LIIENQEKPR,score=1.732e+02,PEP=1.042e-04,intensity=7.319e+07,nspectra=14,peak_cov=0.637,intensity_cov=0.273;sequence=RQVHIGQLYSTDK,score=1.360e+02,PEP=5.015e-07,intensity=2.867e+06,nspectra=6,peak_cov=0.557,intensity_cov=0.236;sequence=AQVLDLYR,score=1.137e+02,PEP=1.354e-02,intensity=4.044e+06,nspectra=3,peak_cov=0.560,intensity_cov=0.218;sequence=HFSAYNYR,score=9.037e+01,PEP=1.477e-02,intensity=1.790e+07,nspectra=5,peak_cov=0.563,intensity_cov=0.148;sequence=NVKDPVEIQALVNK,score=2.433e+02,PEP=8.085e-19,intensity=2.808e+08,nspectra=21,peak_cov=0.623,intensity_cov=0.359</text:p>
          </table:table-cell>
          <table:table-cell office:value-type="string">
            <text:p>sequence=QVHIGQLYSTDK,score=1.961e+02,PEP=3.293e-12,intensity=4.011e+09,nspectra=27,peak_cov=0.487,intensity_cov=0.241;sequence=DPVEIQALVNK,score=1.755e+02,PEP=3.740e-12,intensity=1.011e+10,nspectra=38,peak_cov=0.482,intensity_cov=0.209;sequence=DAFRENK,score=1.139e+02,PEP=1.241e-02,intensity=6.650e+07,nspectra=1,peak_cov=0.485,intensity_cov=0.188;sequence=HFSAYNYR,score=8.647e+01,PEP=9.968e-03,intensity=7.733e+08,nspectra=8,peak_cov=0.385,intensity_cov=0.118;sequence=AQVLDLYR,score=1.414e+02,PEP=9.081e-04,intensity=4.802e+09,nspectra=24,peak_cov=0.704,intensity_cov=0.159;sequence=NVKDPVEIQALVNK,score=1.102e+02,PEP=5.278e-07,intensity=9.551e+07,nspectra=3,peak_cov=0.373,intensity_cov=0.158</text:p>
          </table:table-cell>
          <table:table-cell table:number-columns-repeated="1014"/>
        </table:table-row>
        <table:table-row table:style-name="ro1">
          <table:table-cell office:value-type="string">
            <text:p>ENSMUST00000021734_chr13:13806072-13825375:+</text:p>
          </table:table-cell>
          <table:table-cell office:value-type="string">
            <text:p>Gng4</text:p>
          </table:table-cell>
          <table:table-cell office:value-type="string">
            <text:p>annotated</text:p>
          </table:table-cell>
          <table:table-cell office:value-type="float" office:value="2107.424">
            <text:p>2107.42</text:p>
          </table:table-cell>
          <table:table-cell office:value-type="string">
            <text:p>FPKM:bone-marrow=4.653e-02,cerebellum=7.626e-01,cortex=7.591e+00,E14.5-brain=3.709e+00,E14.5-heart=8.556e-03,E14.5-limb=1.009e+00,E14.5-liver=2.770e-02,heart=1.482e-01,intestine=3.497e-01,kidney=2.080e-01,liver=3.369e-02,lung=8.635e-02,MEF=5.994e-02,mESC=4.982e-02,olfactory=6.596e+01,placenta=6.800e-02,spleen=4.682e-02,testes=9.502e-02,thymus=6.009e+00</text:p>
          </table:table-cell>
          <table:table-cell office:value-type="string">
            <text:p>RPKM=8.9940e-01,ORFscore=3.3012</text:p>
          </table:table-cell>
          <table:table-cell office:value-type="string">
            <text:p>RPKM=3.0377e+01,ORFscore=6.7522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06223_chr11:120098982-120100203:+</text:p>
          </table:table-cell>
          <table:table-cell office:value-type="string">
            <text:p>1810043H04Rik</text:p>
          </table:table-cell>
          <table:table-cell office:value-type="string">
            <text:p>annotated</text:p>
          </table:table-cell>
          <table:table-cell office:value-type="float" office:value="750.607">
            <text:p>750.61</text:p>
          </table:table-cell>
          <table:table-cell office:value-type="string">
            <text:p>FPKM:bone-marrow=5.272e+00,cerebellum=2.904e+00,cortex=4.065e+00,E14.5-brain=5.296e+00,E14.5-heart=8.988e+00,E14.5-limb=3.324e+00,E14.5-liver=6.562e+00,heart=1.132e+01,intestine=8.302e+00,kidney=1.799e+01,liver=7.422e+00,lung=4.465e+00,MEF=3.913e+00,mESC=2.779e+00,olfactory=2.537e+00,placenta=2.101e+00,spleen=1.013e+01,testes=3.425e+00,thymus=4.078e+00</text:p>
          </table:table-cell>
          <table:table-cell office:value-type="string">
            <text:p>RPKM=1.8622e+01,ORFscore=-3.9560</text:p>
          </table:table-cell>
          <table:table-cell office:value-type="string">
            <text:p>RPKM=2.0052e+01,ORFscore=6.3413</text:p>
          </table:table-cell>
          <table:table-cell office:value-type="string">
            <text:p>sequence=SCFAAAAK,score=6.246e+01,PEP=7.375e-02,intensity=4.179e+06,nspectra=1,peak_cov=0.222,intensity_cov=0.092;sequence=SCFAAAAKK,score=4.482e+01,PEP=4.770e-02,intensity=4.922e+06,nspectra=1,peak_cov=0.197,intensity_cov=0.068</text:p>
          </table:table-cell>
          <table:table-cell office:value-type="string">
            <text:p>NA</text:p>
          </table:table-cell>
          <table:table-cell office:value-type="string">
            <text:p>sequence=SCFAAAAK,score=5.070e+01,PEP=7.754e-02,intensity=1.191e+08,nspectra=1,peak_cov=0.313,intensity_cov=0.138</text:p>
          </table:table-cell>
          <table:table-cell table:number-columns-repeated="1014"/>
        </table:table-row>
        <table:table-row table:style-name="ro1">
          <table:table-cell office:value-type="string">
            <text:p>ENSMUST00000067955_chr14:32083181-32085517:-</text:p>
          </table:table-cell>
          <table:table-cell office:value-type="string">
            <text:p>Dph3</text:p>
          </table:table-cell>
          <table:table-cell office:value-type="string">
            <text:p>annotated</text:p>
          </table:table-cell>
          <table:table-cell office:value-type="float" office:value="1390.511">
            <text:p>1390.51</text:p>
          </table:table-cell>
          <table:table-cell office:value-type="string">
            <text:p>FPKM:bone-marrow=1.751e+00,cerebellum=8.208e+00,cortex=4.236e+00,E14.5-brain=1.013e+01,E14.5-heart=4.078e+00,E14.5-limb=3.535e+00,E14.5-liver=3.359e+00,heart=2.441e+00,intestine=1.932e+00,kidney=4.187e+00,liver=8.244e-01,lung=3.082e+00,MEF=2.525e+00,mESC=1.110e+00,olfactory=3.327e+00,placenta=1.202e+00,spleen=2.037e+00,testes=1.352e+00,thymus=1.110e+00</text:p>
          </table:table-cell>
          <table:table-cell office:value-type="string">
            <text:p>RPKM=4.8369e+01,ORFscore=5.4272</text:p>
          </table:table-cell>
          <table:table-cell office:value-type="string">
            <text:p>RPKM=1.9866e+01,ORFscore=5.3711</text:p>
          </table:table-cell>
          <table:table-cell office:value-type="string">
            <text:p>sequence=VIYDKDQFMCGETVPAPSTNK,score=4.775e+01,PEP=2.287e-03,intensity=2.002e+07,nspectra=1,peak_cov=0.535,intensity_cov=0.218</text:p>
          </table:table-cell>
          <table:table-cell table:number-columns-repeated="2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34300_chr8:119344576-119345731:+</text:p>
          </table:table-cell>
          <table:table-cell office:value-type="string">
            <text:p>Hsbp1</text:p>
          </table:table-cell>
          <table:table-cell office:value-type="string">
            <text:p>annotated</text:p>
          </table:table-cell>
          <table:table-cell office:value-type="float" office:value="1199.181">
            <text:p>1199.18</text:p>
          </table:table-cell>
          <table:table-cell office:value-type="string">
            <text:p>FPKM:bone-marrow=1.326e+01,cerebellum=5.313e+01,cortex=8.339e+01,E14.5-brain=9.389e+01,E14.5-heart=4.952e+01,E14.5-limb=3.510e+01,E14.5-liver=2.000e+01,heart=3.099e+01,intestine=2.841e+01,kidney=7.324e+01,liver=2.373e+01,lung=3.268e+01,MEF=4.731e+01,mESC=2.701e+01,olfactory=4.045e+01,placenta=2.500e+01,spleen=2.646e+01,testes=8.920e+01,thymus=2.347e+01</text:p>
          </table:table-cell>
          <table:table-cell office:value-type="string">
            <text:p>RPKM=3.1755e+02,ORFscore=9.2239</text:p>
          </table:table-cell>
          <table:table-cell office:value-type="string">
            <text:p>RPKM=3.3945e+02,ORFscore=10.8624</text:p>
          </table:table-cell>
          <table:table-cell office:value-type="string">
            <text:p>NA</text:p>
          </table:table-cell>
          <table:table-cell office:value-type="string">
            <text:p>sequence=TMQDITLVVETLLQQMQDK,score=2.104e+02,PEP=5.183e-51,intensity=5.284e+06,nspectra=1,peak_cov=0.618,intensity_cov=0.376;sequence=NIADLMTQAGVEELDPENKIPTAQK,score=4.384e+01,PEP=8.032e-02,intensity=2.370e+05,nspectra=1,peak_cov=0.622,intensity_cov=0.167</text:p>
          </table:table-cell>
          <table:table-cell office:value-type="string">
            <text:p>sequence=NIADLMTQAGVEELDPENK,score=3.286e+02,PEP=6.115e-221,intensity=1.592e+10,nspectra=115,peak_cov=0.706,intensity_cov=0.221;sequence=FQIMSDQIIGR,score=1.521e+02,PEP=1.899e-10,intensity=6.995e+09,nspectra=41,peak_cov=0.678,intensity_cov=0.209;sequence=NIADLMTQAGVEELDPENKIPTAQK,score=1.038e+02,PEP=7.823e-17,intensity=4.377e+08,nspectra=4,peak_cov=0.488,intensity_cov=0.155;sequence=TMQDITLVVETLLQQMQDK,score=2.926e+02,PEP=6.463e-153,intensity=1.105e+10,nspectra=73,peak_cov=0.695,intensity_cov=0.228;sequence=IDDMSSR,score=1.701e+02,PEP=1.301e-06,intensity=1.556e+09,nspectra=9,peak_cov=0.825,intensity_cov=0.257</text:p>
          </table:table-cell>
          <table:table-cell table:number-columns-repeated="1014"/>
        </table:table-row>
        <table:table-row table:style-name="ro1">
          <table:table-cell office:value-type="string">
            <text:p>ENSMUST00000160013_chr14:19875807-19891372:-</text:p>
          </table:table-cell>
          <table:table-cell office:value-type="string">
            <text:p>Gng2</text:p>
          </table:table-cell>
          <table:table-cell office:value-type="string">
            <text:p>annotated</text:p>
          </table:table-cell>
          <table:table-cell office:value-type="float" office:value="1946.736">
            <text:p>1946.74</text:p>
          </table:table-cell>
          <table:table-cell office:value-type="string">
            <text:p>FPKM:bone-marrow=5.379e+00,cerebellum=1.028e+01,cortex=4.212e+01,E14.5-brain=1.001e+02,E14.5-heart=1.303e+01,E14.5-limb=1.568e+01,E14.5-liver=3.309e+00,heart=2.957e+00,intestine=3.119e+00,kidney=8.177e-01,liver=2.594e-01,lung=3.334e+00,MEF=1.320e+01,mESC=4.741e+01,olfactory=7.320e+00,placenta=8.157e+00,spleen=1.905e+01,testes=2.343e-01,thymus=5.016e+00</text:p>
          </table:table-cell>
          <table:table-cell office:value-type="string">
            <text:p>RPKM=4.3070e+02,ORFscore=8.8195</text:p>
          </table:table-cell>
          <table:table-cell office:value-type="string">
            <text:p>RPKM=2.2307e+02,ORFscore=9.3693</text:p>
          </table:table-cell>
          <table:table-cell office:value-type="string">
            <text:p>sequence=ASNNTASIAQAR,score=1.621e+02,PEP=5.512e-14,intensity=6.058e+08,nspectra=13,peak_cov=0.727,intensity_cov=0.287;sequence=AAADLMAYCEAHAK,score=5.657e+01,PEP=2.507e-04,intensity=1.251e+07,nspectra=2,peak_cov=0.424,intensity_cov=0.167;sequence=ASNNTASIAQARK,score=5.258e+01,PEP=2.244e-02,intensity=2.058e+07,nspectra=2,peak_cov=0.620,intensity_cov=0.444;sequence=MEANIDRIK,score=7.323e+01,PEP=3.327e-02,intensity=7.770e+06,nspectra=1,peak_cov=0.267,intensity_cov=0.209</text:p>
          </table:table-cell>
          <table:table-cell office:value-type="string">
            <text:p>sequence=ASNNTASIAQAR,score=1.623e+02,PEP=1.368e-07,intensity=4.419e+06,nspectra=10,peak_cov=0.709,intensity_cov=0.440</text:p>
          </table:table-cell>
          <table:table-cell office:value-type="string">
            <text:p>sequence=MEANIDR,score=1.393e+02,PEP=5.472e-03,intensity=1.374e+10,nspectra=23,peak_cov=0.640,intensity_cov=0.205;sequence=ASNNTASIAQARK,score=1.981e+02,PEP=8.404e-16,intensity=1.099e+10,nspectra=27,peak_cov=0.594,intensity_cov=0.299;sequence=AAADLMAYCEAHAK,score=1.340e+02,PEP=1.723e-18,intensity=1.712e+10,nspectra=50,peak_cov=0.487,intensity_cov=0.202;sequence=ASNNTASIAQAR,score=1.789e+02,PEP=5.626e-11,intensity=1.926e+10,nspectra=22,peak_cov=0.748,intensity_cov=0.323</text:p>
          </table:table-cell>
          <table:table-cell table:number-columns-repeated="1014"/>
        </table:table-row>
        <table:table-row table:style-name="ro1">
          <table:table-cell office:value-type="string">
            <text:p>ENSMUST00000073892_chr7:31042882-31051386:-</text:p>
          </table:table-cell>
          <table:table-cell office:value-type="string">
            <text:p>Fxyd7</text:p>
          </table:table-cell>
          <table:table-cell office:value-type="string">
            <text:p>annotated</text:p>
          </table:table-cell>
          <table:table-cell office:value-type="float" office:value="497.105">
            <text:p>497.11</text:p>
          </table:table-cell>
          <table:table-cell office:value-type="string">
            <text:p>FPKM:bone-marrow=3.831e-01,cerebellum=3.562e+00,cortex=2.771e+01,E14.5-brain=1.047e+01,E14.5-heart=6.340e-01,E14.5-limb=1.495e+00,E14.5-liver=0.000e+00,heart=3.771e-01,intestine=2.633e-01,kidney=1.205e-01,liver=4.164e-01,lung=4.771e-01,MEF=8.231e-02,mESC=0.000e+00,olfactory=4.259e+00,placenta=2.799e-01,spleen=1.157e-01,testes=0.000e+00,thymus=6.519e-01</text:p>
          </table:table-cell>
          <table:table-cell office:value-type="string">
            <text:p>RPKM=9.3782e-01,ORFscore=-1.5850</text:p>
          </table:table-cell>
          <table:table-cell office:value-type="string">
            <text:p>RPKM=2.0759e+02,ORFscore=10.0174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44051_chr9:50603956-50605100:+</text:p>
          </table:table-cell>
          <table:table-cell office:value-type="string">
            <text:p>Timm8b</text:p>
          </table:table-cell>
          <table:table-cell office:value-type="string">
            <text:p>annotated</text:p>
          </table:table-cell>
          <table:table-cell office:value-type="float" office:value="1346.965">
            <text:p>1346.97</text:p>
          </table:table-cell>
          <table:table-cell office:value-type="string">
            <text:p>FPKM:bone-marrow=1.688e+01,cerebellum=6.028e+01,cortex=5.864e+01,E14.5-brain=8.723e+01,E14.5-heart=6.963e+01,E14.5-limb=3.081e+01,E14.5-liver=6.123e+01,heart=6.615e+01,intestine=4.770e+01,kidney=1.137e+02,liver=2.699e+01,lung=1.783e+01,MEF=3.965e+01,mESC=4.633e+01,olfactory=2.781e+01,placenta=1.991e+01,spleen=2.122e+01,testes=6.608e+01,thymus=2.167e+01</text:p>
          </table:table-cell>
          <table:table-cell office:value-type="string">
            <text:p>RPKM=1.1786e+02,ORFscore=7.7048</text:p>
          </table:table-cell>
          <table:table-cell office:value-type="string">
            <text:p>RPKM=1.7758e+02,ORFscore=9.1492</text:p>
          </table:table-cell>
          <table:table-cell office:value-type="string">
            <text:p>sequence=FAQIVQK,score=1.140e+02,PEP=1.303e-02,intensity=4.308e+08,nspectra=9,peak_cov=0.467,intensity_cov=0.117;sequence=FAQIVQKGGQ,score=7.003e+01,PEP=6.047e-03,intensity=1.191e+08,nspectra=1,peak_cov=0.336,intensity_cov=0.058;sequence=AELGEADEAELQR,score=2.060e+02,PEP=1.832e-23,intensity=8.748e+08,nspectra=61,peak_cov=0.836,intensity_cov=0.298;sequence=FIDTTLAITGR,score=9.196e+01,PEP=1.122e-04,intensity=1.877e+08,nspectra=16,peak_cov=0.763,intensity_cov=0.309;sequence=AELGEADEAELQRLVAAEQQK,score=4.646e+01,PEP=6.269e-02,intensity=1.586e+07,nspectra=1,peak_cov=0.239,intensity_cov=0.195;sequence=TENCLSSCVDR,score=1.101e+02,PEP=5.355e-05,intensity=2.216e+08,nspectra=9,peak_cov=0.747,intensity_cov=0.198</text:p>
          </table:table-cell>
          <table:table-cell office:value-type="string">
            <text:p>sequence=AELGEADEAELQR,score=2.447e+02,PEP=6.910e-14,intensity=9.768e+07,nspectra=70,peak_cov=0.760,intensity_cov=0.414;sequence=FAQIVQK,score=1.512e+02,PEP=1.493e-02,intensity=4.361e+07,nspectra=13,peak_cov=0.554,intensity_cov=0.242;sequence=LVAAEQQK,score=1.363e+02,PEP=1.927e-03,intensity=5.490e+06,nspectra=1,peak_cov=0.746,intensity_cov=0.227;sequence=TENCLSSCVDR,score=1.346e+02,PEP=4.648e-05,intensity=1.160e+06,nspectra=6,peak_cov=0.585,intensity_cov=0.315;sequence=FIDTTLAITGR,score=1.721e+02,PEP=3.295e-06,intensity=2.313e+08,nspectra=31,peak_cov=0.621,intensity_cov=0.355</text:p>
          </table:table-cell>
          <table:table-cell office:value-type="string">
            <text:p>sequence=FIDTTLAITGR,score=1.116e+02,PEP=9.581e-06,intensity=1.911e+10,nspectra=59,peak_cov=0.701,intensity_cov=0.277;sequence=AELGEADEAELQR,score=2.043e+02,PEP=5.238e-16,intensity=3.445e+10,nspectra=84,peak_cov=0.782,intensity_cov=0.410;sequence=FAQIVQK,score=1.262e+02,PEP=1.149e-02,intensity=1.440e+10,nspectra=41,peak_cov=0.317,intensity_cov=0.133;sequence=LVAAEQQK,score=1.331e+02,PEP=1.941e-03,intensity=2.498e+10,nspectra=65,peak_cov=0.757,intensity_cov=0.207;sequence=TENCLSSCVDR,score=1.707e+02,PEP=5.137e-09,intensity=2.425e+10,nspectra=66,peak_cov=0.593,intensity_cov=0.150;sequence=AQFTAQVHHFMELCWDK,score=1.049e+02,PEP=1.573e-21,intensity=2.067e+08,nspectra=5,peak_cov=0.210,intensity_cov=0.095</text:p>
          </table:table-cell>
          <table:table-cell table:number-columns-repeated="1014"/>
        </table:table-row>
        <table:table-row table:style-name="ro1">
          <table:table-cell office:value-type="string">
            <text:p>ENSMUST00000089558_chr6:86371583-86378783:+</text:p>
          </table:table-cell>
          <table:table-cell office:value-type="string">
            <text:p>Snrpg</text:p>
          </table:table-cell>
          <table:table-cell office:value-type="string">
            <text:p>annotated</text:p>
          </table:table-cell>
          <table:table-cell office:value-type="float" office:value="1225.618">
            <text:p>1225.62</text:p>
          </table:table-cell>
          <table:table-cell office:value-type="string">
            <text:p>FPKM:bone-marrow=5.855e+01,cerebellum=9.729e+00,cortex=9.453e+00,E14.5-brain=1.331e+02,E14.5-heart=6.442e+01,E14.5-limb=6.999e+01,E14.5-liver=1.068e+02,heart=1.205e+01,intestine=2.895e+01,kidney=2.630e+01,liver=1.400e+01,lung=2.560e+01,MEF=4.762e+01,mESC=6.119e+01,olfactory=2.558e+01,placenta=2.354e+01,spleen=1.249e+02,testes=1.139e+01,thymus=4.533e+01</text:p>
          </table:table-cell>
          <table:table-cell office:value-type="string">
            <text:p>RPKM=3.7724e+02,ORFscore=7.8671</text:p>
          </table:table-cell>
          <table:table-cell office:value-type="string">
            <text:p>RPKM=6.2221e+01,ORFscore=7.9511</text:p>
          </table:table-cell>
          <table:table-cell office:value-type="string">
            <text:p>sequence=AHPPELKK,score=1.222e+02,PEP=6.798e-04,intensity=1.270e+09,nspectra=27,peak_cov=0.391,intensity_cov=0.095;sequence=SKAHPPELKK,score=1.208e+02,PEP=3.075e-04,intensity=1.469e+08,nspectra=9,peak_cov=0.577,intensity_cov=0.375;sequence=GNSIIMLEALER,score=4.451e+01,PEP=3.174e-02,intensity=3.482e+06,nspectra=1,peak_cov=0.460,intensity_cov=0.300;sequence=GNSIIMLEALERV,score=1.119e+02,PEP=6.981e-07,intensity=3.763e+08,nspectra=47,peak_cov=0.579,intensity_cov=0.126;sequence=AHPPELK,score=9.219e+01,PEP=2.285e-02,intensity=8.597e+08,nspectra=5,peak_cov=0.566,intensity_cov=0.153;sequence=KLSLKLNGGR,score=5.575e+01,PEP=8.237e-02,intensity=8.694e+06,nspectra=1,peak_cov=0.271,intensity_cov=0.150;sequence=HVQGILR,score=1.460e+02,PEP=6.187e-03,intensity=2.757e+09,nspectra=31,peak_cov=0.760,intensity_cov=0.188;sequence=SKAHPPELK,score=1.365e+02,PEP=2.970e-04,intensity=1.947e+08,nspectra=14,peak_cov=0.487,intensity_cov=0.149;sequence=LSLKLNGGR,score=1.076e+02,PEP=5.685e-04,intensity=6.978e+07,nspectra=7,peak_cov=0.738,intensity_cov=0.237</text:p>
          </table:table-cell>
          <table:table-cell office:value-type="string">
            <text:p>sequence=HVQGILR,score=1.230e+02,PEP=1.955e-02,intensity=5.236e+07,nspectra=9,peak_cov=0.679,intensity_cov=0.186;sequence=GNSIIMLEALERV,score=1.605e+02,PEP=3.071e-07,intensity=6.410e+08,nspectra=56,peak_cov=0.588,intensity_cov=0.321;sequence=GNSIIMLEALER,score=2.466e+02,PEP=2.316e-16,intensity=2.881e+08,nspectra=73,peak_cov=0.735,intensity_cov=0.396;sequence=AHPPELKK,score=1.135e+02,PEP=7.380e-03,intensity=4.506e+07,nspectra=24,peak_cov=0.499,intensity_cov=0.122</text:p>
          </table:table-cell>
          <table:table-cell office:value-type="string">
            <text:p>sequence=GNSIIMLEALERV,score=1.403e+02,PEP=1.168e-12,intensity=1.681e+10,nspectra=46,peak_cov=0.612,intensity_cov=0.194;sequence=GNSIIMLEALER,score=1.259e+02,PEP=1.369e-09,intensity=8.242e+09,nspectra=50,peak_cov=0.685,intensity_cov=0.230;sequence=AHPPELKK,score=8.609e+01,PEP=3.479e-03,intensity=1.018e+09,nspectra=9,peak_cov=0.301,intensity_cov=0.112;sequence=HVQGILR,score=1.241e+02,PEP=1.248e-02,intensity=3.799e+10,nspectra=35,peak_cov=0.570,intensity_cov=0.196;sequence=AHPPELK,score=8.728e+01,PEP=3.867e-02,intensity=4.659e+09,nspectra=5,peak_cov=0.402,intensity_cov=0.088</text:p>
          </table:table-cell>
          <table:table-cell table:number-columns-repeated="1014"/>
        </table:table-row>
        <table:table-row table:style-name="ro1">
          <table:table-cell office:value-type="string">
            <text:p>ENSMUST00000020002_chr10:18011632-18018899:-</text:p>
          </table:table-cell>
          <table:table-cell office:value-type="string">
            <text:p>Abracl</text:p>
          </table:table-cell>
          <table:table-cell office:value-type="string">
            <text:p>annotated</text:p>
          </table:table-cell>
          <table:table-cell office:value-type="float" office:value="1649.503">
            <text:p>1649.5</text:p>
          </table:table-cell>
          <table:table-cell office:value-type="string">
            <text:p>FPKM:bone-marrow=1.614e+01,cerebellum=2.048e+00,cortex=2.825e+00,E14.5-brain=3.653e+01,E14.5-heart=3.863e+01,E14.5-limb=1.841e+01,E14.5-liver=2.561e+01,heart=5.048e+00,intestine=1.959e+01,kidney=1.748e+01,liver=1.326e+00,lung=1.056e+01,MEF=5.710e+01,mESC=1.329e+01,olfactory=8.969e+00,placenta=2.216e+01,spleen=3.459e+01,testes=6.046e-01,thymus=2.040e+01</text:p>
          </table:table-cell>
          <table:table-cell office:value-type="string">
            <text:p>RPKM=7.9101e+01,ORFscore=7.0685</text:p>
          </table:table-cell>
          <table:table-cell office:value-type="string">
            <text:p>RPKM=2.4726e+01,ORFscore=6.6987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15772_chr17:6620284-6621267:-</text:p>
          </table:table-cell>
          <table:table-cell office:value-type="string">
            <text:p>Tmem181c-ps</text:p>
          </table:table-cell>
          <table:table-cell office:value-type="string">
            <text:p>annotated</text:p>
          </table:table-cell>
          <table:table-cell office:value-type="float" office:value="1956.782">
            <text:p>1956.78</text:p>
          </table:table-cell>
          <table:table-cell office:value-type="string">
            <text:p>FPKM:bone-marrow=1.694e+00,cerebellum=1.161e+01,cortex=9.609e+00,E14.5-brain=3.497e+00,E14.5-heart=3.076e+00,E14.5-limb=2.456e+00,E14.5-liver=5.533e-01,heart=9.288e-01,intestine=3.975e+00,kidney=4.330e-01,liver=2.019e-01,lung=2.605e+00,MEF=3.708e+00,mESC=1.857e+00,olfactory=6.954e+00,placenta=2.022e+00,spleen=1.571e+00,testes=1.771e+00,thymus=3.022e+00</text:p>
          </table:table-cell>
          <table:table-cell office:value-type="string">
            <text:p>RPKM=3.6047e-01,ORFscore=0.0000</text:p>
          </table:table-cell>
          <table:table-cell office:value-type="string">
            <text:p>RPKM=2.4320e+01,ORFscore=6.5151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82092_chr11:114668812-114672290:+</text:p>
          </table:table-cell>
          <table:table-cell office:value-type="string">
            <text:p>Rpl38</text:p>
          </table:table-cell>
          <table:table-cell office:value-type="string">
            <text:p>annotated</text:p>
          </table:table-cell>
          <table:table-cell office:value-type="float" office:value="1769.163">
            <text:p>1769.16</text:p>
          </table:table-cell>
          <table:table-cell office:value-type="string">
            <text:p>FPKM:bone-marrow=3.500e+02,cerebellum=5.701e+01,cortex=6.028e+01,E14.5-brain=2.320e+02,E14.5-heart=1.784e+02,E14.5-limb=1.159e+02,E14.5-liver=2.435e+02,heart=7.681e+01,intestine=1.163e+02,kidney=1.175e+02,liver=6.116e+01,lung=1.091e+02,MEF=1.536e+02,mESC=2.233e+02,olfactory=3.789e+01,placenta=7.808e+01,spleen=4.421e+02,testes=4.707e+01,thymus=8.583e+01</text:p>
          </table:table-cell>
          <table:table-cell office:value-type="string">
            <text:p>RPKM=1.6159e+03,ORFscore=11.6167</text:p>
          </table:table-cell>
          <table:table-cell office:value-type="string">
            <text:p>RPKM=3.0602e+02,ORFscore=9.8532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40715_chr14:30879607-30881030:+</text:p>
          </table:table-cell>
          <table:table-cell office:value-type="string">
            <text:p>Mustn1</text:p>
          </table:table-cell>
          <table:table-cell office:value-type="string">
            <text:p>annotated</text:p>
          </table:table-cell>
          <table:table-cell office:value-type="float" office:value="750.092">
            <text:p>750.09</text:p>
          </table:table-cell>
          <table:table-cell office:value-type="string">
            <text:p>FPKM:bone-marrow=9.473e-01,cerebellum=3.759e-01,cortex=3.089e-01,E14.5-brain=3.007e-01,E14.5-heart=8.622e-01,E14.5-limb=1.267e+00,E14.5-liver=2.538e-01,heart=3.887e+00,intestine=4.428e+00,kidney=7.944e-01,liver=9.263e-01,lung=8.517e+00,MEF=1.078e+00,mESC=7.606e-02,olfactory=9.027e-01,placenta=1.606e+01,spleen=4.748e+00,testes=0.000e+00,thymus=3.224e-01</text:p>
          </table:table-cell>
          <table:table-cell office:value-type="string">
            <text:p>RPKM=1.3524e+00,ORFscore=2.4713</text:p>
          </table:table-cell>
          <table:table-cell office:value-type="string">
            <text:p>RPKM=9.7620e-01,ORFscore=3.4594</text:p>
          </table:table-cell>
          <table:table-cell office:value-type="string">
            <text:p>sequence=GTLAKNQDIK,score=1.034e+02,PEP=6.337e-04,intensity=7.279e+07,nspectra=2,peak_cov=0.630,intensity_cov=0.329;sequence=TGTETVFEKPK,score=1.607e+02,PEP=2.625e-15,intensity=2.045e+09,nspectra=12,peak_cov=0.574,intensity_cov=0.150;sequence=SKTYQVMR,score=9.327e+01,PEP=2.170e-03,intensity=1.733e+08,nspectra=7,peak_cov=0.381,intensity_cov=0.095;sequence=SEAGTPEGPIKK,score=1.520e+02,PEP=1.781e-14,intensity=8.193e+09,nspectra=20,peak_cov=0.620,intensity_cov=0.106;sequence=NRTGTETVFEKPK,score=1.132e+02,PEP=5.520e-07,intensity=1.537e+09,nspectra=3,peak_cov=0.413,intensity_cov=0.184;sequence=SEAGTPEGPIKKK,score=1.369e+02,PEP=1.479e-05,intensity=2.344e+08,nspectra=5,peak_cov=0.436,intensity_cov=0.148;sequence=DYEQAGSAAPSVFSR,score=2.224e+02,PEP=3.336e-48,intensity=2.458e+09,nspectra=48,peak_cov=0.799,intensity_cov=0.254;sequence=TGTETVFEKPKEGPAK,score=2.502e+02,PEP=1.653e-117,intensity=1.062e+09,nspectra=7,peak_cov=0.586,intensity_cov=0.256;sequence=TYQVMRDYEQAGSAAPSVFSR,score=1.547e+02,PEP=1.286e-36,intensity=4.297e+08,nspectra=19,peak_cov=0.787,intensity_cov=0.336;sequence=SEAGTPEGPIK,score=1.278e+02,PEP=1.560e-05,intensity=2.475e+08,nspectra=9,peak_cov=0.596,intensity_cov=0.114</text:p>
          </table:table-cell>
          <table:table-cell office:value-type="string">
            <text:p>sequence=DYEQAGSAAPSVFSR,score=1.031e+02,PEP=7.727e-04,intensity=1.534e+06,nspectra=5,peak_cov=0.585,intensity_cov=0.289;sequence=SEAGTPEGPIKK,score=1.904e+02,PEP=2.931e-09,intensity=1.639e+06,nspectra=4,peak_cov=0.616,intensity_cov=0.265</text:p>
          </table:table-cell>
          <table:table-cell office:value-type="string">
            <text:p>sequence=DYEQAGSAAPSVFSR,score=2.117e+02,PEP=6.591e-30,intensity=4.475e+09,nspectra=13,peak_cov=0.755,intensity_cov=0.249;sequence=TGTETVFEKPK,score=1.024e+02,PEP=2.462e-04,intensity=4.183e+07,nspectra=2,peak_cov=0.347,intensity_cov=0.098;sequence=TGTETVFEK,score=1.298e+02,PEP=6.753e-04,intensity=3.359e+09,nspectra=12,peak_cov=0.496,intensity_cov=0.183;sequence=SEAGTPEGPIK,score=1.322e+02,PEP=1.553e-07,intensity=1.029e+10,nspectra=15,peak_cov=0.692,intensity_cov=0.224;sequence=NRTGTETVFEK,score=1.108e+02,PEP=7.442e-05,intensity=8.932e+08,nspectra=4,peak_cov=0.360,intensity_cov=0.154;sequence=SEAGTPEGPIKK,score=1.071e+02,PEP=3.165e-05,intensity=2.879e+08,nspectra=4,peak_cov=0.224,intensity_cov=0.083</text:p>
          </table:table-cell>
          <table:table-cell table:number-columns-repeated="1014"/>
        </table:table-row>
        <table:table-row table:style-name="ro1">
          <table:table-cell office:value-type="string">
            <text:p>ENSMUST00000098594_chr7:30184231-30185967:+</text:p>
          </table:table-cell>
          <table:table-cell office:value-type="string">
            <text:p>Cox7a1</text:p>
          </table:table-cell>
          <table:table-cell office:value-type="string">
            <text:p>annotated</text:p>
          </table:table-cell>
          <table:table-cell office:value-type="float" office:value="726.573">
            <text:p>726.57</text:p>
          </table:table-cell>
          <table:table-cell office:value-type="string">
            <text:p>FPKM:bone-marrow=1.419e+00,cerebellum=5.108e+00,cortex=1.360e+00,E14.5-brain=1.801e+00,E14.5-heart=8.828e+01,E14.5-limb=8.435e-01,E14.5-liver=2.280e+00,heart=1.090e+03,intestine=1.017e+02,kidney=2.492e+01,liver=3.090e+00,lung=5.508e+00,MEF=6.108e-01,mESC=9.721e+00,olfactory=9.014e-01,placenta=4.976e+00,spleen=1.030e+00,testes=1.738e+00,thymus=4.829e-01</text:p>
          </table:table-cell>
          <table:table-cell office:value-type="string">
            <text:p>RPKM=5.0543e+01,ORFscore=6.5153</text:p>
          </table:table-cell>
          <table:table-cell office:value-type="string">
            <text:p>RPKM=4.0839e+00,ORFscore=4.8754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09083_chr2:174330296-174337639:+</text:p>
          </table:table-cell>
          <table:table-cell office:value-type="string">
            <text:p>Gnas</text:p>
          </table:table-cell>
          <table:table-cell office:value-type="string">
            <text:p>annotated</text:p>
          </table:table-cell>
          <table:table-cell office:value-type="float" office:value="662.017">
            <text:p>662.02</text:p>
          </table:table-cell>
          <table:table-cell office:value-type="string">
            <text:p>FPKM:bone-marrow=8.324e-01,cerebellum=5.470e+01,cortex=5.661e+01,E14.5-brain=9.843e-04,E14.5-heart=4.632e+00,E14.5-limb=1.560e-03,E14.5-liver=1.014e-03,heart=3.965e+00,intestine=3.859e+00,kidney=3.702e+00,liver=4.754e-04,lung=8.661e+00,MEF=7.618e+00,mESC=1.149e-25,olfactory=1.965e+00,placenta=3.420e-03,spleen=4.548e+00,testes=8.126e-03,thymus=1.138e-03</text:p>
          </table:table-cell>
          <table:table-cell office:value-type="string">
            <text:p>RPKM=3.0171e+02,ORFscore=8.4767</text:p>
          </table:table-cell>
          <table:table-cell office:value-type="string">
            <text:p>RPKM=8.4708e+02,ORFscore=11.8071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70752_chr12:40223000-40223158:-</text:p>
          </table:table-cell>
          <table:table-cell office:value-type="string">
            <text:p>Ifrd1</text:p>
          </table:table-cell>
          <table:table-cell office:value-type="string">
            <text:p>other</text:p>
          </table:table-cell>
          <table:table-cell office:value-type="float" office:value="79.947">
            <text:p>79.95</text:p>
          </table:table-cell>
          <table:table-cell office:value-type="string">
            <text:p>FPKM:bone-marrow=2.952e-01,cerebellum=1.417e+00,cortex=9.295e-01,E14.5-brain=8.458e-01,E14.5-heart=1.151e+00,E14.5-limb=1.063e+00,E14.5-liver=6.570e-01,heart=7.772e-01,intestine=2.942e+00,kidney=3.752e-01,liver=8.270e-01,lung=1.982e+00,MEF=9.078e-01,mESC=1.509e+00,olfactory=9.678e-01,placenta=1.644e+00,spleen=4.280e-01,testes=5.066e-01,thymus=1.755e+00</text:p>
          </table:table-cell>
          <table:table-cell office:value-type="string">
            <text:p>RPKM=9.1202e+01,ORFscore=7.2227</text:p>
          </table:table-cell>
          <table:table-cell office:value-type="string">
            <text:p>RPKM=4.5027e+01,ORFscore=5.9922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98414_chr7:51999763-52005791:-</text:p>
          </table:table-cell>
          <table:table-cell office:value-type="string">
            <text:p>Svip</text:p>
          </table:table-cell>
          <table:table-cell office:value-type="string">
            <text:p>annotated</text:p>
          </table:table-cell>
          <table:table-cell office:value-type="float" office:value="287.502">
            <text:p>287.5</text:p>
          </table:table-cell>
          <table:table-cell office:value-type="string">
            <text:p>FPKM:bone-marrow=3.767e+00,cerebellum=8.203e+00,cortex=6.881e+00,E14.5-brain=5.200e+00,E14.5-heart=2.426e+00,E14.5-limb=1.153e+00,E14.5-liver=8.936e+00,heart=2.462e+00,intestine=6.313e+00,kidney=3.449e+00,liver=1.089e+00,lung=1.538e+00,MEF=1.416e+00,mESC=1.774e+00,olfactory=4.827e+00,placenta=1.418e-01,spleen=1.562e-01,testes=1.872e+01,thymus=4.952e-01</text:p>
          </table:table-cell>
          <table:table-cell office:value-type="string">
            <text:p>RPKM=1.0949e+01,ORFscore=5.4896</text:p>
          </table:table-cell>
          <table:table-cell office:value-type="string">
            <text:p>RPKM=1.2844e+01,ORFscore=5.6529</text:p>
          </table:table-cell>
          <table:table-cell table:number-columns-repeated="2" office:value-type="string">
            <text:p>NA</text:p>
          </table:table-cell>
          <table:table-cell office:value-type="string">
            <text:p>sequence=QMATSGPPTAGGLR,score=7.151e+01,PEP=6.187e-04,intensity=2.212e+07,nspectra=1,peak_cov=0.328,intensity_cov=0.119;sequence=GILDIQSVEAK,score=9.623e+01,PEP=7.196e-05,intensity=5.780e+07,nspectra=1,peak_cov=0.440,intensity_cov=0.082</text:p>
          </table:table-cell>
          <table:table-cell table:number-columns-repeated="1014"/>
        </table:table-row>
        <table:table-row table:style-name="ro1">
          <table:table-cell office:value-type="string">
            <text:p>ENSMUST00000165561_chr13:41250239-41272756:+</text:p>
          </table:table-cell>
          <table:table-cell office:value-type="string">
            <text:p>Smim13</text:p>
          </table:table-cell>
          <table:table-cell office:value-type="string">
            <text:p>annotated</text:p>
          </table:table-cell>
          <table:table-cell office:value-type="float" office:value="500.059">
            <text:p>500.06</text:p>
          </table:table-cell>
          <table:table-cell office:value-type="string">
            <text:p>FPKM:bone-marrow=9.538e-01,cerebellum=1.638e+01,cortex=2.959e+01,E14.5-brain=6.521e+00,E14.5-heart=3.766e+00,E14.5-limb=5.034e+00,E14.5-liver=2.932e+00,heart=1.730e+00,intestine=1.162e+00,kidney=1.131e+00,liver=1.365e+00,lung=1.499e+00,MEF=6.055e+00,mESC=1.689e+00,olfactory=1.195e+01,placenta=5.314e+00,spleen=9.879e-01,testes=8.632e+00,thymus=4.850e+00</text:p>
          </table:table-cell>
          <table:table-cell office:value-type="string">
            <text:p>RPKM=1.2336e+01,ORFscore=5.0033</text:p>
          </table:table-cell>
          <table:table-cell office:value-type="string">
            <text:p>RPKM=9.1735e+01,ORFscore=9.0684</text:p>
          </table:table-cell>
          <table:table-cell office:value-type="string">
            <text:p>sequence=QRRPPVDAGH,score=8.903e+01,PEP=4.551e-03,intensity=1.619e+08,nspectra=1,peak_cov=0.236,intensity_cov=0.069;sequence=RPPVDAGH,score=1.134e+02,PEP=3.118e-03,intensity=8.662e+07,nspectra=2,peak_cov=0.453,intensity_cov=0.088</text:p>
          </table:table-cell>
          <table:table-cell office:value-type="string">
            <text:p>NA</text:p>
          </table:table-cell>
          <table:table-cell office:value-type="string">
            <text:p>sequence=ELVGDTGSQEGDNEQPSGSETEEDPSASPQK,score=3.282e+01,PEP=1.039e-02,intensity=3.766e+07,nspectra=2,peak_cov=0.463,intensity_cov=0.234</text:p>
          </table:table-cell>
          <table:table-cell table:number-columns-repeated="1014"/>
        </table:table-row>
        <table:table-row table:style-name="ro1">
          <table:table-cell office:value-type="string">
            <text:p>ENSMUST00000064517_chr14:76533206-76556514:-</text:p>
          </table:table-cell>
          <table:table-cell office:value-type="string">
            <text:p>Serp2</text:p>
          </table:table-cell>
          <table:table-cell office:value-type="string">
            <text:p>annotated</text:p>
          </table:table-cell>
          <table:table-cell office:value-type="float" office:value="1003.212">
            <text:p>1003.21</text:p>
          </table:table-cell>
          <table:table-cell office:value-type="string">
            <text:p>FPKM:bone-marrow=2.469e-01,cerebellum=1.345e+01,cortex=2.087e+01,E14.5-brain=1.747e+01,E14.5-heart=2.224e+00,E14.5-limb=1.345e+00,E14.5-liver=4.409e-01,heart=9.256e-02,intestine=1.358e-01,kidney=2.071e-01,liver=4.472e-02,lung=4.099e-01,MEF=7.779e-01,mESC=1.410e+00,olfactory=5.751e+00,placenta=1.804e-01,spleen=5.468e-01,testes=5.546e+00,thymus=8.402e-01</text:p>
          </table:table-cell>
          <table:table-cell office:value-type="string">
            <text:p>RPKM=5.1165e+00,ORFscore=3.5776</text:p>
          </table:table-cell>
          <table:table-cell office:value-type="string">
            <text:p>RPKM=7.0732e+01,ORFscore=6.3894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66412_chr19:10206436-10207290:+</text:p>
          </table:table-cell>
          <table:table-cell office:value-type="string">
            <text:p>Tmem258</text:p>
          </table:table-cell>
          <table:table-cell office:value-type="string">
            <text:p>annotated</text:p>
          </table:table-cell>
          <table:table-cell office:value-type="float" office:value="2502.07">
            <text:p>2502.07</text:p>
          </table:table-cell>
          <table:table-cell office:value-type="string">
            <text:p>FPKM:bone-marrow=2.755e+01,cerebellum=2.979e+01,cortex=2.384e+01,E14.5-brain=8.651e+01,E14.5-heart=7.885e+01,E14.5-limb=5.259e+01,E14.5-liver=7.611e+01,heart=8.114e+01,intestine=6.090e+01,kidney=7.115e+01,liver=3.718e+01,lung=2.234e+01,MEF=1.008e+02,mESC=1.026e+02,olfactory=3.255e+01,placenta=8.151e+01,spleen=3.430e+01,testes=7.922e+01,thymus=4.301e+01</text:p>
          </table:table-cell>
          <table:table-cell office:value-type="string">
            <text:p>RPKM=3.8875e+02,ORFscore=9.6282</text:p>
          </table:table-cell>
          <table:table-cell office:value-type="string">
            <text:p>RPKM=1.1983e+02,ORFscore=8.4594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41880_chr11:70238329-70239011:-</text:p>
          </table:table-cell>
          <table:table-cell office:value-type="string">
            <text:p>Rnasek</text:p>
          </table:table-cell>
          <table:table-cell office:value-type="string">
            <text:p>annotated</text:p>
          </table:table-cell>
          <table:table-cell office:value-type="float" office:value="736.426">
            <text:p>736.43</text:p>
          </table:table-cell>
          <table:table-cell office:value-type="string">
            <text:p>FPKM:bone-marrow=3.945e+01,cerebellum=3.427e+00,cortex=2.957e+00,E14.5-brain=2.893e+01,E14.5-heart=1.032e+00,E14.5-limb=5.847e+00,E14.5-liver=5.319e+00,heart=1.636e+01,intestine=4.261e+00,kidney=1.008e+01,liver=6.447e+01,lung=1.753e+00,MEF=1.636e+00,mESC=6.392e-01,olfactory=9.745e+00,placenta=9.825e-01,spleen=2.622e+00,testes=4.573e-01,thymus=3.787e+00</text:p>
          </table:table-cell>
          <table:table-cell office:value-type="string">
            <text:p>RPKM=1.8431e+02,ORFscore=7.9301</text:p>
          </table:table-cell>
          <table:table-cell office:value-type="string">
            <text:p>RPKM=3.4547e+02,ORFscore=10.5630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30851_chr5:23839813-23844073:-</text:p>
          </table:table-cell>
          <table:table-cell office:value-type="string">
            <text:p>Tomm7</text:p>
          </table:table-cell>
          <table:table-cell office:value-type="string">
            <text:p>annotated</text:p>
          </table:table-cell>
          <table:table-cell office:value-type="float" office:value="774.108">
            <text:p>774.11</text:p>
          </table:table-cell>
          <table:table-cell office:value-type="string">
            <text:p>FPKM:bone-marrow=9.706e+00,cerebellum=1.373e+01,cortex=1.249e+01,E14.5-brain=2.163e+01,E14.5-heart=1.728e+01,E14.5-limb=1.015e+01,E14.5-liver=2.082e+01,heart=2.003e+01,intestine=1.593e+01,kidney=4.051e+01,liver=9.866e+00,lung=1.528e+01,MEF=1.534e+01,mESC=1.912e+01,olfactory=1.033e+01,placenta=1.290e+01,spleen=1.940e+01,testes=1.931e+01,thymus=1.115e+01</text:p>
          </table:table-cell>
          <table:table-cell office:value-type="string">
            <text:p>RPKM=4.8837e+02,ORFscore=8.7558</text:p>
          </table:table-cell>
          <table:table-cell office:value-type="string">
            <text:p>RPKM=2.4477e+02,ORFscore=9.1421</text:p>
          </table:table-cell>
          <table:table-cell office:value-type="string">
            <text:p>NA</text:p>
          </table:table-cell>
          <table:table-cell office:value-type="string">
            <text:p>sequence=GADPGMPEPSVLSLLWG,score=1.196e+02,PEP=8.077e-06,intensity=1.663e+07,nspectra=13,peak_cov=0.698,intensity_cov=0.243</text:p>
          </table:table-cell>
          <table:table-cell office:value-type="string">
            <text:p>sequence=GADPGMPEPSVLSLLWG,score=1.038e+02,PEP=1.132e-09,intensity=7.892e+09,nspectra=82,peak_cov=0.310,intensity_cov=0.182</text:p>
          </table:table-cell>
          <table:table-cell table:number-columns-repeated="1014"/>
        </table:table-row>
        <table:table-row table:style-name="ro1">
          <table:table-cell office:value-type="string">
            <text:p>ENSMUST00000014438_chr18:36742567-36744520:-</text:p>
          </table:table-cell>
          <table:table-cell office:value-type="string">
            <text:p>Ndufa2</text:p>
          </table:table-cell>
          <table:table-cell office:value-type="string">
            <text:p>annotated</text:p>
          </table:table-cell>
          <table:table-cell office:value-type="float" office:value="1485.166">
            <text:p>1485.17</text:p>
          </table:table-cell>
          <table:table-cell office:value-type="string">
            <text:p>FPKM:bone-marrow=1.120e+02,cerebellum=8.709e+01,cortex=7.103e+01,E14.5-brain=6.808e+01,E14.5-heart=1.307e+02,E14.5-limb=4.423e+01,E14.5-liver=1.010e+02,heart=3.836e+02,intestine=6.950e+01,kidney=3.368e+02,liver=7.901e+01,lung=9.208e+01,MEF=9.120e+01,mESC=4.921e+01,olfactory=3.922e+01,placenta=3.650e+01,spleen=1.170e+02,testes=4.432e+01,thymus=4.540e+01</text:p>
          </table:table-cell>
          <table:table-cell office:value-type="string">
            <text:p>RPKM=2.2492e+02,ORFscore=7.7089</text:p>
          </table:table-cell>
          <table:table-cell office:value-type="string">
            <text:p>RPKM=2.2017e+02,ORFscore=9.9203</text:p>
          </table:table-cell>
          <table:table-cell office:value-type="string">
            <text:p>sequence=AMQNVLSGK,score=9.806e+01,PEP=1.035e-03,intensity=4.315e+08,nspectra=12,peak_cov=0.377,intensity_cov=0.153;sequence=ECSEVQPK,score=6.196e+01,PEP=1.211e-02,intensity=3.052e+07,nspectra=2,peak_cov=0.304,intensity_cov=0.102;sequence=AMQNVLSGKA,score=1.274e+02,PEP=4.169e-07,intensity=1.029e+10,nspectra=47,peak_cov=0.492,intensity_cov=0.136;sequence=AHPNLPILIRECSEVQPK,score=6.765e+01,PEP=2.232e-05,intensity=5.668e+07,nspectra=3,peak_cov=0.506,intensity_cov=0.154;sequence=YAFGQEKTVSLNNLSADEVTR,score=1.982e+02,PEP=3.158e-79,intensity=3.336e+07,nspectra=1,peak_cov=0.726,intensity_cov=0.306;sequence=EIRVHLCQR,score=1.008e+02,PEP=5.871e-04,intensity=1.439e+07,nspectra=1,peak_cov=0.315,intensity_cov=0.182;sequence=KAHPNLPILIR,score=1.578e+02,PEP=8.407e-11,intensity=2.796e+08,nspectra=21,peak_cov=0.650,intensity_cov=0.220;sequence=AHPNLPILIR,score=1.381e+02,PEP=2.664e-07,intensity=1.240e+09,nspectra=115,peak_cov=0.661,intensity_cov=0.211;sequence=TVSLNNLSADEVTR,score=2.210e+02,PEP=8.244e-53,intensity=6.057e+09,nspectra=212,peak_cov=0.838,intensity_cov=0.291;sequence=SPGSQGVRDFIVQR,score=1.690e+02,PEP=1.467e-20,intensity=1.240e+09,nspectra=39,peak_cov=0.659,intensity_cov=0.156;sequence=YAFGQEK,score=1.462e+02,PEP=8.812e-03,intensity=4.365e+09,nspectra=21,peak_cov=0.517,intensity_cov=0.130</text:p>
          </table:table-cell>
          <table:table-cell office:value-type="string">
            <text:p>sequence=AHPNLPILIR,score=1.042e+02,PEP=3.576e-04,intensity=1.034e+08,nspectra=37,peak_cov=0.694,intensity_cov=0.176;sequence=AMQNVLSGK,score=1.497e+02,PEP=4.282e-04,intensity=9.430e+07,nspectra=37,peak_cov=0.605,intensity_cov=0.276;sequence=TVSLNNLSADEVTR,score=1.721e+02,PEP=1.999e-16,intensity=2.316e+08,nspectra=57,peak_cov=0.638,intensity_cov=0.400;sequence=KAHPNLPILIR,score=1.342e+02,PEP=2.844e-05,intensity=3.580e+07,nspectra=19,peak_cov=0.518,intensity_cov=0.284;sequence=AMQNVLSGKA,score=1.527e+02,PEP=1.197e-04,intensity=1.001e+07,nspectra=6,peak_cov=0.663,intensity_cov=0.226</text:p>
          </table:table-cell>
          <table:table-cell office:value-type="string">
            <text:p>sequence=AMQNVLSGKA,score=8.748e+01,PEP=1.660e-03,intensity=1.343e+09,nspectra=10,peak_cov=0.195,intensity_cov=0.095;sequence=AMQNVLSGK,score=1.097e+02,PEP=6.302e-04,intensity=2.485e+10,nspectra=69,peak_cov=0.481,intensity_cov=0.196;sequence=YAFGQEK,score=1.469e+02,PEP=3.269e-03,intensity=1.606e+10,nspectra=44,peak_cov=0.409,intensity_cov=0.108;sequence=TVSLNNLSADEVTR,score=1.713e+02,PEP=5.985e-24,intensity=7.451e+10,nspectra=95,peak_cov=0.673,intensity_cov=0.239;sequence=AHPNLPILIR,score=1.467e+02,PEP=7.231e-07,intensity=3.920e+10,nspectra=81,peak_cov=0.536,intensity_cov=0.141;sequence=SPGSQGVR,score=1.453e+02,PEP=7.553e-05,intensity=1.055e+10,nspectra=44,peak_cov=0.830,intensity_cov=0.271;sequence=ECSEVQPK,score=1.145e+02,PEP=3.331e-03,intensity=2.922e+10,nspectra=51,peak_cov=0.282,intensity_cov=0.101</text:p>
          </table:table-cell>
          <table:table-cell table:number-columns-repeated="1014"/>
        </table:table-row>
        <table:table-row table:style-name="ro1">
          <table:table-cell office:value-type="string">
            <text:p>ENSMUST00000120454_chr7:100539082-100539345:+</text:p>
          </table:table-cell>
          <table:table-cell office:value-type="string">
            <text:p>Coa4</text:p>
          </table:table-cell>
          <table:table-cell office:value-type="string">
            <text:p>annotated</text:p>
          </table:table-cell>
          <table:table-cell office:value-type="float" office:value="389.454">
            <text:p>389.45</text:p>
          </table:table-cell>
          <table:table-cell office:value-type="string">
            <text:p>FPKM:bone-marrow=1.204e+00,cerebellum=1.347e+00,cortex=7.094e-01,E14.5-brain=2.450e+00,E14.5-heart=4.482e+00,E14.5-limb=2.074e+00,E14.5-liver=3.902e+00,heart=2.031e+00,intestine=4.762e+00,kidney=3.047e+00,liver=1.561e+00,lung=3.240e+00,MEF=2.847e+00,mESC=3.111e+00,olfactory=1.649e+00,placenta=3.008e+00,spleen=2.721e+00,testes=3.807e+00,thymus=2.351e+00</text:p>
          </table:table-cell>
          <table:table-cell office:value-type="string">
            <text:p>RPKM=2.3330e+01,ORFscore=4.4981</text:p>
          </table:table-cell>
          <table:table-cell office:value-type="string">
            <text:p>RPKM=5.1065e+00,ORFscore=-1.9855</text:p>
          </table:table-cell>
          <table:table-cell office:value-type="string">
            <text:p>sequence=QCQPQVQAFR,score=5.273e+01,PEP=3.779e-02,intensity=8.652e+06,nspectra=1,peak_cov=0.248,intensity_cov=0.111</text:p>
          </table:table-cell>
          <table:table-cell office:value-type="string">
            <text:p>sequence=STSVPQGHNWTR,score=4.771e+01,PEP=4.565e-02,intensity=3.095e+05,nspectra=1,peak_cov=0.147,intensity_cov=0.165</text:p>
          </table:table-cell>
          <table:table-cell office:value-type="string">
            <text:p>sequence=QCQPQVQAFR,score=1.196e+02,PEP=7.652e-05,intensity=2.974e+08,nspectra=6,peak_cov=0.199,intensity_cov=0.095;sequence=DDDEEDPLDQLITR,score=1.787e+02,PEP=7.370e-21,intensity=1.258e+09,nspectra=24,peak_cov=0.611,intensity_cov=0.196;sequence=MSTSVPQGHNWTR,score=5.035e+01,PEP=4.991e-03,intensity=1.507e+08,nspectra=7,peak_cov=0.249,intensity_cov=0.076;sequence=KDDDEEDPLDQLITR,score=5.378e+01,PEP=1.210e-03,intensity=3.475e+07,nspectra=1,peak_cov=0.210,intensity_cov=0.129;sequence=DCMSAQQAR,score=9.631e+01,PEP=9.451e-04,intensity=1.992e+08,nspectra=7,peak_cov=0.417,intensity_cov=0.097</text:p>
          </table:table-cell>
          <table:table-cell table:number-columns-repeated="1014"/>
        </table:table-row>
        <table:table-row table:style-name="ro1">
          <table:table-cell office:value-type="string">
            <text:p>ENSMUST00000033582_chrX:106015831-106021823:+</text:p>
          </table:table-cell>
          <table:table-cell office:value-type="string">
            <text:p>Cox7b</text:p>
          </table:table-cell>
          <table:table-cell office:value-type="string">
            <text:p>annotated</text:p>
          </table:table-cell>
          <table:table-cell office:value-type="float" office:value="89.736">
            <text:p>89.74</text:p>
          </table:table-cell>
          <table:table-cell office:value-type="string">
            <text:p>FPKM:bone-marrow=2.169e-01,cerebellum=2.169e+00,cortex=1.417e+00,E14.5-brain=2.330e+00,E14.5-heart=3.812e+00,E14.5-limb=1.202e+00,E14.5-liver=1.875e+00,heart=1.916e+00,intestine=2.757e+00,kidney=2.521e+00,liver=2.541e+00,lung=4.435e-01,MEF=3.948e-01,mESC=1.426e+00,olfactory=3.575e-01,placenta=7.143e-01,spleen=7.558e-01,testes=5.987e-01,thymus=7.408e-01</text:p>
          </table:table-cell>
          <table:table-cell office:value-type="string">
            <text:p>NA</text:p>
          </table:table-cell>
          <table:table-cell office:value-type="string">
            <text:p>RPKM=5.6495e+02,ORFscore=11.0346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35402_chr19:53931345-53932175:-</text:p>
          </table:table-cell>
          <table:table-cell office:value-type="string">
            <text:p>Bbip1</text:p>
          </table:table-cell>
          <table:table-cell office:value-type="string">
            <text:p>annotated</text:p>
          </table:table-cell>
          <table:table-cell office:value-type="float" office:value="38.15">
            <text:p>38.15</text:p>
          </table:table-cell>
          <table:table-cell office:value-type="string">
            <text:p>FPKM:bone-marrow=1.400e+00,cerebellum=8.173e+00,cortex=5.560e+00,E14.5-brain=8.068e+00,E14.5-heart=2.689e+00,E14.5-limb=3.504e+00,E14.5-liver=4.454e+00,heart=1.405e+00,intestine=3.253e+00,kidney=2.815e+00,liver=1.236e+00,lung=2.047e+00,MEF=2.627e+00,mESC=2.523e+00,olfactory=5.276e+00,placenta=1.888e+00,spleen=2.215e+00,testes=6.361e+00,thymus=4.651e+00</text:p>
          </table:table-cell>
          <table:table-cell office:value-type="string">
            <text:p>RPKM=4.6510e+01,ORFscore=6.3511</text:p>
          </table:table-cell>
          <table:table-cell office:value-type="string">
            <text:p>RPKM=4.5810e+01,ORFscore=7.2281</text:p>
          </table:table-cell>
          <table:table-cell table:number-columns-repeated="2" office:value-type="string">
            <text:p>NA</text:p>
          </table:table-cell>
          <table:table-cell office:value-type="string">
            <text:p>sequence=MQQAAQDTVR,score=1.149e+02,PEP=9.987e-05,intensity=5.744e+08,nspectra=9,peak_cov=0.421,intensity_cov=0.141</text:p>
          </table:table-cell>
          <table:table-cell table:number-columns-repeated="1014"/>
        </table:table-row>
        <table:table-row table:style-name="ro1">
          <table:table-cell office:value-type="string">
            <text:p>ENSMUST00000037489_chr17:34605998-34606045:+</text:p>
          </table:table-cell>
          <table:table-cell office:value-type="string">
            <text:p>Agpat1</text:p>
          </table:table-cell>
          <table:table-cell office:value-type="string">
            <text:p>utr5</text:p>
          </table:table-cell>
          <table:table-cell office:value-type="float" office:value="62.813">
            <text:p>62.81</text:p>
          </table:table-cell>
          <table:table-cell office:value-type="string">
            <text:p>FPKM:bone-marrow=3.609e+00,cerebellum=1.132e+01,cortex=1.986e+01,E14.5-brain=4.381e+00,E14.5-heart=1.021e+01,E14.5-limb=4.622e+00,E14.5-liver=4.246e+00,heart=4.842e+00,intestine=9.682e+00,kidney=5.541e+00,liver=1.861e+00,lung=5.846e+00,MEF=1.830e+01,mESC=1.635e+01,olfactory=1.329e+01,placenta=1.579e+01,spleen=5.166e+00,testes=2.272e+01,thymus=5.859e+00</text:p>
          </table:table-cell>
          <table:table-cell office:value-type="string">
            <text:p>RPKM=1.9917e+02,ORFscore=6.2239</text:p>
          </table:table-cell>
          <table:table-cell office:value-type="string">
            <text:p>RPKM=5.4906e+01,ORFscore=4.7748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021719_chr12:111961510-111963353:-</text:p>
          </table:table-cell>
          <table:table-cell office:value-type="string">
            <text:p>2010107E04Rik</text:p>
          </table:table-cell>
          <table:table-cell office:value-type="string">
            <text:p>annotated</text:p>
          </table:table-cell>
          <table:table-cell office:value-type="float" office:value="398.462">
            <text:p>398.46</text:p>
          </table:table-cell>
          <table:table-cell office:value-type="string">
            <text:p>FPKM:bone-marrow=1.010e+02,cerebellum=2.212e+02,cortex=1.464e+02,E14.5-brain=2.746e+02,E14.5-heart=5.817e+02,E14.5-limb=1.413e+02,E14.5-liver=2.740e+02,heart=8.839e+02,intestine=3.565e+02,kidney=7.193e+02,liver=9.982e+01,lung=8.884e+01,MEF=1.509e+02,mESC=1.726e+02,olfactory=1.057e+02,placenta=8.780e+01,spleen=1.757e+02,testes=1.175e+02,thymus=1.195e+02</text:p>
          </table:table-cell>
          <table:table-cell office:value-type="string">
            <text:p>RPKM=6.1431e+02,ORFscore=9.2688</text:p>
          </table:table-cell>
          <table:table-cell office:value-type="string">
            <text:p>RPKM=2.7701e+02,ORFscore=9.5229</text:p>
          </table:table-cell>
          <table:table-cell office:value-type="string">
            <text:p>sequence=GPAPAHGHH,score=1.140e+02,PEP=2.729e-03,intensity=3.188e+08,nspectra=7,peak_cov=0.571,intensity_cov=0.188;sequence=SKALKGPAPAHGHH,score=1.151e+02,PEP=1.315e-05,intensity=6.706e+07,nspectra=4,peak_cov=0.404,intensity_cov=0.233;sequence=MFQTLIQK,score=1.541e+02,PEP=1.696e-04,intensity=4.941e+09,nspectra=176,peak_cov=0.348,intensity_cov=0.129;sequence=ALKGPAPAHGHH,score=1.233e+02,PEP=4.083e-06,intensity=5.514e+09,nspectra=126,peak_cov=0.451,intensity_cov=0.224</text:p>
          </table:table-cell>
          <table:table-cell office:value-type="string">
            <text:p>sequence=MFQTLIQK,score=1.845e+02,PEP=8.566e-05,intensity=2.374e+08,nspectra=87,peak_cov=0.631,intensity_cov=0.209;sequence=GPAPAHGHH,score=1.180e+02,PEP=4.098e-03,intensity=1.872e+07,nspectra=7,peak_cov=0.470,intensity_cov=0.163;sequence=ALKGPAPAHGHH,score=9.224e+01,PEP=2.661e-03,intensity=1.159e+07,nspectra=6,peak_cov=0.422,intensity_cov=0.205</text:p>
          </table:table-cell>
          <table:table-cell office:value-type="string">
            <text:p>sequence=GPAPAHGHH,score=1.483e+02,PEP=4.034e-05,intensity=7.308e+09,nspectra=26,peak_cov=0.652,intensity_cov=0.216;sequence=MFQTLIQK,score=1.531e+02,PEP=1.889e-04,intensity=1.100e+11,nspectra=234,peak_cov=0.523,intensity_cov=0.193</text:p>
          </table:table-cell>
          <table:table-cell table:number-columns-repeated="1014"/>
        </table:table-row>
        <table:table-row table:style-name="ro1">
          <table:table-cell office:value-type="string">
            <text:p>ENSMUST00000130325_chr8:78808211-78813069:-</text:p>
          </table:table-cell>
          <table:table-cell office:value-type="string">
            <text:p>Lsm6</text:p>
          </table:table-cell>
          <table:table-cell office:value-type="string">
            <text:p>annotated</text:p>
          </table:table-cell>
          <table:table-cell office:value-type="float" office:value="1996.212">
            <text:p>1996.21</text:p>
          </table:table-cell>
          <table:table-cell office:value-type="string">
            <text:p>FPKM:bone-marrow=1.517e+01,cerebellum=1.026e+01,cortex=5.576e+00,E14.5-brain=1.377e+01,E14.5-heart=1.168e+01,E14.5-limb=1.333e+01,E14.5-liver=1.216e+01,heart=6.975e+00,intestine=4.868e+00,kidney=1.154e+01,liver=5.344e+00,lung=5.610e+00,MEF=9.653e+00,mESC=1.124e+01,olfactory=4.539e+00,placenta=5.437e+00,spleen=1.726e+01,testes=1.561e+00,thymus=7.277e+00</text:p>
          </table:table-cell>
          <table:table-cell office:value-type="string">
            <text:p>RPKM=3.3028e+01,ORFscore=4.7675</text:p>
          </table:table-cell>
          <table:table-cell office:value-type="string">
            <text:p>RPKM=2.6921e+01,ORFscore=7.1546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65394_chr7:13035614-13036267:-</text:p>
          </table:table-cell>
          <table:table-cell office:value-type="string">
            <text:p>Ube2m</text:p>
          </table:table-cell>
          <table:table-cell office:value-type="string">
            <text:p>annotated</text:p>
          </table:table-cell>
          <table:table-cell office:value-type="float" office:value="1338.682">
            <text:p>1338.68</text:p>
          </table:table-cell>
          <table:table-cell office:value-type="string">
            <text:p>FPKM:bone-marrow=2.842e+01,cerebellum=9.438e+00,cortex=1.092e+01,E14.5-brain=2.391e+01,E14.5-heart=1.630e+01,E14.5-limb=6.031e+00,E14.5-liver=1.487e+01,heart=3.182e+01,intestine=1.901e+01,kidney=2.014e+01,liver=1.663e+01,lung=4.083e+00,MEF=6.715e+00,mESC=1.205e+01,olfactory=2.999e+00,placenta=8.119e+00,spleen=9.465e+00,testes=6.887e+00,thymus=5.286e+00</text:p>
          </table:table-cell>
          <table:table-cell office:value-type="string">
            <text:p>RPKM=2.1047e+02,ORFscore=9.1608</text:p>
          </table:table-cell>
          <table:table-cell office:value-type="string">
            <text:p>RPKM=1.0045e+02,ORFscore=8.4418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83345_chr4:12962963-12980518:+</text:p>
          </table:table-cell>
          <table:table-cell office:value-type="string">
            <text:p>Triqk</text:p>
          </table:table-cell>
          <table:table-cell office:value-type="string">
            <text:p>annotated</text:p>
          </table:table-cell>
          <table:table-cell office:value-type="float" office:value="711.909">
            <text:p>711.91</text:p>
          </table:table-cell>
          <table:table-cell office:value-type="string">
            <text:p>FPKM:bone-marrow=1.203e-01,cerebellum=6.638e-01,cortex=2.264e+00,E14.5-brain=1.341e+00,E14.5-heart=2.174e+00,E14.5-limb=1.141e+00,E14.5-liver=7.662e-02,heart=2.686e-01,intestine=7.246e-01,kidney=2.936e-01,liver=7.509e-02,lung=5.453e-01,MEF=2.349e+00,mESC=5.611e-01,olfactory=9.491e-01,placenta=2.913e-01,spleen=6.216e-02,testes=1.787e+00,thymus=2.288e-01</text:p>
          </table:table-cell>
          <table:table-cell office:value-type="string">
            <text:p>RPKM=7.5124e+00,ORFscore=5.2854</text:p>
          </table:table-cell>
          <table:table-cell office:value-type="string">
            <text:p>RPKM=1.1628e+01,ORFscore=5.4639</text:p>
          </table:table-cell>
          <table:table-cell office:value-type="string">
            <text:p>sequence=DSSNTKLPVDQYRK,score=1.270e+02,PEP=9.471e-06,intensity=1.762e+08,nspectra=3,peak_cov=0.475,intensity_cov=0.217;sequence=DSSNTKLPVDQYR,score=7.089e+01,PEP=1.025e-03,intensity=5.585e+07,nspectra=3,peak_cov=0.415,intensity_cov=0.165;sequence=LPVDQYRK,score=4.377e+01,PEP=4.718e-02,intensity=5.149e+06,nspectra=1,peak_cov=0.329,intensity_cov=0.136</text:p>
          </table:table-cell>
          <table:table-cell table:number-columns-repeated="2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09643_chr11:16501798-16508193:-</text:p>
          </table:table-cell>
          <table:table-cell office:value-type="string">
            <text:p>Sec61g</text:p>
          </table:table-cell>
          <table:table-cell office:value-type="string">
            <text:p>annotated</text:p>
          </table:table-cell>
          <table:table-cell office:value-type="float" office:value="616.865">
            <text:p>616.87</text:p>
          </table:table-cell>
          <table:table-cell office:value-type="string">
            <text:p>FPKM:bone-marrow=8.349e-01,cerebellum=2.801e+00,cortex=1.404e+00,E14.5-brain=6.116e-01,E14.5-heart=1.982e+00,E14.5-limb=5.529e-01,E14.5-liver=1.101e+00,heart=2.692e+00,intestine=2.168e-01,kidney=4.208e+00,liver=3.499e-01,lung=3.038e+00,MEF=5.355e+00,mESC=1.266e-01,olfactory=7.571e-01,placenta=2.316e-01,spleen=9.099e-02,testes=2.560e-01,thymus=4.289e-01</text:p>
          </table:table-cell>
          <table:table-cell office:value-type="string">
            <text:p>RPKM=1.2971e+01,ORFscore=4.0714</text:p>
          </table:table-cell>
          <table:table-cell office:value-type="string">
            <text:p>RPKM=8.5980e+01,ORFscore=8.7111</text:p>
          </table:table-cell>
          <table:table-cell office:value-type="string">
            <text:p>sequence=LIHIPINNIIVGG,score=6.121e+01,PEP=5.346e-03,intensity=6.376e+07,nspectra=3,peak_cov=0.570,intensity_cov=0.167;sequence=QFVKDSIR,score=1.101e+02,PEP=1.247e-03,intensity=1.072e+09,nspectra=18,peak_cov=0.498,intensity_cov=0.101</text:p>
          </table:table-cell>
          <table:table-cell office:value-type="string">
            <text:p>sequence=LIHIPINNIIVGG,score=1.064e+02,PEP=5.503e-04,intensity=8.628e+07,nspectra=15,peak_cov=0.562,intensity_cov=0.213</text:p>
          </table:table-cell>
          <table:table-cell office:value-type="string">
            <text:p>sequence=LIHIPINNIIVGG,score=9.155e+01,PEP=2.459e-06,intensity=1.254e+10,nspectra=31,peak_cov=0.572,intensity_cov=0.079</text:p>
          </table:table-cell>
          <table:table-cell table:number-columns-repeated="1014"/>
        </table:table-row>
        <table:table-row table:style-name="ro1">
          <table:table-cell office:value-type="string">
            <text:p>ENSMUST00000131447_chr4:134243931-134244381:+</text:p>
          </table:table-cell>
          <table:table-cell office:value-type="string">
            <text:p>E130218I03Rik</text:p>
          </table:table-cell>
          <table:table-cell office:value-type="string">
            <text:p>lincRNA</text:p>
          </table:table-cell>
          <table:table-cell office:value-type="float" office:value="286.51">
            <text:p>286.51</text:p>
          </table:table-cell>
          <table:table-cell office:value-type="string">
            <text:p>FPKM:bone-marrow=2.803e+00,cerebellum=1.520e-01,cortex=4.185e-01,E14.5-brain=2.297e-10,E14.5-heart=1.901e+00,E14.5-limb=1.207e+00,E14.5-liver=1.420e+00,heart=1.217e+00,intestine=6.961e-01,kidney=1.385e+00,liver=1.313e+00,lung=8.721e-01,MEF=3.717e+00,mESC=4.818e+00,olfactory=8.744e-01,placenta=1.026e+00,spleen=4.216e+00,testes=1.165e+00,thymus=1.857e-01</text:p>
          </table:table-cell>
          <table:table-cell table:number-columns-repeated="4" office:value-type="string">
            <text:p>NA</text:p>
          </table:table-cell>
          <table:table-cell office:value-type="string">
            <text:p>sequence=VLQMQVAGELK,score=3.176e+01,PEP=1.024e-01,intensity=5.209e+07,nspectra=1,peak_cov=0.211,intensity_cov=0.141</text:p>
          </table:table-cell>
          <table:table-cell table:number-columns-repeated="1014"/>
        </table:table-row>
        <table:table-row table:style-name="ro1">
          <table:table-cell office:value-type="string">
            <text:p>ENSMUST00000119612_chr1:4807914-4841112:+</text:p>
          </table:table-cell>
          <table:table-cell office:value-type="string">
            <text:p>Lypla1</text:p>
          </table:table-cell>
          <table:table-cell office:value-type="string">
            <text:p>annotated</text:p>
          </table:table-cell>
          <table:table-cell office:value-type="float" office:value="798.275">
            <text:p>798.28</text:p>
          </table:table-cell>
          <table:table-cell office:value-type="string">
            <text:p>FPKM:bone-marrow=6.810e-01,cerebellum=8.695e+00,cortex=3.956e+00,E14.5-brain=1.604e+00,E14.5-heart=1.053e+01,E14.5-limb=9.089e+00,E14.5-liver=5.014e+00,heart=2.136e-12,intestine=2.131e+01,kidney=3.006e+00,liver=6.558e-09,lung=3.734e+00,MEF=1.816e+01,mESC=3.026e+01,olfactory=6.154e+00,placenta=1.409e+01,spleen=9.728e-02,testes=1.964e+01,thymus=9.245e+00</text:p>
          </table:table-cell>
          <table:table-cell office:value-type="string">
            <text:p>RPKM=1.1990e+02,ORFscore=7.8118</text:p>
          </table:table-cell>
          <table:table-cell office:value-type="string">
            <text:p>RPKM=2.9697e+01,ORFscore=7.1191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36126_chr3:79172848-79174982:-</text:p>
          </table:table-cell>
          <table:table-cell office:value-type="string">
            <text:p>Rapgef2</text:p>
          </table:table-cell>
          <table:table-cell office:value-type="string">
            <text:p>other</text:p>
          </table:table-cell>
          <table:table-cell office:value-type="float" office:value="306.156">
            <text:p>306.16</text:p>
          </table:table-cell>
          <table:table-cell office:value-type="string">
            <text:p>FPKM:bone-marrow=8.219e-02,cerebellum=2.156e-01,cortex=1.749e-01,E14.5-brain=2.015e-01,E14.5-heart=4.264e-01,E14.5-limb=4.802e-01,E14.5-liver=1.220e-01,heart=4.197e-01,intestine=7.263e-01,kidney=3.513e-01,liver=3.100e-01,lung=8.700e-01,MEF=2.377e-01,mESC=3.893e-01,olfactory=2.526e-01,placenta=7.713e-01,spleen=1.459e-01,testes=1.079e-30,thymus=5.812e-01</text:p>
          </table:table-cell>
          <table:table-cell office:value-type="string">
            <text:p>RPKM=2.6909e+00,ORFscore=4.0875</text:p>
          </table:table-cell>
          <table:table-cell office:value-type="string">
            <text:p>RPKM=7.4155e+00,ORFscore=3.4021</text:p>
          </table:table-cell>
          <table:table-cell office:value-type="string">
            <text:p>sequence=QTIIDTVDPYPVGKPPLPR,score=9.337e+01,PEP=1.177e-06,intensity=2.890e+08,nspectra=8,peak_cov=0.461,intensity_cov=0.133</text:p>
          </table:table-cell>
          <table:table-cell office:value-type="string">
            <text:p>NA</text:p>
          </table:table-cell>
          <table:table-cell office:value-type="string">
            <text:p>sequence=QTIIDTVDPYPVGKPPLPR,score=7.393e+01,PEP=4.548e-05,intensity=6.282e+08,nspectra=10,peak_cov=0.446,intensity_cov=0.116;sequence=QTIIDTVDPYPVGK,score=3.901e+01,PEP=4.055e-02,intensity=1.457e+08,nspectra=1,peak_cov=0.178,intensity_cov=0.059</text:p>
          </table:table-cell>
          <table:table-cell table:number-columns-repeated="1014"/>
        </table:table-row>
        <table:table-row table:style-name="ro1">
          <table:table-cell office:value-type="string">
            <text:p>ENSMUST00000053150_chr9:114982453-114982707:-</text:p>
          </table:table-cell>
          <table:table-cell office:value-type="string">
            <text:p>Gm9846</text:p>
          </table:table-cell>
          <table:table-cell office:value-type="string">
            <text:p>annotated</text:p>
          </table:table-cell>
          <table:table-cell office:value-type="float" office:value="471.155">
            <text:p>471.16</text:p>
          </table:table-cell>
          <table:table-cell office:value-type="string">
            <text:p>FPKM:bone-marrow=2.826e+02,cerebellum=6.724e+01,cortex=8.864e+01,E14.5-brain=2.437e+02,E14.5-heart=1.827e+02,E14.5-limb=2.117e+02,E14.5-liver=2.735e+02,heart=1.597e+02,intestine=1.530e+02,kidney=2.272e+02,liver=1.333e+02,lung=3.501e+02,MEF=3.446e+02,mESC=3.769e+02,olfactory=1.264e+02,placenta=1.274e+02,spleen=2.234e+03,testes=8.263e+01,thymus=2.598e+02</text:p>
          </table:table-cell>
          <table:table-cell office:value-type="string">
            <text:p>RPKM=2.6709e+02,ORFscore=8.3897</text:p>
          </table:table-cell>
          <table:table-cell office:value-type="string">
            <text:p>RPKM=9.2693e+01,ORFscore=8.4288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>
          <table:table-cell office:value-type="string">
            <text:p>ENSMUST00000106780_chr7:105640593-105641204:+</text:p>
          </table:table-cell>
          <table:table-cell office:value-type="string">
            <text:p>Timm10b</text:p>
          </table:table-cell>
          <table:table-cell office:value-type="string">
            <text:p>annotated</text:p>
          </table:table-cell>
          <table:table-cell office:value-type="float" office:value="1032.705">
            <text:p>1032.71</text:p>
          </table:table-cell>
          <table:table-cell office:value-type="string">
            <text:p>FPKM:bone-marrow=3.907e+00,cerebellum=7.195e+00,cortex=4.686e+00,E14.5-brain=1.356e+01,E14.5-heart=8.341e+00,E14.5-limb=3.850e+00,E14.5-liver=8.891e+00,heart=3.958e+00,intestine=4.573e+00,kidney=3.378e+00,liver=1.382e+00,lung=3.314e+00,MEF=5.659e+00,mESC=3.042e+00,olfactory=5.034e+00,placenta=4.360e+00,spleen=4.414e+00,testes=3.209e+00,thymus=2.897e+00</text:p>
          </table:table-cell>
          <table:table-cell office:value-type="string">
            <text:p>RPKM=9.0497e+01,ORFscore=7.4329</text:p>
          </table:table-cell>
          <table:table-cell office:value-type="string">
            <text:p>RPKM=5.6912e+01,ORFscore=8.2326</text:p>
          </table:table-cell>
          <table:table-cell table:number-columns-repeated="3" office:value-type="string">
            <text:p>NA</text:p>
          </table:table-cell>
          <table:table-cell table:number-columns-repeated="1014"/>
        </table:table-row>
        <table:table-row table:style-name="ro1" table:number-rows-repeated="65264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Cambria" svg:font-family="Cambria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0.5in"/>
      <style:text-properties style:font-name="Arial" fo:language="en" fo:country="US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en" number:country="US">
      <number:number number:min-integer-digits="1"/>
    </number:number-style>
    <number:currency-style style:name="N511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1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16P0"/>
    </number:currency-style>
    <number:currency-style style:name="N511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1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17P0"/>
    </number:currency-style>
    <number:currency-style style:name="N5118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18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18P0"/>
    </number:currency-style>
    <number:currency-style style:name="N511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19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19P0"/>
    </number:currency-style>
    <number:date-style style:name="N5120" number:language="en" number:country="US">
      <number:month/>
      <number:text>/</number:text>
      <number:day/>
      <number:text>/</number:text>
      <number:year number:style="long"/>
    </number:date-style>
    <number:date-style style:name="N5121" number:language="en" number:country="US">
      <number:day/>
      <number:text>-</number:text>
      <number:month number:textual="true"/>
      <number:text>-</number:text>
      <number:year/>
    </number:date-style>
    <number:date-style style:name="N5122" number:language="en" number:country="US">
      <number:day/>
      <number:text>-</number:text>
      <number:month number:textual="true"/>
    </number:date-style>
    <number:date-style style:name="N5123" number:language="en" number:country="US">
      <number:month number:textual="true"/>
      <number:text>-</number:text>
      <number:year/>
    </number:date-style>
    <number:time-style style:name="N5124" number:language="en" number:country="US">
      <number:hours/>
      <number:text>:</number:text>
      <number:minutes number:style="long"/>
      <number:text> </number:text>
      <number:am-pm/>
    </number:time-style>
    <number:time-style style:name="N5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26" number:language="en" number:country="US">
      <number:hours/>
      <number:text>:</number:text>
      <number:minutes number:style="long"/>
    </number:time-style>
    <number:time-style style:name="N5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5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5129P0" style:volatile="true" number:language="en" number:country="US">
      <number:number number:decimal-places="0" number:min-integer-digits="1" number:grouping="true"/>
      <number:text> </number:text>
    </number:number-style>
    <number:number-style style:name="N5129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en" number:country="US">
      <number:number number:decimal-places="0" number:min-integer-digits="1" number:grouping="true"/>
      <number:text> </number:text>
    </number:number-style>
    <number:number-style style:name="N5130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5130P0"/>
    </number:number-style>
    <number:number-style style:name="N5131P0" style:volatile="true" number:language="en" number:country="US">
      <number:number number:decimal-places="2" number:min-integer-digits="1" number:grouping="true"/>
      <number:text> </number:text>
    </number:number-style>
    <number:number-style style:name="N5131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5131P0"/>
    </number:number-style>
    <number:number-style style:name="N5132P0" style:volatile="true" number:language="en" number:country="US">
      <number:number number:decimal-places="2" number:min-integer-digits="1" number:grouping="true"/>
      <number:text> </number:text>
    </number:number-style>
    <number:number-style style:name="N5132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5132P0"/>
    </number:number-style>
    <number:number-style style:name="N5133P0" style:volatile="true" number:language="en" number:country="US">
      <number:text> </number:text>
      <number:number number:decimal-places="0" number:min-integer-digits="1" number:grouping="true"/>
      <number:text> </number:text>
    </number:number-style>
    <number:number-style style:name="N5133P1" style:volatile="true" number:language="en" number:country="US">
      <number:text> (</number:text>
      <number:number number:decimal-places="0" number:min-integer-digits="1" number:grouping="true"/>
      <number:text>)</number:text>
    </number:number-style>
    <number:number-style style:name="N5133P2" style:volatile="true" number:language="en" number:country="US">
      <number:text> - </number:text>
    </number:number-style>
    <number:text-style style:name="N5133" number:language="en" number:country="US">
      <number:text> </number:text>
      <number:text-content/>
      <number:text> </number:text>
      <style:map style:condition="value()&gt;0" style:apply-style-name="N5133P0"/>
      <style:map style:condition="value()&lt;0" style:apply-style-name="N5133P1"/>
      <style:map style:condition="value()=0" style:apply-style-name="N5133P2"/>
    </number:text-style>
    <number:currency-style style:name="N5134P0" style:volatile="true" number:language="en" number:country="US">
      <number:text> </number:text>
      <number:currency-symbol/>
      <number:number number:decimal-places="0" number:min-integer-digits="1" number:grouping="true"/>
      <number:text> </number:text>
    </number:currency-style>
    <number:currency-style style:name="N5134P1" style:volatile="true" number:language="en" number:country="US">
      <number:text> </number:text>
      <number:currency-symbol/>
      <number:text>(</number:text>
      <number:number number:decimal-places="0" number:min-integer-digits="1" number:grouping="true"/>
      <number:text>)</number:text>
    </number:currency-style>
    <number:currency-style style:name="N5134P2" style:volatile="true" number:language="en" number:country="US">
      <number:text> </number:text>
      <number:currency-symbol/>
      <number:text>- </number:text>
    </number:currency-style>
    <number:text-style style:name="N5134" number:language="en" number:country="US">
      <number:text> </number:text>
      <number:text-content/>
      <number:text> </number:text>
      <style:map style:condition="value()&gt;0" style:apply-style-name="N5134P0"/>
      <style:map style:condition="value()&lt;0" style:apply-style-name="N5134P1"/>
      <style:map style:condition="value()=0" style:apply-style-name="N5134P2"/>
    </number:text-style>
    <number:number-style style:name="N5135P0" style:volatile="true" number:language="en" number:country="US">
      <number:text> </number:text>
      <number:number number:decimal-places="2" number:min-integer-digits="1" number:grouping="true"/>
      <number:text> </number:text>
    </number:number-style>
    <number:number-style style:name="N5135P1" style:volatile="true" number:language="en" number:country="US">
      <number:text> (</number:text>
      <number:number number:decimal-places="2" number:min-integer-digits="1" number:grouping="true"/>
      <number:text>)</number:text>
    </number:number-style>
    <number:number-style style:name="N5135P2" style:volatile="true" number:language="en" number:country="US">
      <number:text> -</number:text>
      <number:number number:decimal-places="0" number:min-integer-digits="0"/>
      <number:text> </number:text>
    </number:number-style>
    <number:text-style style:name="N5135" number:language="en" number:country="US">
      <number:text> </number:text>
      <number:text-content/>
      <number:text> </number:text>
      <style:map style:condition="value()&gt;0" style:apply-style-name="N5135P0"/>
      <style:map style:condition="value()&lt;0" style:apply-style-name="N5135P1"/>
      <style:map style:condition="value()=0" style:apply-style-name="N5135P2"/>
    </number:text-style>
    <number:currency-style style:name="N5136P0" style:volatile="true" number:language="en" number:country="US">
      <number:text> </number:text>
      <number:currency-symbol/>
      <number:number number:decimal-places="2" number:min-integer-digits="1" number:grouping="true"/>
      <number:text> </number:text>
    </number:currency-style>
    <number:currency-style style:name="N5136P1" style:volatile="true" number:language="en" number:country="US">
      <number:text> </number:text>
      <number:currency-symbol/>
      <number:text>(</number:text>
      <number:number number:decimal-places="2" number:min-integer-digits="1" number:grouping="true"/>
      <number:text>)</number:text>
    </number:currency-style>
    <number:currency-style style:name="N5136P2" style:volatile="true" number:language="en" number:country="US">
      <number:text> </number:text>
      <number:currency-symbol/>
      <number:text>-</number:text>
      <number:number number:decimal-places="0" number:min-integer-digits="0"/>
      <number:text> </number:text>
    </number:currency-style>
    <number:text-style style:name="N5136" number:language="en" number:country="US">
      <number:text> </number:text>
      <number:text-content/>
      <number:text> </number:text>
      <style:map style:condition="value()&gt;0" style:apply-style-name="N5136P0"/>
      <style:map style:condition="value()&lt;0" style:apply-style-name="N5136P1"/>
      <style:map style:condition="value()=0" style:apply-style-name="N5136P2"/>
    </number:text-style>
    <number:time-style style:name="N5137" number:language="en" number:country="US">
      <number:minutes number:style="long"/>
      <number:text>:</number:text>
      <number:seconds number:style="long"/>
    </number:time-style>
    <number:time-style style:name="N5138" number:language="en" number:country="U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39" number:language="en" number:country="US">
      <number:minutes number:style="long"/>
      <number:text>:</number:text>
      <number:seconds number:style="long" number:decimal-places="1"/>
    </number:time-style>
    <number:number-style style:name="N5140" number:language="en" number:country="US">
      <number:scientific-number number:decimal-places="1" number:min-integer-digits="3" number:min-exponent-digits="1"/>
    </number:number-style>
    <style:style style:name="Default" style:family="table-cell">
      <style:text-properties style:font-name-asian="SimSun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2681in" fo:page-height="11.6929in"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2681in" fo:page-height="11.6929in"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grid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5">
      <style:page-layout-properties fo:page-width="8.5in" fo:page-height="11in"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8-07">08/07/2015</text:date>, <text:time>01:43:2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Table_20_S6_20_other_20_sORF_20_datasets" style:display-name="PageStyle_Table S6 other sORF dataset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able_20_S7_20_RNA-seq_20_datasets" style:display-name="PageStyle_Table S7 RNA-seq dataset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able_20_S8_20_Ribo-seq_20_datasets" style:display-name="PageStyle_Table S8 Ribo-seq datasets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Table_20_S9_20_Mass-spec_20_datasets" style:display-name="PageStyle_Table S9 Mass-spec datasets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Table_5f_S10_5f_human_5f_evidence.csv" style:display-name="PageStyle_Table_S10_human_evidence.csv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1_5f_mouse_5f_evidence.csv" style:display-name="PageStyle_Table_S11_mouse_evidence.csv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2_5f_zebrafish_5f_evidence.cs" style:display-name="PageStyle_Table_S12_zebrafish_evidence.cs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3_5f_fly_5f_evidence.csv" style:display-name="PageStyle_Table_S13_fly_evidence.csv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le_5f_S14_5f_worm_5f_evidence.csv" style:display-name="PageStyle_Table_S14_worm_evidence.csv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date>2015-08-07T01:43:25.05</dc:date>
    <meta:document-statistic meta:table-count="1" meta:cell-count="2710" meta:object-count="0"/>
    <meta:generator>OpenOffice.org/3.2$Win32 OpenOffice.org_project/320m18$Build-9502</meta:generator>
  </office:meta>
</office:document-meta>
</file>